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91f85e19df08cd2b93a1a632195490.png"/>
  <manifest:file-entry manifest:media-type="image/png" manifest:full-path="Pictures/0e6bc086fa891bbd7756d24541d43355.png"/>
  <manifest:file-entry manifest:media-type="image/png" manifest:full-path="Pictures/43fdf2cdac439d3df6509459a32b39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oom:telecharger_application"/><text:bookmark-start text:name="__RefHeading___telechargement_application_zoom_1"/><text:bookmark-start text:name="telechargement_application_zoom"/>Téléchargement application ZOOM<text:bookmark-end text:name="__RefHeading___telechargement_application_zoom_1"/><text:bookmark-end text:name="telechargement_application_zoom"/></text:h>
      <text:p text:style-name="Text_20_body"><text:span text:style-name="Strong_20_Emphasis">Cliquez sur ce lien :</text:span> <text:a xlink:type="simple" xlink:href="https://zoom.us/download" text:style-name="Internet_20_link" text:visited-style-name="Visited_20_Internet_20_Link"> Téléchargement ZOOM</text:a></text:p>
      <text:p text:style-name="Text_20_body"><draw:frame draw:style-name="mediacenter" draw:name="0" text:anchor-type="paragraph" draw:z-index="0" svg:width="23.97125cm" style:rel-width="100%" svg:height="15.213541666667cm" style:rel-height="scale"><draw:image xlink:href="Pictures/5e91f85e19df08cd2b93a1a632195490.png" xlink:type="simple" xlink:show="embed" xlink:actuate="onLoad"/></draw:frame></text:p>
      <text:p text:style-name="Text_20_body"><text:span text:style-name="Strong_20_Emphasis">Une fois que vous avez télécharger le logiciel zoom, vous pouvez commencer l'installation :</text:span></text:p>
      <text:p text:style-name="Text_20_body"><draw:frame draw:style-name="mediacenter" draw:name="1" text:anchor-type="paragraph" draw:z-index="1" svg:width="13.070416666667cm" svg:height="7.8052083333333cm"><draw:image xlink:href="Pictures/0e6bc086fa891bbd7756d24541d43355.png" xlink:type="simple" xlink:show="embed" xlink:actuate="onLoad"/></draw:frame></text:p>
      <text:p text:style-name="Text_20_body"><text:span text:style-name="Strong_20_Emphasis">Puis cliquez sur le client :</text:span></text:p>
      <text:p text:style-name="Text_20_body"><draw:frame draw:style-name="mediacenter" draw:name="2" text:anchor-type="paragraph" draw:z-index="2" svg:width="18.864791666667cm" style:rel-width="100%" svg:height="5.4239583333333cm" style:rel-height="scale"><draw:image xlink:href="Pictures/43fdf2cdac439d3df6509459a32b395e.png" xlink:type="simple" xlink:show="embed" xlink:actuate="onLoad"/></draw:frame></text:p>
      <text:p text:style-name="Text_20_body"><text:span text:style-name="Strong_20_Emphasis">À la fin de l'installation vous lancez l'application et vous pouvez vous connecter ou rejoindre une réun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2::58:56</meta:creation-date>
    <dc:creator>Generated</dc:creator>
    <dc:date>2026-09-17T02::58:56</dc:date>
    <dc:language>en-US</dc:language>
    <meta:editing-cycles>1</meta:editing-cycles>
    <meta:editing-duration>PT0S</meta:editing-duration>
    <dc:title>zoom:telecharger_application</dc:title>
  </office:meta>
</office:document-meta>
</file>