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7c41285679e642254bb0176f065ab6.png"/>
  <manifest:file-entry manifest:media-type="image/png" manifest:full-path="Pictures/1b884d8c886b4723eb2437a49a5d5670.png"/>
  <manifest:file-entry manifest:media-type="image/png" manifest:full-path="Pictures/708c3346fba21cc119787b7df371e52e.png"/>
  <manifest:file-entry manifest:media-type="image/png" manifest:full-path="Pictures/25fa8ab4027590f8cf26a979e8b3df89.png"/>
  <manifest:file-entry manifest:media-type="image/png" manifest:full-path="Pictures/377a47f8f54eb860cb6c1e73cdcd2997.png"/>
  <manifest:file-entry manifest:media-type="image/png" manifest:full-path="Pictures/ed64f8512d7c4efe6a73f8a1a17eef89.png"/>
  <manifest:file-entry manifest:media-type="image/png" manifest:full-path="Pictures/7cbb870c25b68142309e593bd9ccca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rendre_participant_zoom_animateur"/><text:bookmark-start text:name="__RefHeading___programmer_une_reunion_zoom_pour_animateur_exterieur_1"/><text:bookmark-start text:name="programmer_une_reunion_zoom_pour_animateur_exterieur"/>Programmer une réunion Zoom pour animateur extérieur<text:bookmark-end text:name="__RefHeading___programmer_une_reunion_zoom_pour_animateur_exterieur_1"/><text:bookmark-end text:name="programmer_une_reunion_zoom_pour_animateur_exterieur"/></text:h>
      <text:p text:style-name="Text_20_body"><text:span text:style-name="Strong_20_Emphasis">Connectez-vous à votre profil en ligne sur</text:span> <text:a xlink:type="simple" xlink:href="https://zoom.us/profile" text:style-name="Internet_20_link" text:visited-style-name="Visited_20_Internet_20_Link">https://zoom.us/profile</text:a></text:p>
      <text:p text:style-name="Text_20_body">Allez en bas de la page et modifiez<text:span text:style-name="Strong_20_Emphasis"> votre clé d'animateur</text:span> à votre convenance (code 6 chiffres)
<draw:frame draw:style-name="mediacenter" draw:name="0" text:anchor-type="paragraph" draw:z-index="0" svg:width="50.64125cm" style:rel-width="100%" svg:height="15.001875cm" style:rel-height="scale"><draw:image xlink:href="Pictures/117c41285679e642254bb0176f065ab6.png" xlink:type="simple" xlink:show="embed" xlink:actuate="onLoad"/></draw:frame></text:p>
      <text:p text:style-name="Text_20_body">Une fois que vous avez choisis une <text:span text:style-name="Strong_20_Emphasis">clé d'animateur</text:span> vous pouvez <text:a xlink:type="simple" xlink:href="https://pedagowiki.unicaen.fr/doku.php?id=zoom:planifier_reunion_zoom" text:style-name="Internet_20_link" text:visited-style-name="Visited_20_Internet_20_Link">programmer une réunion</text:a>.</text:p>
      <text:p text:style-name="Text_20_body"><text:span text:style-name="Source_20_Text">IMPORTANT :</text:span> L'animateur sera d'abord un participant, n'oubliez pas d<text:span text:style-name="Strong_20_Emphasis">'autoriser les participants à se connecter sans l'hôte, choisissez un temps</text:span> et <text:span text:style-name="Strong_20_Emphasis">décocher</text:span> la case salle d'attente.</text:p>
      <text:p text:style-name="Text_20_body"><draw:frame draw:style-name="mediacenter" draw:name="1" text:anchor-type="paragraph" draw:z-index="1" svg:width="25.532291666667cm" style:rel-width="100%" svg:height="2.4077083333333cm" style:rel-height="scale"><draw:image xlink:href="Pictures/1b884d8c886b4723eb2437a49a5d5670.png" xlink:type="simple" xlink:show="embed" xlink:actuate="onLoad"/></draw:frame>
<draw:frame draw:style-name="mediacenter" draw:name="2" text:anchor-type="paragraph" draw:z-index="2" svg:width="18.441458333333cm" style:rel-width="100%" svg:height="6.35cm" style:rel-height="scale"><draw:image xlink:href="Pictures/708c3346fba21cc119787b7df371e52e.png" xlink:type="simple" xlink:show="embed" xlink:actuate="onLoad"/></draw:frame></text:p>
      <text:p text:style-name="Text_20_body">Puis vous envoyez le <text:span text:style-name="Strong_20_Emphasis">lien d'invitation ZOOM</text:span> ainsi que la <text:span text:style-name="Strong_20_Emphasis">clé d'animateur</text:span> précédemment noté.</text:p>
      <text:p text:style-name="Text_20_body">Lorsque l'<text:span text:style-name="Strong_20_Emphasis">animateur de la réunion</text:span> se connecte, il est<text:span text:style-name="Strong_20_Emphasis"> particpant</text:span> et doit faire cette <text:span text:style-name="Strong_20_Emphasis">manipulation pour devenir l'hôte</text:span>.</text:p>
      <text:p text:style-name="Text_20_body"><draw:frame draw:style-name="mediacenter" draw:name="3" text:anchor-type="paragraph" draw:z-index="3" svg:width="50.8cm" style:rel-width="100%" svg:height="28.575cm" style:rel-height="scale"><draw:image xlink:href="Pictures/25fa8ab4027590f8cf26a979e8b3df89.png" xlink:type="simple" xlink:show="embed" xlink:actuate="onLoad"/></draw:frame>
<draw:frame draw:style-name="mediacenter" draw:name="4" text:anchor-type="paragraph" draw:z-index="4" svg:width="12.54125cm" svg:height="7.540625cm"><draw:image xlink:href="Pictures/377a47f8f54eb860cb6c1e73cdcd2997.png" xlink:type="simple" xlink:show="embed" xlink:actuate="onLoad"/></draw:frame>
<draw:frame draw:style-name="mediacenter" draw:name="5" text:anchor-type="paragraph" draw:z-index="5" svg:width="12.250208333333cm" svg:height="7.0379166666667cm"><draw:image xlink:href="Pictures/ed64f8512d7c4efe6a73f8a1a17eef89.png" xlink:type="simple" xlink:show="embed" xlink:actuate="onLoad"/></draw:frame>
<draw:frame draw:style-name="mediacenter" draw:name="6" text:anchor-type="paragraph" draw:z-index="6" svg:width="6.0854166666667cm" svg:height="1.508125cm"><draw:image xlink:href="Pictures/7cbb870c25b68142309e593bd9cccabc.png" xlink:type="simple" xlink:show="embed" xlink:actuate="onLoad"/></draw:frame></text:p>
      <text:p text:style-name="Text_20_body"><text:span text:style-name="Strong_20_Emphasis"> L'animateur peut maintenant présenter sa réunion et peut être son <text:a xlink:type="simple" xlink:href="https://pedagowiki.unicaen.fr/doku.php?id=zoom:presentation_powerpoint" text:style-name="Internet_20_link" text:visited-style-name="Visited_20_Internet_20_Link">powerpoint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5::36:14</meta:creation-date>
    <dc:creator>Generated</dc:creator>
    <dc:date>2026-09-17T05::36:14</dc:date>
    <dc:language>en-US</dc:language>
    <meta:editing-cycles>1</meta:editing-cycles>
    <meta:editing-duration>PT0S</meta:editing-duration>
    <dc:title>zoom:rendre_participant_zoom_animateur</dc:title>
  </office:meta>
</office:document-meta>
</file>