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5fd2deeb100cffb930f90c61785c6b.png"/>
  <manifest:file-entry manifest:media-type="image/png" manifest:full-path="Pictures/f428a6f36eb29b24c227d3a57fbdc59b.png"/>
  <manifest:file-entry manifest:media-type="image/png" manifest:full-path="Pictures/4a98b1dace417313e17bb3fe8a1aa3ba.png"/>
  <manifest:file-entry manifest:media-type="image/png" manifest:full-path="Pictures/b14df817216844abb3646f3faad2333a.png"/>
  <manifest:file-entry manifest:media-type="image/png" manifest:full-path="Pictures/b0fcfd93e6a8a5fef7bd029a72a86373.png"/>
  <manifest:file-entry manifest:media-type="image/png" manifest:full-path="Pictures/9edfbf7e18eafdda7f2ae24bd4d62a5e.png"/>
  <manifest:file-entry manifest:media-type="image/png" manifest:full-path="Pictures/cb4c90714d9f32f83aed8f976010d2f3.png"/>
  <manifest:file-entry manifest:media-type="image/png" manifest:full-path="Pictures/379252b5edee85cc188f48e461ab12b2.png"/>
  <manifest:file-entry manifest:media-type="image/png" manifest:full-path="Pictures/d96b9d8da40a74043320f4cf75eb7be0.png"/>
  <manifest:file-entry manifest:media-type="image/png" manifest:full-path="Pictures/f47f9d77c1c9dce64b45d66854d314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oom:presentation_powerpoint"/><text:bookmark-start text:name="__RefHeading___presenter_ses_powerpoint_efficacement_sur_zoom_1"/><text:bookmark-start text:name="presenter_ses_powerpoint_efficacement_sur_zoom"/>Présenter ses powerpoint efficacement sur ZOOM :<text:bookmark-end text:name="__RefHeading___presenter_ses_powerpoint_efficacement_sur_zoom_1"/><text:bookmark-end text:name="presenter_ses_powerpoint_efficacement_sur_zoom"/></text:h>
      <text:p text:style-name="Text_20_body"><text:span text:style-name="Emphasis">Ce tuto va vous permettre de pouvoir présenter de manière efficace vos powerpoint afin de pouvoir garder un oeil sur la fenêtre de discussion mais aussi de pouvoir afficher une fenêtre avec des prises de notes qui ne soient pas visibles par vos spectateurs ZOOM.</text:span></text:p>
      <text:p text:style-name="Text_20_body"><text:span text:style-name="Strong_20_Emphasis">Il faut dans l'ordre :</text:span></text:p>
      <text:h text:style-name="Heading_20_2" text:outline-level="2"><text:bookmark-start text:name="__RefHeading___parametrer_son_powerpoint_2"/><text:bookmark-start text:name="parametrer_son_powerpoint"/>Paramétrer son Powerpoint<text:bookmark-end text:name="__RefHeading___parametrer_son_powerpoint_2"/><text:bookmark-end text:name="parametrer_son_powerpoint"/></text:h>
      <text:p text:style-name="Text_20_body"><draw:frame draw:style-name="mediacenter" draw:name="0" text:anchor-type="paragraph" draw:z-index="0" svg:width="15.980833333333cm" svg:height="15.5575cm"><draw:image xlink:href="Pictures/1b5fd2deeb100cffb930f90c61785c6b.png" xlink:type="simple" xlink:show="embed" xlink:actuate="onLoad"/></draw:frame>
<draw:frame draw:style-name="mediacenter" draw:name="1" text:anchor-type="paragraph" draw:z-index="1" svg:width="17.224375cm" style:rel-width="100%" svg:height="12.594166666667cm" style:rel-height="scale"><draw:image xlink:href="Pictures/f428a6f36eb29b24c227d3a57fbdc59b.png" xlink:type="simple" xlink:show="embed" xlink:actuate="onLoad"/></draw:frame>
<draw:frame draw:style-name="mediacenter" draw:name="2" text:anchor-type="paragraph" draw:z-index="2" svg:width="24.394583333333cm" style:rel-width="100%" svg:height="18.997083333333cm" style:rel-height="scale"><draw:image xlink:href="Pictures/4a98b1dace417313e17bb3fe8a1aa3ba.png" xlink:type="simple" xlink:show="embed" xlink:actuate="onLoad"/></draw:frame>
<draw:frame draw:style-name="mediacenter" draw:name="3" text:anchor-type="paragraph" draw:z-index="3" svg:width="8.334375cm" svg:height="6.905625cm"><draw:image xlink:href="Pictures/b14df817216844abb3646f3faad2333a.png" xlink:type="simple" xlink:show="embed" xlink:actuate="onLoad"/></draw:frame>
<draw:frame draw:style-name="mediacenter" draw:name="4" text:anchor-type="paragraph" draw:z-index="4" svg:width="24.156458333333cm" style:rel-width="100%" svg:height="15.610416666667cm" style:rel-height="scale"><draw:image xlink:href="Pictures/b0fcfd93e6a8a5fef7bd029a72a86373.png" xlink:type="simple" xlink:show="embed" xlink:actuate="onLoad"/></draw:frame>
<draw:frame draw:style-name="mediacenter" draw:name="5" text:anchor-type="paragraph" draw:z-index="5" svg:width="24.897291666667cm" style:rel-width="100%" svg:height="17.250833333333cm" style:rel-height="scale"><draw:image xlink:href="Pictures/9edfbf7e18eafdda7f2ae24bd4d62a5e.png" xlink:type="simple" xlink:show="embed" xlink:actuate="onLoad"/></draw:frame></text:p>
      <text:h text:style-name="Heading_20_2" text:outline-level="2"><text:bookmark-start text:name="__RefHeading___allez_ensuite_sur_l_application_zoom_3"/><text:bookmark-start text:name="allez_ensuite_sur_l_application_zoom"/>Allez ensuite sur l'application zoom<text:bookmark-end text:name="__RefHeading___allez_ensuite_sur_l_application_zoom_3"/><text:bookmark-end text:name="allez_ensuite_sur_l_application_zoom"/></text:h>
      <text:p text:style-name="Text_20_body"><draw:frame draw:style-name="mediacenter" draw:name="6" text:anchor-type="paragraph" draw:z-index="6" svg:width="18.388541666667cm" style:rel-width="100%" svg:height="6.6145833333333cm" style:rel-height="scale"><draw:image xlink:href="Pictures/cb4c90714d9f32f83aed8f976010d2f3.png" xlink:type="simple" xlink:show="embed" xlink:actuate="onLoad"/></draw:frame>
<draw:frame draw:style-name="mediacenter" draw:name="7" text:anchor-type="paragraph" draw:z-index="7" svg:width="26.035cm" style:rel-width="100%" svg:height="14.313958333333cm" style:rel-height="scale"><draw:image xlink:href="Pictures/379252b5edee85cc188f48e461ab12b2.png" xlink:type="simple" xlink:show="embed" xlink:actuate="onLoad"/></draw:frame></text:p>
      <text:h text:style-name="Heading_20_3" text:outline-level="3"><text:bookmark-start text:name="__RefHeading___disposez_vos_fenetres_voici_un_exemple_4"/><text:bookmark-start text:name="disposez_vos_fenetres_voici_un_exemple"/>Disposez vos fenêtres, voici un exemple :<text:bookmark-end text:name="__RefHeading___disposez_vos_fenetres_voici_un_exemple_4"/><text:bookmark-end text:name="disposez_vos_fenetres_voici_un_exemple"/></text:h>
      <text:p text:style-name="Text_20_body"><text:span text:style-name="Emphasis">Vous pouvez disposer sur votre bureau les différentes fenêtres de discussion, fenêtres de prises de notes, participants comme vous l’entendez.</text:span></text:p>
      <text:p text:style-name="Text_20_body"><draw:frame draw:style-name="mediacenter" draw:name="8" text:anchor-type="paragraph" draw:z-index="8" svg:width="24.844375cm" style:rel-width="100%" svg:height="13.573125cm" style:rel-height="scale"><draw:image xlink:href="Pictures/d96b9d8da40a74043320f4cf75eb7be0.png" xlink:type="simple" xlink:show="embed" xlink:actuate="onLoad"/></draw:frame></text:p>
      <text:h text:style-name="Heading_20_3" text:outline-level="3"><text:bookmark-start text:name="__RefHeading___voici_ce_que_les_participants_verront_de_leur_cote_5"/><text:bookmark-start text:name="voici_ce_que_les_participants_verront_de_leur_cote"/>Voici ce que les participants verront de leur côté :<text:bookmark-end text:name="__RefHeading___voici_ce_que_les_participants_verront_de_leur_cote_5"/><text:bookmark-end text:name="voici_ce_que_les_participants_verront_de_leur_cote"/></text:h>
      <text:p text:style-name="Text_20_body"><draw:frame draw:style-name="mediacenter" draw:name="9" text:anchor-type="paragraph" draw:z-index="9" svg:width="25.267708333333cm" style:rel-width="100%" svg:height="14.44625cm" style:rel-height="scale"><draw:image xlink:href="Pictures/f47f9d77c1c9dce64b45d66854d314d1.png" xlink:type="simple" xlink:show="embed" xlink:actuate="onLoad"/></draw:frame></text:p>
      <text:p text:style-name="Text_20_body"><text:span text:style-name="Strong_20_Emphasis">N'hésitez pas à revenir vers les techniciens du CEMU ou vos ingénieurs pédagogiques pour répondre à vos questions et vous accompagner au mieux.</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9::48:27</meta:creation-date>
    <dc:creator>Generated</dc:creator>
    <dc:date>2026-09-15T09::48:27</dc:date>
    <dc:language>en-US</dc:language>
    <meta:editing-cycles>1</meta:editing-cycles>
    <meta:editing-duration>PT0S</meta:editing-duration>
    <dc:title>zoom:presentation_powerpoint</dc:title>
  </office:meta>
</office:document-meta>
</file>