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ad921a848f49feee4c9d981220c6911.png"/>
  <manifest:file-entry manifest:media-type="image/png" manifest:full-path="Pictures/ccaa4f2616a623443207a6e2d8035e3b.png"/>
  <manifest:file-entry manifest:media-type="image/png" manifest:full-path="Pictures/7c10e9d3c3aeb61cf622e97448d4ec05.png"/>
  <manifest:file-entry manifest:media-type="image/png" manifest:full-path="Pictures/f0a0fba18d4d7a266863efdb875fc4ee.png"/>
  <manifest:file-entry manifest:media-type="image/png" manifest:full-path="Pictures/e2954aae3c95e81978d1f584c1a24732.png"/>
  <manifest:file-entry manifest:media-type="image/png" manifest:full-path="Pictures/a354a234e3cc210ff01f749941cf9964.png"/>
  <manifest:file-entry manifest:media-type="image/png" manifest:full-path="Pictures/f8896b59e581694b3dff8bf2d2c79fdf.png"/>
  <manifest:file-entry manifest:media-type="image/png" manifest:full-path="Pictures/17665a55e799cff000fd5275569e1114.png"/>
  <manifest:file-entry manifest:media-type="image/png" manifest:full-path="Pictures/fa01f3987a33780145e0b231a7d595c4.png"/>
  <manifest:file-entry manifest:media-type="image/png" manifest:full-path="Pictures/3b63e4692919a84f383dd8e1ab5190b9.png"/>
  <manifest:file-entry manifest:media-type="image/png" manifest:full-path="Pictures/92d2f3e78a49e14fa3fa6dc3b5cf50b7.png"/>
  <manifest:file-entry manifest:media-type="image/png" manifest:full-path="Pictures/43b972418b8b5385218788016487ec12.png"/>
  <manifest:file-entry manifest:media-type="image/png" manifest:full-path="Pictures/84fe8eeba5aae495eace3a0b18608baa.png"/>
  <manifest:file-entry manifest:media-type="image/png" manifest:full-path="Pictures/b6c32e1dfd2a9fe77f33d242bcde9daa.png"/>
  <manifest:file-entry manifest:media-type="image/png" manifest:full-path="Pictures/b1875c50b51d2d700c90c5f70ed99ba8.png"/>
  <manifest:file-entry manifest:media-type="image/png" manifest:full-path="Pictures/7a581ff477f970d17fc3d8820619f19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oom:parametrer_reunions_zoom"/><text:bookmark-start text:name="__RefHeading___parametrer_ses_reunions_zoom_1"/><text:bookmark-start text:name="parametrer_ses_reunions_zoom"/>Parametrer ses réunions ZOOM :<text:bookmark-end text:name="__RefHeading___parametrer_ses_reunions_zoom_1"/><text:bookmark-end text:name="parametrer_ses_reunions_zoom"/></text:h>
      <text:p text:style-name="Text_20_body"><text:span text:style-name="Strong_20_Emphasis">On paramètre ses réunions en fonction de ses besoins, par exemple une réunion avec peu de participants comme un TD n'a pas les mêmes paramètres qu'une réunion prévue pour un CM.</text:span></text:p>
      <text:p text:style-name="Text_20_body"><text:span text:style-name="Emphasis">Les paramètres proposés ci-dessous vous permettent de lancer une réunion qui répond à un besoin urgent ou par manque de temps pour paramétrer votre réunion.
</text:span></text:p>
      <text:p text:style-name="Text_20_body"><text:span text:style-name="Strong_20_Emphasis">Tout d'abord, vous devez vous connecter sur le site de <text:a xlink:type="simple" xlink:href="https://zoom.us/" text:style-name="Internet_20_link" text:visited-style-name="Visited_20_Internet_20_Link">https://zoom.us/</text:a>.</text:span></text:p>
      <text:p text:style-name="Text_20_body"><draw:frame draw:style-name="mediacenter" draw:name="0" text:anchor-type="paragraph" draw:z-index="0" svg:width="19.632083333333cm" style:rel-width="100%" svg:height="2.619375cm" style:rel-height="scale"><draw:image xlink:href="Pictures/9ad921a848f49feee4c9d981220c6911.png" xlink:type="simple" xlink:show="embed" xlink:actuate="onLoad"/></draw:frame></text:p>
      <text:p text:style-name="Text_20_body"><text:span text:style-name="Strong_20_Emphasis">Renseignez ensuite votre identifiant et votre mot de passe :</text:span></text:p>
      <text:p text:style-name="Text_20_body"><draw:frame draw:style-name="mediacenter" draw:name="1" text:anchor-type="paragraph" draw:z-index="1" svg:width="13.255625cm" svg:height="10.900833333333cm"><draw:image xlink:href="Pictures/ccaa4f2616a623443207a6e2d8035e3b.png" xlink:type="simple" xlink:show="embed" xlink:actuate="onLoad"/></draw:frame></text:p>
      <text:p text:style-name="Text_20_body"><text:span text:style-name="Strong_20_Emphasis">Puis cliquez sur Paramètre en haut à gauche de la fenêtre ZOOM :</text:span></text:p>
      <text:p text:style-name="Text_20_body"><draw:frame draw:style-name="mediacenter" draw:name="2" text:anchor-type="paragraph" draw:z-index="2" svg:width="18.441458333333cm" style:rel-width="100%" svg:height="18.441458333333cm" style:rel-height="scale"><draw:image xlink:href="Pictures/7c10e9d3c3aeb61cf622e97448d4ec05.png" xlink:type="simple" xlink:show="embed" xlink:actuate="onLoad"/></draw:frame></text:p>
      <text:p text:style-name="Text_20_body"><text:span text:style-name="Strong_20_Emphasis">Vous n’avez plus qu’à cocher les cases. Si certaines options vous semblent plus propices à votre utilisation, n’hésitez pas à les modifier à votre convenance.</text:span></text:p>
      <text:p text:style-name="Text_20_body"><draw:frame draw:style-name="mediacenter" draw:name="3" text:anchor-type="paragraph" draw:z-index="3" svg:width="23.8125cm" style:rel-width="100%" svg:height="20.372916666667cm" style:rel-height="scale"><draw:image xlink:href="Pictures/f0a0fba18d4d7a266863efdb875fc4ee.png" xlink:type="simple" xlink:show="embed" xlink:actuate="onLoad"/></draw:frame>
<draw:frame draw:style-name="mediacenter" draw:name="4" text:anchor-type="paragraph" draw:z-index="4" svg:width="23.8125cm" style:rel-width="100%" svg:height="21.325416666667cm" style:rel-height="scale"><draw:image xlink:href="Pictures/e2954aae3c95e81978d1f584c1a24732.png" xlink:type="simple" xlink:show="embed" xlink:actuate="onLoad"/></draw:frame>
<draw:frame draw:style-name="mediacenter" draw:name="5" text:anchor-type="paragraph" draw:z-index="5" svg:width="23.8125cm" style:rel-width="100%" svg:height="17.092083333333cm" style:rel-height="scale"><draw:image xlink:href="Pictures/a354a234e3cc210ff01f749941cf9964.png" xlink:type="simple" xlink:show="embed" xlink:actuate="onLoad"/></draw:frame>
<draw:frame draw:style-name="mediacenter" draw:name="6" text:anchor-type="paragraph" draw:z-index="6" svg:width="23.8125cm" style:rel-width="100%" svg:height="20.822708333333cm" style:rel-height="scale"><draw:image xlink:href="Pictures/f8896b59e581694b3dff8bf2d2c79fdf.png" xlink:type="simple" xlink:show="embed" xlink:actuate="onLoad"/></draw:frame>
<draw:frame draw:style-name="mediacenter" draw:name="7" text:anchor-type="paragraph" draw:z-index="7" svg:width="23.8125cm" style:rel-width="100%" svg:height="21.695833333333cm" style:rel-height="scale"><draw:image xlink:href="Pictures/17665a55e799cff000fd5275569e1114.png" xlink:type="simple" xlink:show="embed" xlink:actuate="onLoad"/></draw:frame>
<draw:frame draw:style-name="mediacenter" draw:name="8" text:anchor-type="paragraph" draw:z-index="8" svg:width="23.838958333333cm" style:rel-width="100%" svg:height="23.01875cm" style:rel-height="scale"><draw:image xlink:href="Pictures/fa01f3987a33780145e0b231a7d595c4.png" xlink:type="simple" xlink:show="embed" xlink:actuate="onLoad"/></draw:frame>
<draw:frame draw:style-name="mediacenter" draw:name="9" text:anchor-type="paragraph" draw:z-index="9" svg:width="23.8125cm" style:rel-width="100%" svg:height="20.531666666667cm" style:rel-height="scale"><draw:image xlink:href="Pictures/3b63e4692919a84f383dd8e1ab5190b9.png" xlink:type="simple" xlink:show="embed" xlink:actuate="onLoad"/></draw:frame>
<draw:frame draw:style-name="mediacenter" draw:name="10" text:anchor-type="paragraph" draw:z-index="10" svg:width="23.8125cm" style:rel-width="100%" svg:height="20.849166666667cm" style:rel-height="scale"><draw:image xlink:href="Pictures/92d2f3e78a49e14fa3fa6dc3b5cf50b7.png" xlink:type="simple" xlink:show="embed" xlink:actuate="onLoad"/></draw:frame>
<draw:frame draw:style-name="mediacenter" draw:name="11" text:anchor-type="paragraph" draw:z-index="11" svg:width="23.8125cm" style:rel-width="100%" svg:height="21.801666666667cm" style:rel-height="scale"><draw:image xlink:href="Pictures/43b972418b8b5385218788016487ec12.png" xlink:type="simple" xlink:show="embed" xlink:actuate="onLoad"/></draw:frame>
<draw:frame draw:style-name="mediacenter" draw:name="12" text:anchor-type="paragraph" draw:z-index="12" svg:width="23.8125cm" style:rel-width="100%" svg:height="22.463125cm" style:rel-height="scale"><draw:image xlink:href="Pictures/84fe8eeba5aae495eace3a0b18608baa.png" xlink:type="simple" xlink:show="embed" xlink:actuate="onLoad"/></draw:frame>
<draw:frame draw:style-name="mediacenter" draw:name="13" text:anchor-type="paragraph" draw:z-index="13" svg:width="23.8125cm" style:rel-width="100%" svg:height="21.351875cm" style:rel-height="scale"><draw:image xlink:href="Pictures/b6c32e1dfd2a9fe77f33d242bcde9daa.png" xlink:type="simple" xlink:show="embed" xlink:actuate="onLoad"/></draw:frame>
<draw:frame draw:style-name="mediacenter" draw:name="14" text:anchor-type="paragraph" draw:z-index="14" svg:width="23.8125cm" style:rel-width="100%" svg:height="21.722291666667cm" style:rel-height="scale"><draw:image xlink:href="Pictures/b1875c50b51d2d700c90c5f70ed99ba8.png" xlink:type="simple" xlink:show="embed" xlink:actuate="onLoad"/></draw:frame>
<draw:frame draw:style-name="mediacenter" draw:name="15" text:anchor-type="paragraph" draw:z-index="15" svg:width="23.8125cm" style:rel-width="100%" svg:height="21.695833333333cm" style:rel-height="scale"><draw:image xlink:href="Pictures/7a581ff477f970d17fc3d8820619f194.png" xlink:type="simple" xlink:show="embed" xlink:actuate="onLoad"/></draw:frame></text:p>
      <text:p text:style-name="Text_20_body"><text:span text:style-name="Strong_20_Emphasis">Vous pouvez ensuite <text:a xlink:type="simple" xlink:href="https://pedagowiki.unicaen.fr/doku.php?id=zoom:planifier_reunion_zoom" text:style-name="Internet_20_link" text:visited-style-name="Visited_20_Internet_20_Link">Planifier</text:a> votre réunion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7::43:42</meta:creation-date>
    <dc:creator>Generated</dc:creator>
    <dc:date>2026-09-15T07::43:42</dc:date>
    <dc:language>en-US</dc:language>
    <meta:editing-cycles>1</meta:editing-cycles>
    <meta:editing-duration>PT0S</meta:editing-duration>
    <dc:title>zoom:parametrer_reunions_zoom</dc:title>
  </office:meta>
</office:document-meta>
</file>