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defd67e0e40d184fd1d8be750440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mise_a_jour_zoom"/><text:bookmark-start text:name="__RefHeading___faire_sa_mise_a_jour_zoom_1"/><text:bookmark-start text:name="faire_sa_mise_a_jour_zoom"/>Faire sa mise à jour ZOOM<text:bookmark-end text:name="__RefHeading___faire_sa_mise_a_jour_zoom_1"/><text:bookmark-end text:name="faire_sa_mise_a_jour_zoom"/></text:h>
      <text:p text:style-name="Text_20_body">Il est important de faire régulièrement les mises à jour afin de ne pas avoir d'erreur de compatibilité de version et découvrir de nouveaux outils qui améliorent l'intéractivité.</text:p>
      <text:p text:style-name="Text_20_body"><text:span text:style-name="Strong_20_Emphasis">Tout d'abord  <text:a xlink:type="simple" xlink:href="https://pedagowiki.unicaen.fr/doku.php?id=zoom:se_connecter_application_zomm" text:style-name="Internet_20_link" text:visited-style-name="Visited_20_Internet_20_Link">connectez-vous</text:a>, puis sur la fenêtre de l'application :</text:span></text:p>
      <text:p text:style-name="Text_20_body"><draw:frame draw:style-name="mediacenter" draw:name="0" text:anchor-type="paragraph" draw:z-index="0" svg:width="22.357291666667cm" style:rel-width="100%" svg:height="18.123958333333cm" style:rel-height="scale"><draw:image xlink:href="Pictures/efdefd67e0e40d184fd1d8be75044067.png" xlink:type="simple" xlink:show="embed" xlink:actuate="onLoad"/></draw:frame></text:p>
      <text:p text:style-name="Text_20_body"><text:span text:style-name="Strong_20_Emphasis">Vous pouvez maintenant lancer/rejoindre une réunion où bien en paramétrer un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31:08</meta:creation-date>
    <dc:creator>Generated</dc:creator>
    <dc:date>2026-09-16T19::31:08</dc:date>
    <dc:language>en-US</dc:language>
    <meta:editing-cycles>1</meta:editing-cycles>
    <meta:editing-duration>PT0S</meta:editing-duration>
    <dc:title>zoom:mise_a_jour_zoom</dc:title>
  </office:meta>
</office:document-meta>
</file>