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50adf61d9d8dc1d9160e418cf12ba5.png"/>
  <manifest:file-entry manifest:media-type="image/png" manifest:full-path="Pictures/31f95e49e2ec40b8ccdab192d209a45b.png"/>
  <manifest:file-entry manifest:media-type="image/png" manifest:full-path="Pictures/34cca44b385d73f33cfb643fb280e27a.png"/>
  <manifest:file-entry manifest:media-type="image/png" manifest:full-path="Pictures/9771726fa2505a5c74b6d3792c8a0a30.png"/>
  <manifest:file-entry manifest:media-type="image/png" manifest:full-path="Pictures/1096b1ff660ac3d9a913836d0ef09073.png"/>
  <manifest:file-entry manifest:media-type="image/png" manifest:full-path="Pictures/943111b7dc72449b730a19b4d6fd75c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oom:creer_salle_repartition"/><text:bookmark-start text:name="__RefHeading___creer_des_salles_de_repartition_dans_zoom_1"/><text:bookmark-start text:name="creer_des_salles_de_repartition_dans_zoom"/>Créer des salles de répartition dans Zoom<text:bookmark-end text:name="__RefHeading___creer_des_salles_de_repartition_dans_zoom_1"/><text:bookmark-end text:name="creer_des_salles_de_repartition_dans_zoom"/></text:h>
      <text:p text:style-name="Text_20_body">Pour créer des salles de répartition dans Zoom, vous devez cliquer sur “Salles de répartition”.</text:p>
      <text:p text:style-name="Text_20_body"><draw:frame draw:style-name="mediacenter" draw:name="0" text:anchor-type="paragraph" draw:z-index="0" svg:width="30.823958333333cm" style:rel-width="100%" svg:height="1.905cm" style:rel-height="scale"><draw:image xlink:href="Pictures/4c50adf61d9d8dc1d9160e418cf12ba5.png" xlink:type="simple" xlink:show="embed" xlink:actuate="onLoad"/></draw:frame></text:p>
      <text:p text:style-name="Text_20_body">Une fenêtre apparaîtra pour vous permettre de paramétrer les salles. Cette fenêtre vous permet de :</text:p>
      <text:list text:style-name="List_20_1" text:continue-numbering="false">
        <text:list-item>
          <text:p text:style-name="List_20_1_Content_First"> Choisir le nombre de salles que vous souhaitez créer</text:p>
        </text:list-item>
        <text:list-item>
          <text:p text:style-name="List_20_1_Content_Last"> Choisir le mode d'attribution des participants aux salles</text:p>
        </text:list-item>
      </text:list>
      <text:p text:style-name="Text_20_body"><draw:frame draw:style-name="mediacenter" draw:name="1" text:anchor-type="paragraph" draw:z-index="1" svg:width="11.377083333333cm" svg:height="10.186458333333cm"><draw:image xlink:href="Pictures/31f95e49e2ec40b8ccdab192d209a45b.png" xlink:type="simple" xlink:show="embed" xlink:actuate="onLoad"/></draw:frame></text:p>
      <text:p text:style-name="Text_20_body">1. Attribuer automatiquement</text:p>
      <text:p text:style-name="Text_20_body">Si vous choisissez d'attribuer automatiquement, Zoom répartira automatiquement les participants dans les salles.</text:p>
      <text:p text:style-name="Text_20_body"><draw:frame draw:style-name="mediacenter" draw:name="2" text:anchor-type="paragraph" draw:z-index="2" svg:width="11.853333333333cm" svg:height="13.096875cm"><draw:image xlink:href="Pictures/34cca44b385d73f33cfb643fb280e27a.png" xlink:type="simple" xlink:show="embed" xlink:actuate="onLoad"/></draw:frame></text:p>
      <text:p text:style-name="Text_20_body">2. Attribuer manuellement</text:p>
      <text:p text:style-name="Text_20_body">Si vous choisissez d'attribuer manuellement, vous devrez attribuer chaque participant à une salle. Pour cela, vous devrez cliquer sur “Attribuer” à droite du nom de la salle. Vous verrez apparaître la liste des participants et vous pourrez cocher les participants que vous souhaitez attribuer à cette salle.</text:p>
      <text:p text:style-name="Text_20_body"><draw:frame draw:style-name="mediacenter" draw:name="3" text:anchor-type="paragraph" draw:z-index="3" svg:width="15.08125cm" svg:height="13.229166666667cm"><draw:image xlink:href="Pictures/9771726fa2505a5c74b6d3792c8a0a30.png" xlink:type="simple" xlink:show="embed" xlink:actuate="onLoad"/></draw:frame></text:p>
      <text:p text:style-name="Text_20_body">3. Laisser les participants choisir la salle</text:p>
      <text:p text:style-name="Text_20_body">Si vous choisissez de laisser les participants choisir la salle, chaque participant aura le choix de rejoindre la salle qu'il souhaite.</text:p>
      <text:p text:style-name="Text_20_body"> → Si vous souhaitez changer d'option de répartition, il vous suffit de cliquer sur “Recréer” en bas de la fenêtre.</text:p>
      <text:p text:style-name="Text_20_body"><text:span text:style-name="Strong_20_Emphasis">Les options</text:span></text:p>
      <text:list text:style-name="List_20_1" text:continue-numbering="false">
        <text:list-item>
          <text:p text:style-name="List_20_1_Content_First"> Autoriser les participants à choisir la salle</text:p>
        </text:list-item>
        <text:list-item>
          <text:p text:style-name="List_20_1_Content"> Autoriser les participants à revenir à la session principale à tout moment</text:p>
        </text:list-item>
        <text:list-item>
          <text:p text:style-name="List_20_1_Content"> Déplacer automatiquement tous les participants attribués vers les salles de discussion</text:p>
        </text:list-item>
        <text:list-item>
          <text:p text:style-name="List_20_1_Content"> Déplacer automatiquement tous les participants sélectionnés dans les salles de répartition vers la réunion principale</text:p>
        </text:list-item>
        <text:list-item>
          <text:p text:style-name="List_20_1_Content"> Les salles de discussion se ferment automatiquement après une durée déterminée (dans ce cas, vous pouvez choisir de recevoir une notification quand le temps est écoulé)</text:p>
        </text:list-item>
        <text:list-item>
          <text:p text:style-name="List_20_1_Content_Last"> Lancer un compte à rebours après la fermeture de la salle de discussion</text:p>
        </text:list-item>
      </text:list>
      <text:p text:style-name="Text_20_body"><draw:frame draw:style-name="mediacenter" draw:name="4" text:anchor-type="paragraph" draw:z-index="4" svg:width="18.917708333333cm" style:rel-width="100%" svg:height="6.82625cm" style:rel-height="scale"><draw:image xlink:href="Pictures/1096b1ff660ac3d9a913836d0ef09073.png" xlink:type="simple" xlink:show="embed" xlink:actuate="onLoad"/></draw:frame></text:p>
      <text:p text:style-name="Text_20_body">→ Vous devrez ensuite cliquer sur “Ouvrir toutes les salles” pour qu'elles soient accessibles aux participants.</text:p>
      <text:h text:style-name="Heading_20_1" text:outline-level="1"><text:bookmark-start text:name="__RefHeading___naviguer_entre_les_salles_de_repartition_2"/><text:bookmark-start text:name="naviguer_entre_les_salles_de_repartition"/>Naviguer entre les salles de répartition<text:bookmark-end text:name="__RefHeading___naviguer_entre_les_salles_de_repartition_2"/><text:bookmark-end text:name="naviguer_entre_les_salles_de_repartition"/></text:h>
      <text:p text:style-name="Text_20_body">Une fois les salles de répartition créées, vous pourrez naviguer entre les différentes salles. Pour cela, vous pourrez utiliser le tableau de bord des salles de répartitions. Sur ce tableau de bord, vous pourrez voir la liste des participants dans chaque salle, vous pourrez cliquer sur “Participer” pour rejoindre la salle de répartition, vous pourrez cliquer sur “Diffuser” pour diffuser un message écrit ou vocal à l'ensemble des salles au même moment et vous pourrez cliquer sur “Fermer toutes les salles” pour que les participants rejoignent la salle principale.</text:p>
      <text:p text:style-name="Text_20_body"><draw:frame draw:style-name="mediacenter" draw:name="5" text:anchor-type="paragraph" draw:z-index="5" svg:width="14.2875cm" svg:height="13.440833333333cm"><draw:image xlink:href="Pictures/943111b7dc72449b730a19b4d6fd75c2.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0::35:33</meta:creation-date>
    <dc:creator>Generated</dc:creator>
    <dc:date>2026-09-16T00::35:33</dc:date>
    <dc:language>en-US</dc:language>
    <meta:editing-cycles>1</meta:editing-cycles>
    <meta:editing-duration>PT0S</meta:editing-duration>
    <dc:title>zoom:creer_salle_repartition</dc:title>
  </office:meta>
</office:document-meta>
</file>