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d3007b52204e60b37a55d1a104045c.png"/>
  <manifest:file-entry manifest:media-type="image/png" manifest:full-path="Pictures/a702c50517b0b7b114ea2133bb57ab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oclap"/><text:bookmark-start text:name="__RefHeading___wooclap_1"/><text:bookmark-start text:name="wooclap"/>Wooclap<text:bookmark-end text:name="__RefHeading___wooclap_1"/><text:bookmark-end text:name="wooclap"/></text:h>
      <text:p text:style-name="Text_20_body">Rendez vos cours ludiques et interactifs. Wooclap est un outil qui permet de proposer des activités interactives à vos étudiants soit par l'intermédiare de la plateforme Moodle (Ecampus ou Collegium Santé), soit directement sur wooclap.com avec votre compte universitaire (persopass). </text:p>
      <text:p text:style-name="Text_20_body">L'ensemble des fonctionnalités sont décrites ici : <text:a xlink:type="simple" xlink:href="https://www.wooclap.com/fr/fonctionnalites" text:style-name="Internet_20_link" text:visited-style-name="Visited_20_Internet_20_Link">https://www.wooclap.com/fr/fonctionnalites</text:a></text:p>
      <text:p text:style-name="Text_20_body">Vous cherchez des exemples de cas concrets ? <text:a xlink:type="simple" xlink:href="https://drive.google.com/file/d/1ext8_GJtOjLRV9p6ZihkIxHAnHn4Mr-E/view" text:style-name="Internet_20_link" text:visited-style-name="Visited_20_Internet_20_Link">Consultez le webinaire "Spécial Partage de bonnes pratiques"</text:a> (1h).</text:p>
      <text:h text:style-name="Heading_20_2" text:outline-level="2"><text:bookmark-start text:name="__RefHeading___se_connecter_a_la_plateforme_wooclap_2"/><text:bookmark-start text:name="se_connecter_a_la_plateforme_wooclap"/>Se connecter à la plateforme WOOCLAP<text:bookmark-end text:name="__RefHeading___se_connecter_a_la_plateforme_wooclap_2"/><text:bookmark-end text:name="se_connecter_a_la_plateforme_wooclap"/></text:h>
      <text:p text:style-name="Text_20_body">Adresse de connexion : <text:a xlink:type="simple" xlink:href="https://app.wooclap.com/auth/login" text:style-name="Internet_20_link" text:visited-style-name="Visited_20_Internet_20_Link">https://app.wooclap.com/auth/login</text:a></text:p>
      <text:p text:style-name="Text_20_body"><draw:frame draw:style-name="media" draw:name="0" text:anchor-type="as-char" draw:z-index="0" svg:width="15.875cm" style:rel-width="100%" svg:height="8.0186410102225cm" style:rel-height="scale"><draw:image xlink:href="Pictures/ebd3007b52204e60b37a55d1a104045c.png" xlink:type="simple" xlink:show="embed" xlink:actuate="onLoad"/></draw:frame></text:p>
      <text:h text:style-name="Heading_20_2" text:outline-level="2"><text:bookmark-start text:name="__RefHeading___creer_une_activite_sur_moodle_ecampus_ou_collegium_sante_3"/><text:bookmark-start text:name="creer_une_activite_sur_moodle_ecampus_ou_collegium_sante"/>Créer une activité sur Moodle (Ecampus ou Collegium Santé)<text:bookmark-end text:name="__RefHeading___creer_une_activite_sur_moodle_ecampus_ou_collegium_sante_3"/><text:bookmark-end text:name="creer_une_activite_sur_moodle_ecampus_ou_collegium_sante"/></text:h>
      <text:p text:style-name="Text_20_body">Tout d'abord cliquer sur ajouter une activité ou ressource
<draw:frame draw:style-name="media" draw:name="1" text:anchor-type="as-char" draw:z-index="1" svg:width="15.875cm" style:rel-width="100%" svg:height="8.7456072351421cm" style:rel-height="scale"><draw:image xlink:href="Pictures/a702c50517b0b7b114ea2133bb57ab03.png" xlink:type="simple" xlink:show="embed" xlink:actuate="onLoad"/></draw:frame></text:p>
      <text:p text:style-name="Text_20_body">Ensuite choisir l'activité wooclap dans la liste des activités proposées</text:p>
      <text:h text:style-name="Heading_20_2" text:outline-level="2"><text:bookmark-start text:name="__RefHeading___plug-in_wooclap_pour_powerpoint_4"/><text:bookmark-start text:name="plug-in_wooclap_pour_powerpoint"/>Plug-in Wooclap pour Powerpoint<text:bookmark-end text:name="__RefHeading___plug-in_wooclap_pour_powerpoint_4"/><text:bookmark-end text:name="plug-in_wooclap_pour_powerpoint"/></text:h>
      <text:list text:style-name="List_20_1" text:continue-numbering="false">
        <text:list-item>
          <text:p text:style-name="List_20_1_Content_First"> <text:a xlink:type="simple" xlink:href="https://pedagowiki.unicaen.fr/doku.php?id=installation_du_plug-in" text:style-name="Internet_20_link" text:visited-style-name="Visited_20_Internet_20_Link">Installation du plug-in</text:a></text:p>
        </text:list-item>
        <text:list-item>
          <text:p text:style-name="List_20_1_Content_Last"> <text:a xlink:type="simple" xlink:href="https://pedagowiki.unicaen.fr/doku.php?id=creation_d_un_evenement_wooclap_dans_powerpoint" text:style-name="Internet_20_link" text:visited-style-name="Visited_20_Internet_20_Link">Création d'un événement Wooclap dans Powerpoi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07:29</meta:creation-date>
    <dc:creator>Generated</dc:creator>
    <dc:date>2026-09-17T14::07:29</dc:date>
    <dc:language>en-US</dc:language>
    <meta:editing-cycles>1</meta:editing-cycles>
    <meta:editing-duration>PT0S</meta:editing-duration>
    <dc:title>wooclap</dc:title>
  </office:meta>
</office:document-meta>
</file>