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97deca3caf0f911e3f17cc26c7805f4.png"/>
  <manifest:file-entry manifest:media-type="image/png" manifest:full-path="Pictures/5085ec53b97627e906387298c7964c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ooclap:mur_de_messages"/><text:bookmark-start text:name="__RefHeading___utiliser_le_mur_de_messages_1"/><text:bookmark-start text:name="utiliser_le_mur_de_messages"/>Utiliser le mur de messages<text:bookmark-end text:name="__RefHeading___utiliser_le_mur_de_messages_1"/><text:bookmark-end text:name="utiliser_le_mur_de_messages"/></text:h>
      <text:h text:style-name="Heading_20_3" text:outline-level="3"><text:bookmark-start text:name="__RefHeading___parametrer_le_mur_de_messages_2"/><text:bookmark-start text:name="parametrer_le_mur_de_messages"/>Paramétrer le mur de messages<text:bookmark-end text:name="__RefHeading___parametrer_le_mur_de_messages_2"/><text:bookmark-end text:name="parametrer_le_mur_de_messages"/></text:h>
      <text:p text:style-name="Text_20_body"><draw:frame draw:style-name="media" draw:name="0" text:anchor-type="as-char" draw:z-index="0" svg:width="24.870833333333cm" style:rel-width="100%" svg:height="12.779375cm" style:rel-height="scale"><draw:image xlink:href="Pictures/a97deca3caf0f911e3f17cc26c7805f4.png" xlink:type="simple" xlink:show="embed" xlink:actuate="onLoad"/></draw:frame></text:p>
      <text:h text:style-name="Heading_20_3" text:outline-level="3"><text:bookmark-start text:name="__RefHeading___ecrire_un_message_cote_participant_3"/><text:bookmark-start text:name="ecrire_un_message_cote_participant"/>Ecrire un message (côté participant)<text:bookmark-end text:name="__RefHeading___ecrire_un_message_cote_participant_3"/><text:bookmark-end text:name="ecrire_un_message_cote_participant"/></text:h>
      <text:p text:style-name="Text_20_body"><draw:frame draw:style-name="media" draw:name="1" text:anchor-type="as-char" draw:z-index="1" svg:width="26.802291666667cm" style:rel-width="100%" svg:height="12.012083333333cm" style:rel-height="scale"><draw:image xlink:href="Pictures/5085ec53b97627e906387298c7964c4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9::47:38</meta:creation-date>
    <dc:creator>Generated</dc:creator>
    <dc:date>2026-09-16T09::47:38</dc:date>
    <dc:language>en-US</dc:language>
    <meta:editing-cycles>1</meta:editing-cycles>
    <meta:editing-duration>PT0S</meta:editing-duration>
    <dc:title>wooclap:mur_de_messages</dc:title>
  </office:meta>
</office:document-meta>
</file>