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1368adc7a3b7a138022d41947f09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ooclap:code"/><text:bookmark-start text:name="__RefHeading___definir_et_diffuser_le_code_d_un_evenement_wooclap_1"/><text:bookmark-start text:name="definir_et_diffuser_le_code_d_un_evenement_wooclap"/>Définir et diffuser le code d'un événement Wooclap<text:bookmark-end text:name="__RefHeading___definir_et_diffuser_le_code_d_un_evenement_wooclap_1"/><text:bookmark-end text:name="definir_et_diffuser_le_code_d_un_evenement_wooclap"/></text:h>
      <text:h text:style-name="Heading_20_3" text:outline-level="3"><text:bookmark-start text:name="__RefHeading___definir_le_code_2"/><text:bookmark-start text:name="definir_le_code"/>Définir le code<text:bookmark-end text:name="__RefHeading___definir_le_code_2"/><text:bookmark-end text:name="definir_le_code"/></text:h>
      <text:p text:style-name="Text_20_body">Lorsque vous <text:a xlink:type="simple" xlink:href="https://pedagowiki.unicaen.fr/doku.php?id=wooclap:creer_un_evenement" text:style-name="Internet_20_link" text:visited-style-name="Visited_20_Internet_20_Link">créez un événement Wooclap</text:a>, une adresse Web est proposée pour celui-ci, avec une partie d'identification unique (<text:span text:style-name="Emphasis">slug</text:span>). Vous pouvez éditer cette partie.</text:p>
      <text:p text:style-name="Text_20_body"><draw:frame draw:style-name="media" draw:name="0" text:anchor-type="as-char" draw:z-index="0" svg:width="20.0025cm" style:rel-width="100%" svg:height="4.048125cm" style:rel-height="scale"><draw:image xlink:href="Pictures/ba1368adc7a3b7a138022d41947f092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25:30</meta:creation-date>
    <dc:creator>Generated</dc:creator>
    <dc:date>2026-09-15T20::25:30</dc:date>
    <dc:language>en-US</dc:language>
    <meta:editing-cycles>1</meta:editing-cycles>
    <meta:editing-duration>PT0S</meta:editing-duration>
    <dc:title>wooclap:code</dc:title>
  </office:meta>
</office:document-meta>
</file>