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1a6f4c8b1117c5ad8740a82c5fadf2.png"/>
  <manifest:file-entry manifest:media-type="image/png" manifest:full-path="Pictures/957bf8543e46fa6453e6851473161f29.png"/>
  <manifest:file-entry manifest:media-type="image/png" manifest:full-path="Pictures/038d993d7721f7a69e9d73fad21b87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ebook_help"/>Pour créer un “livre” en pdf constituée de plusieurs pages de ce wiki,</text:p>
      <text:list text:style-name="Numbering_20_1" text:continue-numbering="false">
        <text:list-item>
          <text:p text:style-name="Numbering_20_1_Content_First"> visitez la première page de votre futur livre</text:p>
        </text:list-item>
        <text:list-item>
          <text:p text:style-name="Numbering_20_1_Content"> cliquez sur le bouton de création de livre :<text:line-break/><draw:frame draw:style-name="media" draw:name="0" text:anchor-type="as-char" draw:z-index="0" svg:width="5.9795833333333cm" svg:height="8.73125cm"><draw:image xlink:href="Pictures/2f1a6f4c8b1117c5ad8740a82c5fadf2.png" xlink:type="simple" xlink:show="embed" xlink:actuate="onLoad"/></draw:frame></text:p>
        </text:list-item>
        <text:list-item>
          <text:p text:style-name="Numbering_20_1_Content"> faites de même pour toutes les autres pages de votre futur livre, <text:span text:style-name="Strong_20_Emphasis">en les visitant dans l'ordre attendu</text:span></text:p>
        </text:list-item>
        <text:list-item>
          <text:p text:style-name="Numbering_20_1_Content"> dans la barre d'outil du livre, cliquez sur le lien “<text:span text:style-name="Emphasis">voir ou modifier…</text:span>“<text:line-break/><draw:frame draw:style-name="media" draw:name="1" text:anchor-type="as-char" draw:z-index="1" svg:width="17.832916666667cm" style:rel-width="100%" svg:height="2.778125cm" style:rel-height="scale"><draw:image xlink:href="Pictures/957bf8543e46fa6453e6851473161f29.png" xlink:type="simple" xlink:show="embed" xlink:actuate="onLoad"/></draw:frame></text:p>
        </text:list-item>
        <text:list-item>
          <text:p text:style-name="Numbering_20_1_Content_Last"> renseigner son nom et générer-le<text:line-break/><draw:frame draw:style-name="media" draw:name="2" text:anchor-type="as-char" draw:z-index="2" svg:width="26.3525cm" style:rel-width="100%" svg:height="5.8208333333333cm" style:rel-height="scale"><draw:image xlink:href="Pictures/038d993d7721f7a69e9d73fad21b87d8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03:57</meta:creation-date>
    <dc:creator>Generated</dc:creator>
    <dc:date>2026-09-15T11::03:57</dc:date>
    <dc:language>en-US</dc:language>
    <meta:editing-cycles>1</meta:editing-cycles>
    <meta:editing-duration>PT0S</meta:editing-duration>
    <dc:title>wiki:ebook_help</dc:title>
  </office:meta>
</office:document-meta>
</file>