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a52e6862a5a2a6a8d8c7841cd9cb7e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40a52e6862a5a2a6a8d8c7841cd9cb7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pedagowiki.unicaen.f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pedagowiki.unicaen.f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9525cm" svg:height="0.9525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9525cm" svg:height="0.9525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9525cm" svg:height="0.9525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9525cm" svg:height="0.9525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9525cm" svg:height="0.9525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9525cm" svg:height="0.9525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7::43:25</meta:creation-date>
    <dc:creator>Generated</dc:creator>
    <dc:date>2026-09-15T07::43:25</dc:date>
    <dc:language>en-US</dc:language>
    <meta:editing-cycles>1</meta:editing-cycles>
    <meta:editing-duration>PT0S</meta:editing-duration>
    <dc:title>wiki:dokuwiki</dc:title>
  </office:meta>
</office:document-meta>
</file>