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42be04475ea51d007185e0fe2e1553.png"/>
  <manifest:file-entry manifest:media-type="image/png" manifest:full-path="Pictures/811275263c39e525b575623bc09766a8.pn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ucs_et_astuces"/><text:bookmark-start text:name="__RefHeading___trucs_et_astuces_1"/><text:bookmark-start text:name="trucs_et_astuces"/>Trucs et astuces<text:bookmark-end text:name="__RefHeading___trucs_et_astuces_1"/><text:bookmark-end text:name="trucs_et_astuces"/></text:h>
      <text:h text:style-name="Heading_20_2" text:outline-level="2"><text:bookmark-start text:name="__RefHeading___ameliorer_les_exports_html_de_mahara_2"/><text:bookmark-start text:name="ameliorer_les_exports_html_de_mahara"/>Améliorer les exports HTML de Mahara<text:bookmark-end text:name="__RefHeading___ameliorer_les_exports_html_de_mahara_2"/><text:bookmark-end text:name="ameliorer_les_exports_html_de_mahara"/></text:h>
      <text:p text:style-name="Text_20_body">Lors de l'export de pages Mahara contenant des blocs rétractables, ces blocs ne se déploient pas quand on affiche la page HTML exportée.</text:p>
      <text:p text:style-name="Text_20_body">Voir <text:a xlink:type="simple" xlink:href="https://assistance.unicaen.fr/front/ticket.form.php?id=133353" text:style-name="Internet_20_link" text:visited-style-name="Visited_20_Internet_20_Link">https://assistance.unicaen.fr/front/ticket.form.php?id=133353</text:a> (pour celles ou ceux qui y ont accès).</text:p>
      <text:p text:style-name="Text_20_body"><draw:frame draw:style-name="media" draw:name="0" text:anchor-type="as-char" draw:z-index="0" svg:width="35.216041666667cm" style:rel-width="100%" svg:height="15.054791666667cm" style:rel-height="scale"><draw:image xlink:href="Pictures/1b42be04475ea51d007185e0fe2e1553.png" xlink:type="simple" xlink:show="embed" xlink:actuate="onLoad"/></draw:frame></text:p>
      <text:p text:style-name="Text_20_body">Une solution palliative consiste à insérer dans le fichier HTML (<text:span text:style-name="Strong_20_Emphasis"><text:span text:style-name="Emphasis">index.html</text:span></text:span> par exemple), en l'état, la ligne ci-dessous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c2">&lt;<text:a xlink:type="simple" xlink:href="http://december.com/html/4/element/style.html" text:style-name="Internet_20_link" text:visited-style-name="Visited_20_Internet_20_Link"><text:span text:style-name="highlight_kw2">style</text:span></text:a>&gt;</text:span>.collapse {display: block; visibility: visible;} <text:span text:style-name="highlight_sc2">&lt;<text:span text:style-name="highlight_sy0">/</text:span><text:a xlink:type="simple" xlink:href="http://december.com/html/4/element/style.html" text:style-name="Internet_20_link" text:visited-style-name="Visited_20_Internet_20_Link"><text:span text:style-name="highlight_kw2">style</text:span></text:a>&gt;</text:span></text:p>
          </table:table-cell>
        </table:table-row>
      </table:table>
      <text:p text:style-name="Text_20_body">Cette ligne doit être la dernière du bloc constitué par la paire de balises 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...<text:line-break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/text:p>
          </table:table-cell>
        </table:table-row>
      </table:table>
      <text:p text:style-name="Text_20_body">Comme dans cet exemple :
<draw:frame draw:style-name="mediacenter" draw:name="1" text:anchor-type="paragraph" draw:z-index="1" svg:width="25.294166666667cm" style:rel-width="100%" svg:height="10.689166666667cm" style:rel-height="scale"><draw:image xlink:href="Pictures/811275263c39e525b575623bc09766a8.png" xlink:type="simple" xlink:show="embed" xlink:actuate="onLoad"/></draw:frame></text:p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Pour modifier le contenu du fichier HTML, il est possible d'utiliser n'importe quel éditeur de texte brut (comme le <text:span text:style-name="Emphasis">bloc notes</text:span> de Windows, ou <text:a xlink:type="simple" xlink:href="https://notepad-plus-plus.org/fr/" text:style-name="Internet_20_link" text:visited-style-name="Visited_20_Internet_20_Link">notepadd++</text:a>), puis ouvrir le fichier, faire la modification et sauver.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56:54</meta:creation-date>
    <dc:creator>Generated</dc:creator>
    <dc:date>2026-09-15T03::56:54</dc:date>
    <dc:language>en-US</dc:language>
    <meta:editing-cycles>1</meta:editing-cycles>
    <meta:editing-duration>PT0S</meta:editing-duration>
    <dc:title>trucs_et_astuces</dc:title>
  </office:meta>
</office:document-meta>
</file>