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8ab55600dd726ca3971c0d2e7456fe.png"/>
  <manifest:file-entry manifest:media-type="image/png" manifest:full-path="Pictures/2288611e4eeb14a5c016d217514f3413.png"/>
  <manifest:file-entry manifest:media-type="image/png" manifest:full-path="Pictures/a6ec25814bb9c9ef372239f648251799.png"/>
  <manifest:file-entry manifest:media-type="image/png" manifest:full-path="Pictures/230cff0250c08511ccd8ead7327c8d4b.png"/>
  <manifest:file-entry manifest:media-type="image/png" manifest:full-path="Pictures/5699e766332bd61d33822c4004a20215.png"/>
  <manifest:file-entry manifest:media-type="image/png" manifest:full-path="Pictures/c855ad2013a452e81a17e385b1fbf505.png"/>
  <manifest:file-entry manifest:media-type="image/png" manifest:full-path="Pictures/5c3bf3a6f4fca133d17cd816e3bb0895.png"/>
  <manifest:file-entry manifest:media-type="image/png" manifest:full-path="Pictures/a2265838d40ff46a70f7dd74a4f7ad79.png"/>
  <manifest:file-entry manifest:media-type="image/png" manifest:full-path="Pictures/56609462116491d1c3c253ed80c73269.png"/>
  <manifest:file-entry manifest:media-type="image/png" manifest:full-path="Pictures/5b74c5ea286a15575b918f01836afe2d.png"/>
  <manifest:file-entry manifest:media-type="image/png" manifest:full-path="Pictures/8ade197b3efc6ebb41adbbdf2eee71c7.png"/>
  <manifest:file-entry manifest:media-type="image/png" manifest:full-path="Pictures/8f1ddba689189e892e7233c2853583c2.png"/>
  <manifest:file-entry manifest:media-type="image/jpeg" manifest:full-path="Pictures/f282f7d7a7cd5a44868bbcb98cd34066.jpg"/>
  <manifest:file-entry manifest:media-type="image/jpeg" manifest:full-path="Pictures/35462c86390755559e58974ce89ff86e.jpg"/>
  <manifest:file-entry manifest:media-type="image/jpeg" manifest:full-path="Pictures/55313965d780aafc440a7934e983f908.jpg"/>
  <manifest:file-entry manifest:media-type="image/png" manifest:full-path="Pictures/8ae50aedd7686aeaec4ff6fb7bbaf0c4.png"/>
  <manifest:file-entry manifest:media-type="image/png" manifest:full-path="Pictures/dacab2bee8ddb219485f7cbf38b16e39.png"/>
  <manifest:file-entry manifest:media-type="image/jpeg" manifest:full-path="Pictures/67a20b2a14c0dc297b40f85dac88c8de.jpg"/>
  <manifest:file-entry manifest:media-type="image/png" manifest:full-path="Pictures/ddf151fad56272ce49dc93a110f05371.png"/>
  <manifest:file-entry manifest:media-type="image/png" manifest:full-path="Pictures/672c8ed2470e0fd1a49386631d3c5dce.png"/>
  <manifest:file-entry manifest:media-type="image/png" manifest:full-path="Pictures/a57eb47bb07001819a11ec3d4c55097c.png"/>
  <manifest:file-entry manifest:media-type="image/png" manifest:full-path="Pictures/6b13c7762985c81bc15a5c79595bcf5e.png"/>
  <manifest:file-entry manifest:media-type="image/png" manifest:full-path="Pictures/bc06d232d636971ae1fca1b77f5a55a2.png"/>
  <manifest:file-entry manifest:media-type="image/png" manifest:full-path="Pictures/92716cbc9fd497191afdc8065e1c5229.png"/>
  <manifest:file-entry manifest:media-type="image/png" manifest:full-path="Pictures/92ba9b26e75214027201d01937e5bac3.png"/>
  <manifest:file-entry manifest:media-type="image/png" manifest:full-path="Pictures/924ef2769fb9cc046f0e061ceb6c39a8.png"/>
  <manifest:file-entry manifest:media-type="image/png" manifest:full-path="Pictures/f4aae458e51e95c4414cf8974c00f652.png"/>
  <manifest:file-entry manifest:media-type="image/png" manifest:full-path="Pictures/f54924c53cbdd229a3929374c02e0215.png"/>
  <manifest:file-entry manifest:media-type="image/png" manifest:full-path="Pictures/a74fc3dcf05078c0bbc71f95175a7138.png"/>
  <manifest:file-entry manifest:media-type="image/png" manifest:full-path="Pictures/7699ca33917109180d29473989ff68ad.png"/>
  <manifest:file-entry manifest:media-type="image/png" manifest:full-path="Pictures/578e1539daa627c8f2ba088677be4fc0.png"/>
  <manifest:file-entry manifest:media-type="image/png" manifest:full-path="Pictures/7234327a5bb28e7e509f9e78cfe5b467.png"/>
  <manifest:file-entry manifest:media-type="image/png" manifest:full-path="Pictures/b9d8824c1816dc22e364d063c81001bd.png"/>
  <manifest:file-entry manifest:media-type="image/png" manifest:full-path="Pictures/5dcae1a9e1a2019d5b6251e6e71da674.png"/>
  <manifest:file-entry manifest:media-type="image/png" manifest:full-path="Pictures/45a2f44fd92683708ac7185ff57016dd.png"/>
  <manifest:file-entry manifest:media-type="image/png" manifest:full-path="Pictures/68b1a14706a0497647de5c8e6b7967f0.png"/>
  <manifest:file-entry manifest:media-type="image/jpeg" manifest:full-path="Pictures/3f218f55142dca7c70d8e5d5e49fd0bb.jpg"/>
  <manifest:file-entry manifest:media-type="image/jpeg" manifest:full-path="Pictures/5aaeb5ff2a91ce5247ca14f8ecec3aa6.jpg"/>
  <manifest:file-entry manifest:media-type="image/jpeg" manifest:full-path="Pictures/46bd637bf522a8f379b5516f916237ed.jpg"/>
  <manifest:file-entry manifest:media-type="image/jpeg" manifest:full-path="Pictures/12bc39430d21008557f64b4e6b1709fe.jpg"/>
  <manifest:file-entry manifest:media-type="image/jpeg" manifest:full-path="Pictures/22399dc01101a6c329b0ae1e719fb10d.jpg"/>
  <manifest:file-entry manifest:media-type="image/png" manifest:full-path="Pictures/e6f3f836d2beee51461a3b52f7baaf27.png"/>
  <manifest:file-entry manifest:media-type="image/png" manifest:full-path="Pictures/b1cfd26c3e8f64811b48908bcbdf98b3.png"/>
  <manifest:file-entry manifest:media-type="image/png" manifest:full-path="Pictures/3f458ace026a56ab6656343469d0c3af.png"/>
  <manifest:file-entry manifest:media-type="image/jpeg" manifest:full-path="Pictures/3775b31ff13d527556f83d08b536d939.jpg"/>
  <manifest:file-entry manifest:media-type="image/jpeg" manifest:full-path="Pictures/b3d8bb561be780e56acd67fb36ba46ad.jpg"/>
  <manifest:file-entry manifest:media-type="image/png" manifest:full-path="Pictures/3b849bdaf94fcb5e93d5fadb0ab7b1f8.png"/>
  <manifest:file-entry manifest:media-type="image/png" manifest:full-path="Pictures/62a276eda1cab47b94112a4d45016b57.png"/>
  <manifest:file-entry manifest:media-type="image/png" manifest:full-path="Pictures/31888ca2741b3e644c103f926041cef9.png"/>
  <manifest:file-entry manifest:media-type="image/png" manifest:full-path="Pictures/46e2af7f9358bcfb7a1178cd009b2ee5.png"/>
  <manifest:file-entry manifest:media-type="image/png" manifest:full-path="Pictures/02cef338bd1b3c171d438523f9e815d9.png"/>
  <manifest:file-entry manifest:media-type="image/png" manifest:full-path="Pictures/16d34bfa4344ab79b47dc784183df161.png"/>
  <manifest:file-entry manifest:media-type="image/png" manifest:full-path="Pictures/8bfebd786e9d0d7347154e8313381281.png"/>
  <manifest:file-entry manifest:media-type="image/png" manifest:full-path="Pictures/88bd1e694fe04ad34b56bcb7290df90c.png"/>
  <manifest:file-entry manifest:media-type="image/png" manifest:full-path="Pictures/10461ab833132903a8a3163c31ab0faa.png"/>
  <manifest:file-entry manifest:media-type="image/png" manifest:full-path="Pictures/243ddfd0a094b5de98f4909742ea71f4.png"/>
  <manifest:file-entry manifest:media-type="image/png" manifest:full-path="Pictures/965635114222574ec7cf5c14c823510b.png"/>
  <manifest:file-entry manifest:media-type="image/png" manifest:full-path="Pictures/472601ea9bc9eef6b2867cc10fd81bfa.png"/>
  <manifest:file-entry manifest:media-type="image/png" manifest:full-path="Pictures/c017a6d2a0b9a4cbaa77069b43906e9c.png"/>
  <manifest:file-entry manifest:media-type="image/png" manifest:full-path="Pictures/2c3abb981fed8c4d50dad4949ed12d40.png"/>
  <manifest:file-entry manifest:media-type="image/png" manifest:full-path="Pictures/f0edd374140e6dcaa4e87d61bc4b7b2b.png"/>
  <manifest:file-entry manifest:media-type="image/png" manifest:full-path="Pictures/9d62e4d0d17a9e2d665c7bc2f7576d5e.png"/>
  <manifest:file-entry manifest:media-type="image/png" manifest:full-path="Pictures/288bae2d51304aa14e170051235d3d70.png"/>
  <manifest:file-entry manifest:media-type="image/png" manifest:full-path="Pictures/52769c5b7eb68686b6abd3bd9466c723.png"/>
  <manifest:file-entry manifest:media-type="image/png" manifest:full-path="Pictures/c2d6e459af69fc557461adcf79caec33.png"/>
  <manifest:file-entry manifest:media-type="image/png" manifest:full-path="Pictures/7d87bb00e4eae4f64af7e1d1502ebeb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style:vertical-align="middle" fo:padding="0.1cm" fo:border="0.002cm solid #000000"/>
    </style:style>
    <style:style style:name="PluginODTAutoStyle_Paragraph_3" style:family="paragraph">
      <style:paragraph-properties fo:text-align="center" fo:padding="0.1cm"/>
    </style:style>
    <style:style style:name="PluginODTAutoStyle_TableCell_4" style:family="table-cell">
      <style:paragraph-properties fo:text-align="justify"/>
      <style:table-cell-properties style:vertical-align="middle" fo:padding="0.3cm" fo:border="0.002cm solid #000000"/>
    </style:style>
    <style:style style:name="PluginODTAutoStyle_Paragraph_5" style:family="paragraph">
      <style:paragraph-properties fo:text-align="justify"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lesurveillance"/><text:bookmark-start text:name="__RefHeading___la_telesurveillance_1"/><text:bookmark-start text:name="la_telesurveillance"/>La télésurveillance<text:bookmark-end text:name="__RefHeading___la_telesurveillance_1"/><text:bookmark-end text:name="la_telesurveillance"/></text:h>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Le candidat se connecte avec le surveillant via un navigateur web. Le surveillant commence la séance par des vérifications (identité, environnement de travail, ….), il a une vue de l’étudiant via la webam et une vue de l’écran de l’étudiant, il peut échanger avec l’étudiant par oral et/ou par écrit et c’est lui qui donne accès au sujet à l’heure définie.</text:p>
      <text:p text:style-name="Text_20_body"><draw:frame draw:style-name="media" draw:name="0" text:anchor-type="as-char" draw:z-index="0" svg:width="13.229166666667cm" style:rel-width="100%" svg:height="6.1647916666667cm" style:rel-height="scale"><draw:image xlink:href="Pictures/238ab55600dd726ca3971c0d2e7456fe.png" xlink:type="simple" xlink:show="embed" xlink:actuate="onLoad"/></draw:frame></text:p>
      <text:p text:style-name="Text_20_body">Ce mode de passage des épreuves est maintenant ouvert à tous les étudiants en formation à distance et qui respectent certains critères (habitation hors France métropolitaine, motif médical, …).</text:p>
      <text:h text:style-name="Heading_20_2" text:outline-level="2"><text:bookmark-start text:name="__RefHeading___demande_d_acces_par_les_etudiants_en_foad_tls_3"/><text:bookmark-start text:name="demande_d_acces_par_les_etudiants_en_foad_tls"/>Demande d'accès par les étudiants en FOAD ☛ TLS<text:bookmark-end text:name="__RefHeading___demande_d_acces_par_les_etudiants_en_foad_tls_3"/><text:bookmark-end text:name="demande_d_acces_par_les_etudiants_en_foad_tls"/></text:h>
      <text:h text:style-name="Heading_20_3" text:outline-level="3"><text:bookmark-start text:name="__RefHeading___mise_a_jour_pages_ecampus_4"/><text:bookmark-start text:name="mise_a_jour_pages_ecampus"/>Mise à jour pages ecampus<text:bookmark-end text:name="__RefHeading___mise_a_jour_pages_ecampus_4"/><text:bookmark-end text:name="mise_a_jour_pages_ecampus"/></text:h>
      <text:p text:style-name="Text_20_body">A la fermeture en juillet ou à la reprise en août, sur la page “<text:a xlink:type="simple" xlink:href="https://ecampus.unicaen.fr/course/view.php?id=27978#section-2" text:style-name="Internet_20_link" text:visited-style-name="Visited_20_Internet_20_Link">Demande d'inscription</text:a>”</text:p>
      <text:list text:style-name="List_20_1" text:continue-numbering="false">
        <text:list-item>
          <text:p text:style-name="List_20_1_Content_First"> vider les dépôts de justificatifs</text:p>
        </text:list-item>
        <text:list-item>
          <text:p text:style-name="List_20_1_Content"> supprimer les dates limites de dépôt</text:p>
        </text:list-item>
        <text:list-item>
          <text:p text:style-name="List_20_1_Content"> supprimer les étudiants inscrits</text:p>
        </text:list-item>
        <text:list-item>
          <text:p text:style-name="List_20_1_Content_Last"> supprimer les dates dans la zone “Accès au formulaire de demande”</text:p>
        </text:list-item>
      </text:list>
      <text:p text:style-name="Text_20_body">Lors de l'ouverture du formulaire de demande de télésurveillance :</text:p>
      <text:list text:style-name="List_20_1" text:continue-numbering="false">
        <text:list-item>
          <text:p text:style-name="List_20_1_Content_First"> mettre à jour les dates dans la zone “Accès au formulaire de demande”</text:p>
        </text:list-item>
        <text:list-item>
          <text:p text:style-name="List_20_1_Content_Last"> mettre à jour les dates limites de dépôt des justificatifs</text:p>
        </text:list-item>
      </text:list>
      <text:h text:style-name="Heading_20_3" text:outline-level="3"><text:bookmark-start text:name="__RefHeading___definition_formulaire_de_demande_de_telesurveillance_sur_limesurvey_5"/><text:bookmark-start text:name="definition_formulaire_de_demande_de_telesurveillance_sur_limesurvey"/>Définition formulaire de demande de télésurveillance sur LimeSurvey<text:bookmark-end text:name="__RefHeading___definition_formulaire_de_demande_de_telesurveillance_sur_limesurvey_5"/><text:bookmark-end text:name="definition_formulaire_de_demande_de_telesurveillance_sur_limesurvey"/></text:h>
      <text:p text:style-name="Horizontal_20_Line"/>
      <text:h text:style-name="Heading_20_4" text:outline-level="4"><text:bookmark-start text:name="__RefHeading___creation_du_formulaire_6"/><text:bookmark-start text:name="creation_du_formulaire"/>Création du formulaire<text:bookmark-end text:name="__RefHeading___creation_du_formulaire_6"/><text:bookmark-end text:name="creation_du_formulaire"/></text:h>
      <text:p text:style-name="Horizontal_20_Line"/>
      <text:p text:style-name="Text_20_body">1°) Sélectionner « Liste des questionnaires » dans la page d’accueil puis « Créer un nouveau questionnaire »</text:p>
      <text:p text:style-name="Text_20_body">2°) Donner au formulaire :</text:p>
      <text:list text:style-name="List_20_1" text:continue-numbering="false">
        <text:list-item>
          <text:p text:style-name="LastListParagraph_List_20_1_Content_First"> Un titre : champ obligatoire qui sera vu par les participants sur l’écran d’accueil</text:p>
        </text:list-item>
      </text:list>
      <text:p text:style-name="Text_20_body"><draw:frame draw:style-name="mediacenter" draw:name="1" text:anchor-type="paragraph" draw:z-index="1" svg:width="21.166666666667cm" style:rel-width="100%" svg:height="8.0900167084378cm" style:rel-height="scale"><draw:image xlink:href="Pictures/2288611e4eeb14a5c016d217514f3413.png" xlink:type="simple" xlink:show="embed" xlink:actuate="onLoad"/></draw:frame></text:p>
      <text:list text:style-name="List_20_1" text:continue-numbering="false">
        <text:list-item>
          <text:p text:style-name="LastListParagraph_List_20_1_Content_First"> Un message d’accueil : pour expliquer le but du questionnaire</text:p>
        </text:list-item>
      </text:list>
      <text:p text:style-name="Text_20_body"><draw:frame draw:style-name="mediacenter" draw:name="2" text:anchor-type="paragraph" draw:z-index="2" svg:width="21.166666666667cm" style:rel-width="100%" svg:height="6.0196208112875cm" style:rel-height="scale"><draw:image xlink:href="Pictures/a6ec25814bb9c9ef372239f648251799.png" xlink:type="simple" xlink:show="embed" xlink:actuate="onLoad"/></draw:frame></text:p>
      <text:list text:style-name="List_20_1" text:continue-numbering="false">
        <text:list-item>
          <text:p text:style-name="LastListParagraph_List_20_1_Content_First"> Un URL de fin et son but : pour rediriger directement les candidats vers la page d’ecampus correspondant à la télésurveillance</text:p>
        </text:list-item>
      </text:list>
      <text:p text:style-name="Text_20_body"><draw:frame draw:style-name="mediacenter" draw:name="3" text:anchor-type="paragraph" draw:z-index="3" svg:width="21.166666666667cm" style:rel-width="100%" svg:height="4.3346631205674cm" style:rel-height="scale"><draw:image xlink:href="Pictures/230cff0250c08511ccd8ead7327c8d4b.png" xlink:type="simple" xlink:show="embed" xlink:actuate="onLoad"/></draw:frame></text:p>
      <text:p text:style-name="Text_20_body">3°) Ajouter les groupes de questions :
Sélectionner l’onglet « Structure » dans la barre latérale gauche puis cliquer sur le bouton « Ajouter un groupe de questions » : définir son nom et sa description si besoin.
<draw:frame draw:style-name="mediacenter" draw:name="4" text:anchor-type="paragraph" draw:z-index="4" svg:width="21.166666666667cm" style:rel-width="100%" svg:height="6.9086872051069cm" style:rel-height="scale"><draw:image xlink:href="Pictures/5699e766332bd61d33822c4004a20215.png" xlink:type="simple" xlink:show="embed" xlink:actuate="onLoad"/></draw:frame></text:p>
      <text:p text:style-name="Text_20_body"><text:span text:style-name="Strong_20_Emphasis">4 groupes de questions</text:span> sont à définir ici :</text:p>
      <text:list text:style-name="List_20_1" text:continue-numbering="false">
        <text:list-item>
          <text:p text:style-name="List_20_1_Content_First"> Informations personnelles</text:p>
        </text:list-item>
        <text:list-item>
          <text:p text:style-name="List_20_1_Content"> Motif de demande</text:p>
        </text:list-item>
        <text:list-item>
          <text:p text:style-name="List_20_1_Content"> Diplômes d’inscription</text:p>
        </text:list-item>
        <text:list-item>
          <text:p text:style-name="List_20_1_Content_Last"> UE d’inscription</text:p>
        </text:list-item>
      </text:list>
      <text:p text:style-name="Text_20_body">4°) Ajouter les questions :
Après avoir sélectionné l’un des groupes de questions, cliquer sur le « Ajouter une nouvelle question » et remplir dans le formulaire :</text:p>
      <text:list text:style-name="List_20_1" text:continue-numbering="false">
        <text:list-item>
          <text:p text:style-name="List_20_1_Content_First"> Le code : champs obligatoire à composer en suivant une règle (par ex. abrégé du groupe + « _ » + abrégé question → InfoPerso_Nom) </text:p>
        </text:list-item>
        <text:list-item>
          <text:p text:style-name="List_20_1_Content"> Le type de la question (texte court, oui/non, bouton radio, …) : pour les listes de choix, les boutons à cocher, … apparaît ensuite une fenêtre pour définir la liste des valeurs proposées</text:p>
        </text:list-item>
        <text:list-item>
          <text:p text:style-name="List_20_1_Content"> Groupe de question : choix de groupe modifiable ici</text:p>
        </text:list-item>
        <text:list-item>
          <text:p text:style-name="List_20_1_Content_Last"> Statut Obligatoire ou non : ici toute les questions sont obligatoires </text:p>
        </text:list-item>
      </text:list>
      <text:p text:style-name="Text_20_body"><draw:frame draw:style-name="mediacenter" draw:name="5" text:anchor-type="paragraph" draw:z-index="5" svg:width="21.166666666667cm" style:rel-width="100%" svg:height="10.192616372392cm" style:rel-height="scale"><draw:image xlink:href="Pictures/c855ad2013a452e81a17e385b1fbf505.png" xlink:type="simple" xlink:show="embed" xlink:actuate="onLoad"/></draw:frame>
Tableau des questions :
<draw:frame draw:style-name="mediacenter" draw:name="6" text:anchor-type="paragraph" draw:z-index="6" svg:width="18.520833333333cm" svg:height="9.9828605200946cm"><draw:image xlink:href="Pictures/5c3bf3a6f4fca133d17cd816e3bb0895.png" xlink:type="simple" xlink:show="embed" xlink:actuate="onLoad"/></draw:frame></text:p>
      <text:p text:style-name="Text_20_body">5°) Ajouter les dépendances entre les questions</text:p>
      <text:list text:style-name="List_20_1" text:continue-numbering="false">
        <text:list-item>
          <text:p text:style-name="LastListParagraph_List_20_1_Content_First"> Cliquer sur le bouton <draw:frame draw:style-name="media" draw:name="7" text:anchor-type="as-char" draw:z-index="7" svg:width="3.96875cm" svg:height="0.91047794117647cm"><draw:image xlink:href="Pictures/a2265838d40ff46a70f7dd74a4f7ad79.png" xlink:type="simple" xlink:show="embed" xlink:actuate="onLoad"/></draw:frame></text:p>
        </text:list-item>
      </text:list>
      <text:list text:style-name="List_20_1" text:continue-numbering="false">
        <text:list-item>
          <text:p text:style-name="LastListParagraph_List_20_1_Content_First"> Définir la relation entre les 2 questions, exemple : </text:p>
        </text:list-item>
      </text:list>
      <text:p text:style-name="Text_20_body"><draw:frame draw:style-name="mediacenter" draw:name="8" text:anchor-type="paragraph" draw:z-index="8" svg:width="21.166666666667cm" style:rel-width="100%" svg:height="15.788605442177cm" style:rel-height="scale"><draw:image xlink:href="Pictures/56609462116491d1c3c253ed80c73269.png" xlink:type="simple" xlink:show="embed" xlink:actuate="onLoad"/></draw:frame></text:p>
      <text:list text:style-name="List_20_1" text:continue-numbering="false">
        <text:list-item>
          <text:p text:style-name="List_20_1_Content_First"> Cliquer sur <draw:frame draw:style-name="media" draw:name="9" text:anchor-type="as-char" draw:z-index="9" svg:width="3.96875cm" svg:height="1.1537063953488cm"><draw:image xlink:href="Pictures/5b74c5ea286a15575b918f01836afe2d.png" xlink:type="simple" xlink:show="embed" xlink:actuate="onLoad"/></draw:frame> pour enregistrer la condition. La question UEL1LVE ayant 2 conditions possibles (en cas de double inscription), il faut ensuite <draw:frame draw:style-name="media" draw:name="10" text:anchor-type="as-char" draw:z-index="10" svg:width="3.96875cm" svg:height="0.96856398809524cm"><draw:image xlink:href="Pictures/8ade197b3efc6ebb41adbbdf2eee71c7.png" xlink:type="simple" xlink:show="embed" xlink:actuate="onLoad"/></draw:frame></text:p>
        </text:list-item>
        <text:list-item>
          <text:p text:style-name="List_20_1_Content_Last"> Pour que les 2 conditions soient reliées par un « ou », il faut modifier le nom du scénario <draw:frame draw:style-name="media" draw:name="11" text:anchor-type="as-char" draw:z-index="11" svg:width="2.6458333333333cm" svg:height="1.1702724358974cm"><draw:image xlink:href="Pictures/8f1ddba689189e892e7233c2853583c2.png" xlink:type="simple" xlink:show="embed" xlink:actuate="onLoad"/></draw:frame> : </text:p>
        </text:list-item>
      </text:list>
      <text:p text:style-name="Text_20_body"><draw:frame draw:style-name="mediacenter" draw:name="12" text:anchor-type="paragraph" draw:z-index="12" svg:width="15.875cm" style:rel-width="100%" svg:height="13.276872399445cm" style:rel-height="scale"><draw:image xlink:href="Pictures/f282f7d7a7cd5a44868bbcb98cd34066.jpg" xlink:type="simple" xlink:show="embed" xlink:actuate="onLoad"/></draw:frame></text:p>
      <text:list text:style-name="List_20_1" text:continue-numbering="false">
        <text:list-item>
          <text:p text:style-name="LastListParagraph_List_20_1_Content_First"> Après validation :</text:p>
        </text:list-item>
      </text:list>
      <text:p text:style-name="Text_20_body"><draw:frame draw:style-name="mediacenter" draw:name="13" text:anchor-type="paragraph" draw:z-index="13" svg:width="15.875cm" style:rel-width="100%" svg:height="6.2119565217391cm" style:rel-height="scale"><draw:image xlink:href="Pictures/35462c86390755559e58974ce89ff86e.jpg" xlink:type="simple" xlink:show="embed" xlink:actuate="onLoad"/></draw:frame></text:p>
      <text:list text:style-name="List_20_1" text:continue-numbering="false">
        <text:list-item>
          <text:p text:style-name="LastListParagraph_List_20_1_Content_First"> Listes des dépendances à définir :</text:p>
        </text:list-item>
      </text:list>
      <text:p text:style-name="Text_20_body"><draw:frame draw:style-name="mediacenter" draw:name="14" text:anchor-type="paragraph" draw:z-index="14" svg:width="21.166666666667cm" style:rel-width="100%" svg:height="14.386967418546cm" style:rel-height="scale"><draw:image xlink:href="Pictures/55313965d780aafc440a7934e983f908.jpg" xlink:type="simple" xlink:show="embed" xlink:actuate="onLoad"/></draw:frame></text:p>
      <text:p text:style-name="Horizontal_20_Line"/>
      <text:h text:style-name="Heading_20_4" text:outline-level="4"><text:bookmark-start text:name="__RefHeading___passage_en_mode_acces_restreint_sur_invitation_7"/><text:bookmark-start text:name="passage_en_mode_acces_restreint_sur_invitation"/>Passage en mode « accès restreint sur invitation »<text:bookmark-end text:name="__RefHeading___passage_en_mode_acces_restreint_sur_invitation_7"/><text:bookmark-end text:name="passage_en_mode_acces_restreint_sur_invitation"/></text:h>
      <text:p text:style-name="Horizontal_20_Line"/>
      <text:p text:style-name="Text_20_body">1°) Récupérer les listes d'invités
Pour chacune des sections concernées, les listes de candidats se récupères sur ecampus dans la section “Accueil et informations générales · EAD”. 
Exemple avec la section “Histoire” :</text:p>
      <text:list text:style-name="List_20_1" text:continue-numbering="false">
        <text:list-item>
          <text:p text:style-name="LastListParagraph_List_20_1_Content_First"> Afficher les participants inscrits à cet élément et sélectionner ceux des groupes concernés (ici les 3 années de Licence)</text:p>
        </text:list-item>
      </text:list>
      <text:p text:style-name="Text_20_body"><draw:frame draw:style-name="mediacenter" draw:name="15" text:anchor-type="paragraph" draw:z-index="15" svg:width="21.166666666667cm" style:rel-width="100%" svg:height="5.3595665811235cm" style:rel-height="scale"><draw:image xlink:href="Pictures/8ae50aedd7686aeaec4ff6fb7bbaf0c4.png" xlink:type="simple" xlink:show="embed" xlink:actuate="onLoad"/></draw:frame></text:p>
      <text:list text:style-name="List_20_1" text:continue-numbering="false">
        <text:list-item>
          <text:p text:style-name="LastListParagraph_List_20_1_Content_First"> Dans le bas de la liste, sélectionner tous les utilisateurs </text:p>
        </text:list-item>
      </text:list>
      <text:p text:style-name="Text_20_body"><draw:frame draw:style-name="mediacenter" draw:name="16" text:anchor-type="paragraph" draw:z-index="16" svg:width="5.2916666666667cm" svg:height="1.2035947712418cm"><draw:image xlink:href="Pictures/dacab2bee8ddb219485f7cbf38b16e39.png" xlink:type="simple" xlink:show="embed" xlink:actuate="onLoad"/></draw:frame></text:p>
      <text:list text:style-name="List_20_1" text:continue-numbering="false">
        <text:list-item>
          <text:p text:style-name="LastListParagraph_List_20_1_Content_First"> Puis créer un fichier Excel avec la liste des sélectionnés</text:p>
        </text:list-item>
      </text:list>
      <text:p text:style-name="Text_20_body"><draw:frame draw:style-name="mediacenter" draw:name="17" text:anchor-type="paragraph" draw:z-index="17" svg:width="15.875cm" style:rel-width="100%" svg:height="8.0609971711457cm" style:rel-height="scale"><draw:image xlink:href="Pictures/67a20b2a14c0dc297b40f85dac88c8de.jpg" xlink:type="simple" xlink:show="embed" xlink:actuate="onLoad"/></draw:frame></text:p>
      <text:list text:style-name="List_20_1" text:continue-numbering="false">
        <text:list-item>
          <text:p text:style-name="LastListParagraph_List_20_1_Content_First"> la dernière étape consiste à modifier l'ordre et les intitulés des colonnes du fichier Excel et à le sauvegarder en version .csv</text:p>
        </text:list-item>
      </text:list>
      <text:p text:style-name="Text_20_body"><draw:frame draw:style-name="mediacenter" draw:name="18" text:anchor-type="paragraph" draw:z-index="18" svg:width="35.189583333333cm" style:rel-width="100%" svg:height="3.5454166666667cm" style:rel-height="scale"><draw:image xlink:href="Pictures/ddf151fad56272ce49dc93a110f05371.png" xlink:type="simple" xlink:show="embed" xlink:actuate="onLoad"/></draw:frame></text:p>
      <text:p text:style-name="Text_20_body">2°) Préparer le fichier des invités
Il est possible de définir la liste des informations que l’on veut importer pour chacun des candidats dans le questionnaire. Le fichier d’import est un csv dans lequel il y a un candidat par ligne, la 1ère ligne correspondant au nom de l’attribut dans le questionnaire. Une liste d’attribut est prédéfinie dans LimeSurvey mais il est possible d’en ajouter.
<draw:frame draw:style-name="mediacenter" draw:name="19" text:anchor-type="paragraph" draw:z-index="19" svg:width="21.166666666667cm" style:rel-width="100%" svg:height="2.2202797202797cm" style:rel-height="scale"><draw:image xlink:href="Pictures/672c8ed2470e0fd1a49386631d3c5dce.png" xlink:type="simple" xlink:show="embed" xlink:actuate="onLoad"/></draw:frame></text:p>
      <text:list text:style-name="List_20_1" text:continue-numbering="false">
        <text:list-item>
          <text:p text:style-name="LastListParagraph_List_20_1_Content_First"> Sélectionner l’onglet « Paramètres » dans la barre latérale gauche puis cliquer sur le bouton « Participants au questionnaire » puis sur « Initialiser la table des invitations ». Apparaît alors la page des « Participants au questionnaire » :</text:p>
        </text:list-item>
      </text:list>
      <text:p text:style-name="Text_20_body"><draw:frame draw:style-name="mediacenter" draw:name="20" text:anchor-type="paragraph" draw:z-index="20" svg:width="15.875cm" style:rel-width="100%" svg:height="8.8763440860215cm" style:rel-height="scale"><draw:image xlink:href="Pictures/a57eb47bb07001819a11ec3d4c55097c.png" xlink:type="simple" xlink:show="embed" xlink:actuate="onLoad"/></draw:frame></text:p>
      <text:list text:style-name="List_20_1" text:continue-numbering="false">
        <text:list-item>
          <text:p text:style-name="List_20_1_Content_First"> Ajout de l’attribut « Numéro d’étudiant » : </text:p>
          <text:list text:style-name="List_20_1">
            <text:list-item>
              <text:p text:style-name="List_20_1_Content"> cliquer sur le bouton <draw:frame draw:style-name="media" draw:name="21" text:anchor-type="as-char" draw:z-index="21" svg:width="3.96875cm" svg:height="0.95797413793103cm"><draw:image xlink:href="Pictures/6b13c7762985c81bc15a5c79595bcf5e.png" xlink:type="simple" xlink:show="embed" xlink:actuate="onLoad"/></draw:frame></text:p>
            </text:list-item>
            <text:list-item>
              <text:p text:style-name="List_20_1_Content"> Puis donner le nombre d’attribut à ajouter (ici 1) puis sur le bouton « Ajouter des champs » <draw:frame draw:style-name="media" draw:name="22" text:anchor-type="as-char" draw:z-index="22" svg:width="10.583333333333cm" svg:height="3.2616372391653cm"><draw:image xlink:href="Pictures/bc06d232d636971ae1fca1b77f5a55a2.png" xlink:type="simple" xlink:show="embed" xlink:actuate="onLoad"/></draw:frame></text:p>
            </text:list-item>
            <text:list-item>
              <text:p text:style-name="List_20_1_Content_Last"> remplir les champs « Description du champs » et « Libellé du champs » et passer le champs à « Obligatoire », puis sauvegarder et fermer pour retourner sur la table des participants</text:p>
            </text:list-item>
          </text:list>
        </text:list-item>
      </text:list>
      <text:p text:style-name="Text_20_body"><draw:frame draw:style-name="mediacenter" draw:name="23" text:anchor-type="paragraph" draw:z-index="23" svg:width="21.166666666667cm" style:rel-width="100%" svg:height="6.4358108108108cm" style:rel-height="scale"><draw:image xlink:href="Pictures/92716cbc9fd497191afdc8065e1c5229.png" xlink:type="simple" xlink:show="embed" xlink:actuate="onLoad"/></draw:frame></text:p>
      <text:p text:style-name="Text_20_body">Les colonnes du fichiers CSV seront :</text:p>
      <text:p text:style-name="Preformatted_20_Text"><text:s text:c="12"/>firtstname<text:s text:c="8"/>lastname<text:s text:c="8"/>email<text:s text:c="8"/>attribute_1</text:p>
      <text:list text:style-name="List_20_1" text:continue-numbering="false">
        <text:list-item>
          <text:p text:style-name="List_20_1_Content_First"> Pour insérer les invités à partir du fichier</text:p>
          <text:list text:style-name="List_20_1">
            <text:list-item>
              <text:p text:style-name="List_20_1_Content_Last"> Sélectionner le menu « Créer…→Fichier CSV » :</text:p>
            </text:list-item>
          </text:list>
        </text:list-item>
      </text:list>
      <text:p text:style-name="Text_20_body"><draw:frame draw:style-name="mediacenter" draw:name="24" text:anchor-type="paragraph" draw:z-index="24" svg:width="5.2916666666667cm" svg:height="4.0189873417722cm"><draw:image xlink:href="Pictures/92ba9b26e75214027201d01937e5bac3.png" xlink:type="simple" xlink:show="embed" xlink:actuate="onLoad"/></draw:frame></text:p>
      <text:list text:style-name="List_20_1" text:continue-numbering="false">
        <text:list-item>
          <text:p text:style-name="List_20_1_Content_First"> Sélectionner le fichier des participants et indiquer « email » comme champs pour filtrer les doublons puis « envoyer » : <draw:frame draw:style-name="mediacenter" draw:name="25" text:anchor-type="paragraph" draw:z-index="25" svg:width="10.583333333333cm" svg:height="13.796532200991cm"><draw:image xlink:href="Pictures/924ef2769fb9cc046f0e061ceb6c39a8.png" xlink:type="simple" xlink:show="embed" xlink:actuate="onLoad"/></draw:frame></text:p>
        </text:list-item>
        <text:list-item>
          <text:p text:style-name="List_20_1_Content_Last"> Le résultat de l’import s’affiche à l’écran : <draw:frame draw:style-name="media" draw:name="26" text:anchor-type="as-char" draw:z-index="26" svg:width="10.583333333333cm" svg:height="7.1421267893661cm"><draw:image xlink:href="Pictures/f4aae458e51e95c4414cf8974c00f652.png" xlink:type="simple" xlink:show="embed" xlink:actuate="onLoad"/></draw:frame></text:p>
        </text:list-item>
      </text:list>
      <text:p text:style-name="Horizontal_20_Line"/>
      <text:h text:style-name="Heading_20_4" text:outline-level="4"><text:bookmark-start text:name="__RefHeading___envoi_des_invitations_8"/><text:bookmark-start text:name="envoi_des_invitations"/>Envoi des invitations<text:bookmark-end text:name="__RefHeading___envoi_des_invitations_8"/><text:bookmark-end text:name="envoi_des_invitations"/></text:h>
      <text:p text:style-name="Horizontal_20_Line"/>
      <text:p text:style-name="Text_20_body">1°) Définir les paramètres de l’envoyeur :</text:p>
      <text:list text:style-name="List_20_1" text:continue-numbering="false">
        <text:list-item>
          <text:p text:style-name="LastListParagraph_List_20_1_Content_First"> Dans l’onglet « Paramètres », sélectionner sur les « Paramètres généraux du questionnaire. Modifier le nom et l’adresse mail de l’administrateur ainsi que l’adresse de l’envoi des messages en erreur avec l’adresse générique.</text:p>
        </text:list-item>
      </text:list>
      <text:p text:style-name="Text_20_body"><draw:frame draw:style-name="media" draw:name="27" text:anchor-type="as-char" draw:z-index="27" svg:width="21.166666666667cm" style:rel-width="100%" svg:height="13.418867924528cm" style:rel-height="scale"><draw:image xlink:href="Pictures/f54924c53cbdd229a3929374c02e0215.png" xlink:type="simple" xlink:show="embed" xlink:actuate="onLoad"/></draw:frame></text:p>
      <text:p text:style-name="Text_20_body">2°) Définir le modèle du mail</text:p>
      <text:list text:style-name="List_20_1" text:continue-numbering="false">
        <text:list-item>
          <text:p text:style-name="LastListParagraph_List_20_1_Content_First"> Sur la page des « Participants au questionnaire », sélectionner le menu « Invitations &amp; rappels →Editer les modèles de courriel » </text:p>
        </text:list-item>
      </text:list>
      <text:p text:style-name="Text_20_body"><draw:frame draw:style-name="media" draw:name="28" text:anchor-type="as-char" draw:z-index="28" svg:width="7.9375cm" svg:height="4.7858455882353cm"><draw:image xlink:href="Pictures/a74fc3dcf05078c0bbc71f95175a7138.png" xlink:type="simple" xlink:show="embed" xlink:actuate="onLoad"/></draw:frame></text:p>
      <text:list text:style-name="List_20_1" text:continue-numbering="false">
        <text:list-item>
          <text:p text:style-name="LastListParagraph_List_20_1_Content_First"> Modifier le contenu en prenant garde de conserver les paramètres du destinataire {FIRSTNAME}, de l’envoyeur {ADMINNAME} ({ADMINEMAIL}), le nom du questionnaire {SURVEYNAME}, la description du questionnaire {SURVEYDESCRIPTION}, puis sauvegarder.</text:p>
        </text:list-item>
      </text:list>
      <text:p text:style-name="Text_20_body"><draw:frame draw:style-name="media" draw:name="29" text:anchor-type="as-char" draw:z-index="29" svg:width="21.166666666667cm" style:rel-width="100%" svg:height="13.107214428858cm" style:rel-height="scale"><draw:image xlink:href="Pictures/7699ca33917109180d29473989ff68ad.png" xlink:type="simple" xlink:show="embed" xlink:actuate="onLoad"/></draw:frame></text:p>
      <text:p text:style-name="Text_20_body">3°) Générer les codes d’invitation
Les codes d'invitation permettent de rendre unique le lien du questionnaire envoyé à chaque sondé. Une invitation ne peut pas être envoyée si elle n'a pas de code d'invitation.</text:p>
      <text:list text:style-name="List_20_1" text:continue-numbering="false">
        <text:list-item>
          <text:p text:style-name="LastListParagraph_List_20_1_Content_First"> Sur la page des « Participants au questionnaire », sélectionner le menu « Générer les codes des invitations » puis répondre « Oui » à la question</text:p>
        </text:list-item>
      </text:list>
      <text:p text:style-name="Text_20_body"><draw:frame draw:style-name="media" draw:name="30" text:anchor-type="as-char" draw:z-index="30" svg:width="10.583333333333cm" style:rel-width="100%" svg:height="3.3309489747258cm" style:rel-height="scale"><draw:image xlink:href="Pictures/578e1539daa627c8f2ba088677be4fc0.png" xlink:type="simple" xlink:show="embed" xlink:actuate="onLoad"/></draw:frame></text:p>
      <text:p text:style-name="Text_20_body">Le retour de la création s’affiche alors :
<draw:frame draw:style-name="media" draw:name="31" text:anchor-type="as-char" draw:z-index="31" svg:width="10.583333333333cm" svg:height="3.4687848383501cm"><draw:image xlink:href="Pictures/7234327a5bb28e7e509f9e78cfe5b467.png" xlink:type="simple" xlink:show="embed" xlink:actuate="onLoad"/></draw:frame></text:p>
      <text:p text:style-name="Text_20_body">4°) Envoyer les mails d’invitation</text:p>
      <text:list text:style-name="List_20_1" text:continue-numbering="false">
        <text:list-item>
          <text:p text:style-name="List_20_1_Content_First"> Sur la page des « Participants au questionnaire », sélectionner le menu « Invitations &amp; rappels →Envoyer les courriels d’invitation »</text:p>
        </text:list-item>
        <text:list-item>
          <text:p text:style-name="List_20_1_Content_Last"> Vérifier les informations et le contenu du message et l’envoyer</text:p>
        </text:list-item>
      </text:list>
      <text:p text:style-name="Text_20_body"><draw:frame draw:style-name="media" draw:name="32" text:anchor-type="as-char" draw:z-index="32" svg:width="21.166666666667cm" style:rel-width="100%" svg:height="14.080926916221cm" style:rel-height="scale"><draw:image xlink:href="Pictures/b9d8824c1816dc22e364d063c81001bd.png" xlink:type="simple" xlink:show="embed" xlink:actuate="onLoad"/></draw:frame></text:p>
      <text:p text:style-name="Text_20_body">Le résultat de l’envoi du mail apparait alors : 
<draw:frame draw:style-name="media" draw:name="33" text:anchor-type="as-char" draw:z-index="33" svg:width="21.166666666667cm" style:rel-width="100%" svg:height="5.0095948827292cm" style:rel-height="scale"><draw:image xlink:href="Pictures/5dcae1a9e1a2019d5b6251e6e71da674.png" xlink:type="simple" xlink:show="embed" xlink:actuate="onLoad"/></draw:frame></text:p>
      <text:p text:style-name="Text_20_body">Et les envois d’invitation, de rappel, … peuvent être visualisé sur :
<draw:frame draw:style-name="media" draw:name="34" text:anchor-type="as-char" draw:z-index="34" svg:width="10.583333333333cm" svg:height="5.4067028985507cm"><draw:image xlink:href="Pictures/45a2f44fd92683708ac7185ff57016dd.png" xlink:type="simple" xlink:show="embed" xlink:actuate="onLoad"/></draw:frame> et sur :</text:p>
      <text:p text:style-name="Text_20_body"><draw:frame draw:style-name="media" draw:name="35" text:anchor-type="as-char" draw:z-index="35" svg:width="26.458333333333cm" style:rel-width="100%" svg:height="6.7566626889419cm" style:rel-height="scale"><draw:image xlink:href="Pictures/68b1a14706a0497647de5c8e6b7967f0.png" xlink:type="simple" xlink:show="embed" xlink:actuate="onLoad"/></draw:frame></text:p>
      <text:h text:style-name="Heading_20_2" text:outline-level="2"><text:bookmark-start text:name="__RefHeading___etude_des_demandes_tls_9"/><text:bookmark-start text:name="etude_des_demandes_tls"/>Etude des demandes ☛ TLS<text:bookmark-end text:name="__RefHeading___etude_des_demandes_tls_9"/><text:bookmark-end text:name="etude_des_demandes_tls"/></text:h>
      <text:p text:style-name="Text_20_body">1°) Extraire les réponses du questionnaire</text:p>
      <text:list text:style-name="List_20_1" text:continue-numbering="false">
        <text:list-item>
          <text:p text:style-name="List_20_1_Content_First"> Dans l’onglet « Paramètres », sélectionner « Réponses »</text:p>
        </text:list-item>
        <text:list-item>
          <text:p text:style-name="List_20_1_Content_Last"> Puis le menu Exporter → Exporter les réponses</text:p>
        </text:list-item>
      </text:list>
      <text:p text:style-name="Text_20_body"><draw:frame draw:style-name="mediacenter" draw:name="36" text:anchor-type="paragraph" draw:z-index="36" svg:width="5.2916666666667cm" svg:height="2.210901826484cm"><draw:image xlink:href="Pictures/3f218f55142dca7c70d8e5d5e49fd0bb.jpg" xlink:type="simple" xlink:show="embed" xlink:actuate="onLoad"/></draw:frame></text:p>
      <text:list text:style-name="List_20_1" text:continue-numbering="false">
        <text:list-item>
          <text:p text:style-name="List_20_1_Content_First"> Dans la feuille d'export, précisez </text:p>
          <text:list text:style-name="List_20_1">
            <text:list-item>
              <text:p text:style-name="List_20_1_Content"> Zone « Format » : Format d'exportation = CSV</text:p>
            </text:list-item>
            <text:list-item>
              <text:p text:style-name="List_20_1_Content"> Zone « En-tête » : Exporter les questions en tant que = Texte complet de la question</text:p>
            </text:list-item>
            <text:list-item>
              <text:p text:style-name="List_20_1_Content"> Zone « Colonnes » : sélectionner de toutes les colonnes</text:p>
            </text:list-item>
            <text:list-item>
              <text:p text:style-name="List_20_1_Content"> Zone « Contrôle des invitations » : sélectionner les 4 champs</text:p>
            </text:list-item>
          </text:list>
        </text:list-item>
        <text:list-item>
          <text:p text:style-name="List_20_1_Content_Last"> Ouvrir le fichier csv obtenu avec LibreOffice et le sauvegarder au format tableur</text:p>
        </text:list-item>
      </text:list>
      <text:p text:style-name="Text_20_body">2°) Traiter les données du fichier des réponses → 5 feuilles à ajouter</text:p>
      <text:list text:style-name="List_20_1" text:continue-numbering="false">
        <text:list-item>
          <text:p text:style-name="List_20_1_Content_First"> la 1ère feuille est celles extraites du questionnaire → la renommer « Données brutes »</text:p>
        </text:list-item>
        <text:list-item>
          <text:p text:style-name="List_20_1_Content_Last"> la 2ème feuille « ListeDeChoix » contient la liste des valeurs possibles pour la décision concernant la demande :</text:p>
        </text:list-item>
      </text:list>
      <text:p text:style-name="Text_20_body"><draw:frame draw:style-name="mediacenter" draw:name="37" text:anchor-type="paragraph" draw:z-index="37" svg:width="3.96875cm" svg:height="4.1394489247312cm"><draw:image xlink:href="Pictures/5aaeb5ff2a91ce5247ca14f8ecec3aa6.jpg" xlink:type="simple" xlink:show="embed" xlink:actuate="onLoad"/></draw:frame></text:p>
      <text:list text:style-name="List_20_1" text:continue-numbering="false">
        <text:list-item>
          <text:p text:style-name="LastListParagraph_List_20_1_Content_First"> la 3ième feuille « Nom UE » contient les extractions des noms des UE : nom de la question - extraction du nom - recopie de la valeur du nom</text:p>
        </text:list-item>
      </text:list>
      <text:p text:style-name="Text_20_body"><draw:frame draw:style-name="mediacenter" draw:name="38" text:anchor-type="paragraph" draw:z-index="38" svg:width="41.327916666667cm" style:rel-width="100%" svg:height="5.715cm" style:rel-height="scale"><draw:image xlink:href="Pictures/46bd637bf522a8f379b5516f916237ed.jpg" xlink:type="simple" xlink:show="embed" xlink:actuate="onLoad"/></draw:frame>
l'extraction est réalisé avec la formule : =GAUCHE(DROITE(A1;NBCAR(A1)-CHERCHE(“[”;A1));NBCAR(A1)-CHERCHE(“[”;A1)-1) qui sélectionne la valeur entre les []</text:p>
      <text:list text:style-name="List_20_1" text:continue-numbering="false">
        <text:list-item>
          <text:p text:style-name="List_20_1_Content_First"> la 4ième feuille « Questionnaire » est crée avec la recopie de colonnes de la feuille « Données brutes » :</text:p>
          <text:list text:style-name="List_20_1">
            <text:list-item>
              <text:p text:style-name="List_20_1_Content"> Date de la dernière action</text:p>
            </text:list-item>
            <text:list-item>
              <text:p text:style-name="List_20_1_Content"> Adresse IP</text:p>
            </text:list-item>
            <text:list-item>
              <text:p text:style-name="List_20_1_Content"> insérer une colonne supplémentaire « Décision » puis définir les valeurs possibles pour cette colonne en allant dans le menu « Données→Validation des données » et remplir les paramètres :</text:p>
            </text:list-item>
            <text:list-item>
              <text:p text:style-name="List_20_1_Content"> <draw:frame draw:style-name="mediacenter" draw:name="39" text:anchor-type="paragraph" draw:z-index="39" svg:width="10.583333333333cm" svg:height="8.6444020356234cm"><draw:image xlink:href="Pictures/12bc39430d21008557f64b4e6b1709fe.jpg" xlink:type="simple" xlink:show="embed" xlink:actuate="onLoad"/></draw:frame></text:p>
            </text:list-item>
            <text:list-item>
              <text:p text:style-name="List_20_1_Content"> les 4 données des invitations (nom, prénom, Adresse mail, numéro d'étudiant)</text:p>
            </text:list-item>
            <text:list-item>
              <text:p text:style-name="List_20_1_Content"> toutes les colonnes de « Données brutes » de  « Dans quelle ville logez-vous ? »  jusqu'à la question concernant la dernière UE </text:p>
            </text:list-item>
            <text:list-item>
              <text:p text:style-name="List_20_1_Content_Last"> insérer une ligne en dessous des titres (ligne 2) et y insérer les noms des UE extraits dans la feuille “Nom UE” en dessous de chaque question correspondante</text:p>
            </text:list-item>
          </text:list>
        </text:list-item>
      </text:list>
      <text:p text:style-name="Text_20_body"><draw:frame draw:style-name="mediacenter" draw:name="40" text:anchor-type="paragraph" draw:z-index="40" svg:width="22.965833333333cm" style:rel-width="100%" svg:height="2.6458333333333cm" style:rel-height="scale"><draw:image xlink:href="Pictures/22399dc01101a6c329b0ae1e719fb10d.jpg" xlink:type="simple" xlink:show="embed" xlink:actuate="onLoad"/></draw:frame></text:p>
      <text:list text:style-name="List_20_1" text:continue-numbering="false">
        <text:list-item>
          <text:p text:style-name="List_20_1_Content_First"> La 5ième feuille « Transverse » a pour but de lister tous les couples « demandeur / examen pouvant être demandé » et ainsi pouvoir créer un tableau des demandes par diplôme sur la 6ième feuille : </text:p>
          <text:list text:style-name="List_20_1">
            <text:list-item>
              <text:p text:style-name="List_20_1_Content"> chaque couple sur 1 ligne avec les informations le concernant :</text:p>
              <text:list text:style-name="List_20_1">
                <text:list-item>
                  <text:p text:style-name="List_20_1_Content"> Ligne : numéro de la ligne concernant le demandeur dans la feuille « Questionnaire »</text:p>
                </text:list-item>
                <text:list-item>
                  <text:p text:style-name="List_20_1_Content"> Colonne : numéro de la colonne concernant l’examen dans la feuille « Questionnaire »</text:p>
                </text:list-item>
                <text:list-item>
                  <text:p text:style-name="List_20_1_Content"> Num : numéro d’étudiant du demandeur </text:p>
                </text:list-item>
                <text:list-item>
                  <text:p text:style-name="List_20_1_Content"> Nom : nom du demandeur</text:p>
                </text:list-item>
                <text:list-item>
                  <text:p text:style-name="List_20_1_Content"> Prénom : prénom du demandeur</text:p>
                </text:list-item>
                <text:list-item>
                  <text:p text:style-name="List_20_1_Content"> Email : email universitaire du demandeur</text:p>
                </text:list-item>
                <text:list-item>
                  <text:p text:style-name="List_20_1_Content"> Diplôme : dans lequel le demandeur est inscrit</text:p>
                </text:list-item>
                <text:list-item>
                  <text:p text:style-name="List_20_1_Content"> Choix : le demandeur a-t-il sélectionné cet examen (Oui, Non, N/A si hors de son diplôme)</text:p>
                </text:list-item>
                <text:list-item>
                  <text:p text:style-name="List_20_1_Content"> UE : concernée par cet examen</text:p>
                </text:list-item>
                <text:list-item>
                  <text:p text:style-name="List_20_1_Content"> Décision : prise par le CEMU concernant la demande (Accepté, Refusé, …)</text:p>
                </text:list-item>
              </text:list>
            </text:list-item>
            <text:list-item>
              <text:p text:style-name="List_20_1_Content"> construction de la feuille : </text:p>
              <text:list text:style-name="List_20_1">
                <text:list-item>
                  <text:p text:style-name="List_20_1_Content"> pour aller rechercher les données dans la feuilles « Questionnaire », il est nécessaire de connaître le numéro des colonnes dans lesquelles les chercher, ainsi que celui de la 1ère ligne concernant la sélection d’un des examens. Ces valeurs sont reportées dans les 1ères lignes : <draw:frame draw:style-name="mediacenter" draw:name="41" text:anchor-type="paragraph" draw:z-index="41" svg:width="5.2916666666667cm" svg:height="4.9374128312413cm"><draw:image xlink:href="Pictures/e6f3f836d2beee51461a3b52f7baaf27.png" xlink:type="simple" xlink:show="embed" xlink:actuate="onLoad"/></draw:frame></text:p>
                </text:list-item>
                <text:list-item>
                  <text:p text:style-name="List_20_1_Content"> les entêtes de colonnes sont définies sur la ligne 10 <draw:frame draw:style-name="mediacenter" draw:name="42" text:anchor-type="paragraph" draw:z-index="42" svg:width="15.875cm" svg:height="0.70870535714286cm"><draw:image xlink:href="Pictures/b1cfd26c3e8f64811b48908bcbdf98b3.png" xlink:type="simple" xlink:show="embed" xlink:actuate="onLoad"/></draw:frame></text:p>
                </text:list-item>
                <text:list-item>
                  <text:p text:style-name="List_20_1_Content"> les calculs de la première ligne de données (ligne 11)  : le principe est de se placer dans la feuille « Questionnaire » sur la cellule A1 et de se décaler du nombre de ligne et du nombre de colonnes indiquées dans la formule </text:p>
                  <text:list text:style-name="List_20_1">
                    <text:list-item>
                      <text:p text:style-name="List_20_1_Content"> B11 → =B1</text:p>
                    </text:list-item>
                    <text:list-item>
                      <text:p text:style-name="List_20_1_Content"> C11 → =DECALER(Questionnaire!$A$1;$A11;$B$3)</text:p>
                    </text:list-item>
                    <text:list-item>
                      <text:p text:style-name="List_20_1_Content"> D11 → =DECALER(Questionnaire!$A$1;$A11;$B$4)</text:p>
                    </text:list-item>
                    <text:list-item>
                      <text:p text:style-name="List_20_1_Content"> E11 → =DECALER(Questionnaire!$A$1;$A11;$B$5)</text:p>
                    </text:list-item>
                    <text:list-item>
                      <text:p text:style-name="List_20_1_Content"> F11 → =DECALER(Questionnaire!$A$1;$A11;$B$6)</text:p>
                    </text:list-item>
                    <text:list-item>
                      <text:p text:style-name="List_20_1_Content"> G11 → =DECALER(Questionnaire!$A$1;$A11;$B$7)</text:p>
                    </text:list-item>
                    <text:list-item>
                      <text:p text:style-name="List_20_1_Content"> H11 → =DECALER(Questionnaire!$A$1;$A11;$B11-1)</text:p>
                    </text:list-item>
                    <text:list-item>
                      <text:p text:style-name="List_20_1_Content"> J11 → =DECALER(Questionnaire!$A$1;$A11;$B$8)</text:p>
                    </text:list-item>
                    <text:list-item>
                      <text:p text:style-name="List_20_1_Content"> I11 →=SI((H11=“oui”);DECALER(Questionnaire!$A$1;1;$B11-1);“”) récupération du nom de l’UE sur la 1ère ligne de la feuille « Questionnaire » si le candidat a sélectionné cet examen (H11 contient « Oui »)</text:p>
                    </text:list-item>
                  </text:list>
                </text:list-item>
                <text:list-item>
                  <text:p text:style-name="List_20_1_Content"> définir le calcul d’une ligne à partir de la précédente : </text:p>
                  <text:list text:style-name="List_20_1">
                    <text:list-item>
                      <text:p text:style-name="List_20_1_Content"> A12 → =SI(B11&gt;=$B$2;A11+1;A11) passage à la ligne suivante (A11+1) si la réponse du candidat a été recopiée pour chaque examen sinon même ligne (A11) </text:p>
                    </text:list-item>
                    <text:list-item>
                      <text:p text:style-name="List_20_1_Content"> B12 → =SI(B11&gt;=$B$2;$B$1;B11+1) retour à la colonne du 1er examen ($B$1) si les réponses du candidat ont été recopiées pour chaque examen sinon passage à la colonne suivante (B11+1)</text:p>
                    </text:list-item>
                    <text:list-item>
                      <text:p text:style-name="List_20_1_Content"> les autres cellules (de C12 à J12) et les lignes suivantes se définissent automatiquement par recopie</text:p>
                    </text:list-item>
                  </text:list>
                </text:list-item>
              </text:list>
            </text:list-item>
            <text:list-item>
              <text:p text:style-name="List_20_1_Content_Last"> Recopie de la ligne 12 sur toutes les lignes de la feuilles </text:p>
            </text:list-item>
          </text:list>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3" text:anchor-type="as-char" draw:z-index="43"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 Le nombre de lignes est ici très élevé (nb candidat * nb examen). Pour recopier une formule sur un grand nombre de lignes, il suffit de sélectionner la cellule à recopier + toutes les cellules de la colonne dans lesquelles elle doit être recopier et de cliquer sur <text:span text:style-name="Strong_20_Emphasis">Ctrl+B</text:span></text:p>
          </table:table-cell>
        </table:table-row>
      </table:table>
      <text:list text:style-name="List_20_1" text:continue-numbering="false">
        <text:list-item>
          <text:p text:style-name="LastListParagraph_List_20_1_Content_First"> la 6ième feuille « Par Diplôme » est un tableau croisé dynamique de la feuille « Transverse » permettant de visionner les listes d'inscrits pour chaque UE par diplôme : Plages de données = Transverse!A5:J40829</text:p>
        </text:list-item>
      </text:list>
      <text:p text:style-name="Text_20_body"><draw:frame draw:style-name="mediacenter" draw:name="44" text:anchor-type="paragraph" draw:z-index="44" svg:width="5.2916666666667cm" svg:height="14.545930232558cm"><draw:image xlink:href="Pictures/3775b31ff13d527556f83d08b536d939.jpg" xlink:type="simple" xlink:show="embed" xlink:actuate="onLoad"/></draw:frame>
Il est  possible de faire afficher les données correspondant aux étudiants en sélectionnant une valeur de “Décision” et un “Diplôme” :
<draw:frame draw:style-name="mediacenter" draw:name="45" text:anchor-type="paragraph" draw:z-index="45" svg:width="28.469166666667cm" style:rel-width="100%" svg:height="8.2285416666667cm" style:rel-height="scale"><draw:image xlink:href="Pictures/b3d8bb561be780e56acd67fb36ba46ad.jpg" xlink:type="simple" xlink:show="embed" xlink:actuate="onLoad"/></draw:frame></text:p>
      <text:h text:style-name="Heading_20_2" text:outline-level="2"><text:bookmark-start text:name="__RefHeading___inserer_les_sujets_d_examens_telesurveilles_sur_ecampus_sco_10"/><text:bookmark-start text:name="inserer_les_sujets_d_examens_telesurveilles_sur_ecampus_sco"/>Insérer les sujets d'examens télésurveillés sur ecampus ☛ SCO<text:bookmark-end text:name="__RefHeading___inserer_les_sujets_d_examens_telesurveilles_sur_ecampus_sco_10"/><text:bookmark-end text:name="inserer_les_sujets_d_examens_telesurveilles_sur_ecampus_sco"/></text:h>
      <text:p text:style-name="Text_20_body">Le sujet d'un examen sur un enseignement se définit dans la zone de cet enseignement sur ecampus.
Dans les explications ci-dessous, l'exemple sera celui d'un examen d'un enseignement de <text:span text:style-name="Strong_20_Emphasis">Dessin le 1er janvier 2023 de 14h00 à 16h00</text:span>.</text:p>
      <text:p text:style-name="Text_20_body">1°) Ajouter une section :</text:p>
      <text:list text:style-name="List_20_1" text:continue-numbering="false">
        <text:list-item>
          <text:p text:style-name="List_20_1_Content_First"> personnaliser son nom “Telesurveillance-Semestre1” <draw:frame draw:style-name="mediacenter" draw:name="46" text:anchor-type="paragraph" draw:z-index="46" svg:width="10.583333333333cm" svg:height="2.1127176616915cm"><draw:image xlink:href="Pictures/3b849bdaf94fcb5e93d5fadb0ab7b1f8.png" xlink:type="simple" xlink:show="embed" xlink:actuate="onLoad"/></draw:frame></text:p>
        </text:list-item>
        <text:list-item>
          <text:p text:style-name="List_20_1_Content"> ajouter une restriction d'accès jusqu'à 30 minutes avant le début de l'examen</text:p>
        </text:list-item>
        <text:list-item>
          <text:p text:style-name="List_20_1_Content_Last"> ajouter une restriction à la fin de la journée de l'examen (23h55)</text:p>
        </text:list-item>
      </text:list>
      <text:p text:style-name="Text_20_body">  <draw:frame draw:style-name="mediacenter" draw:name="47" text:anchor-type="paragraph" draw:z-index="47" svg:width="21.166666666667cm" style:rel-width="100%" svg:height="8.0095112671934cm" style:rel-height="scale"><draw:image xlink:href="Pictures/62a276eda1cab47b94112a4d45016b57.png" xlink:type="simple" xlink:show="embed" xlink:actuate="onLoad"/></draw:frame></text:p>
      <text:list text:style-name="List_20_1" text:continue-numbering="false">
        <text:list-item>
          <text:p text:style-name="LastListParagraph_List_20_1_Content_First"> la section apparait alors avec ses restrictions : </text:p>
        </text:list-item>
      </text:list>
      <text:p text:style-name="Text_20_body">  <draw:frame draw:style-name="mediacenter" draw:name="48" text:anchor-type="paragraph" draw:z-index="48" svg:width="10.583333333333cm" svg:height="2.8388769670959cm"><draw:image xlink:href="Pictures/31888ca2741b3e644c103f926041cef9.png" xlink:type="simple" xlink:show="embed" xlink:actuate="onLoad"/></draw:frame>
2°) Ajouter une étiquette indiquant “Section réservée aux étudiants autorisés à composer en télésurveillance”
<draw:frame draw:style-name="mediacenter" draw:name="49" text:anchor-type="paragraph" draw:z-index="49" svg:width="15.875cm" style:rel-width="100%" svg:height="3.3163967611336cm" style:rel-height="scale"><draw:image xlink:href="Pictures/46e2af7f9358bcfb7a1178cd009b2ee5.png" xlink:type="simple" xlink:show="embed" xlink:actuate="onLoad"/></draw:frame>
3°) Ajouter le sujet en utilisant :</text:p>
      <text:list text:style-name="List_20_1" text:continue-numbering="false">
        <text:list-item>
          <text:p text:style-name="List_20_1_Content_First"> VOIR SI BESOIN DE DEFINIR UNE HEURE DE “Autoriser la remise dès le” A DEBUT DE L'EXAM + 1 HEURE (comme en salle)</text:p>
        </text:list-item>
        <text:list-item>
          <text:p text:style-name="List_20_1_Content"> Soit un devoir : <text:a xlink:type="simple" xlink:href="https://webcemu.unicaen.fr/dokuwiki/doku.php?id=moodle:devoir:creer" text:style-name="Internet_20_link" text:visited-style-name="Visited_20_Internet_20_Link">Définir un devoir</text:a>. Il faut obligatoirement définir </text:p>
          <text:list text:style-name="List_20_1">
            <text:list-item>
              <text:p text:style-name="List_20_1_Content"> les disponibilités avec la date butoir à 30 min après la date de limite officielle (dépôt de copie autorisé mais noté “en retard de X min”) <draw:frame draw:style-name="mediacenter" draw:name="50" text:anchor-type="paragraph" draw:z-index="50" svg:width="15.875cm" style:rel-width="100%" svg:height="6.6904613466334cm" style:rel-height="scale"><draw:image xlink:href="Pictures/02cef338bd1b3c171d438523f9e815d9.png" xlink:type="simple" xlink:show="embed" xlink:actuate="onLoad"/></draw:frame></text:p>
            </text:list-item>
            <text:list-item>
              <text:p text:style-name="List_20_1_Content_Last"> les types de remises autorisées : définition suivant le rendu attendu (rédaction, enregistrement vocal, rédaction manuelle scannée, …). exemple pour rédaction</text:p>
            </text:list-item>
          </text:list>
        </text:list-item>
      </text:list>
      <text:p text:style-name="Text_20_body">   <draw:frame draw:style-name="mediacenter" draw:name="51" text:anchor-type="paragraph" draw:z-index="51" svg:width="10.583333333333cm" svg:height="11.887839628893cm"><draw:image xlink:href="Pictures/16d34bfa4344ab79b47dc784183df161.png" xlink:type="simple" xlink:show="embed" xlink:actuate="onLoad"/></draw:frame></text:p>
      <text:list text:style-name="List_20_1" text:continue-numbering="false">
        <text:list-item>
          <text:p text:style-name="List_20_1_Content_First"> la restriction d'accès à l'heure de début de la session <draw:frame draw:style-name="mediacenter" draw:name="52" text:anchor-type="paragraph" draw:z-index="52" svg:width="21.166666666667cm" style:rel-width="100%" svg:height="7.0870535714286cm" style:rel-height="scale"><draw:image xlink:href="Pictures/8bfebd786e9d0d7347154e8313381281.png" xlink:type="simple" xlink:show="embed" xlink:actuate="onLoad"/></draw:frame></text:p>
        </text:list-item>
        <text:list-item>
          <text:p text:style-name="List_20_1_Content"> Soit un test : <text:a xlink:type="simple" xlink:href="https://webcemu.unicaen.fr/dokuwiki/doku.php?id=moodle:test:creer_un_test" text:style-name="Internet_20_link" text:visited-style-name="Visited_20_Internet_20_Link">Définir un test</text:a> </text:p>
        </text:list-item>
        <text:list-item>
          <text:p text:style-name="List_20_1_Content"> les disponibilités avec la fermeture 15 à 30 minutes après la fin officielle mais le temps disponible égal à la durée de l'examen <draw:frame draw:style-name="mediacenter" draw:name="53" text:anchor-type="paragraph" draw:z-index="53" svg:width="21.166666666667cm" style:rel-width="100%" svg:height="6.7136563876652cm" style:rel-height="scale"><draw:image xlink:href="Pictures/88bd1e694fe04ad34b56bcb7290df90c.png" xlink:type="simple" xlink:show="embed" xlink:actuate="onLoad"/></draw:frame></text:p>
        </text:list-item>
        <text:list-item>
          <text:p text:style-name="List_20_1_Content_Last"> la restriction d'accès à l'heure de début de la session si des informations sont données dans la Description du test.</text:p>
        </text:list-item>
      </text:list>
      <text:h text:style-name="Heading_20_2" text:outline-level="2"><text:bookmark-start text:name="__RefHeading___definition_des_seances_sur_managexam_tls_11"/><text:bookmark-start text:name="definition_des_seances_sur_managexam_tls"/>Définition des séances sur Managexam ☛ TLS<text:bookmark-end text:name="__RefHeading___definition_des_seances_sur_managexam_tls_11"/><text:bookmark-end text:name="definition_des_seances_sur_managexam_tls"/></text:h>
      <text:p text:style-name="Text_20_body">Sur son compte Managexam, aller sur le menu “Sessions” et choisir “SESSIONS À PUBLIER → Programmer une session”
<draw:frame draw:style-name="mediacenter" draw:name="54" text:anchor-type="paragraph" draw:z-index="54" svg:width="21.166666666667cm" style:rel-width="100%" svg:height="6.9545340366742cm" style:rel-height="scale"><draw:image xlink:href="Pictures/10461ab833132903a8a3163c31ab0faa.png" xlink:type="simple" xlink:show="embed" xlink:actuate="onLoad"/></draw:frame></text:p>
      <text:p text:style-name="Text_20_body">1°) Informations générales : on indique l'intitulé composé avec le code de l'UE suivi de son intitulé et le diplôme “Licence-Master”
<draw:frame draw:style-name="mediacenter" draw:name="55" text:anchor-type="paragraph" draw:z-index="55" svg:width="36.35375cm" style:rel-width="100%" svg:height="8.3608333333333cm" style:rel-height="scale"><draw:image xlink:href="Pictures/243ddfd0a094b5de98f4909742ea71f4.png" xlink:type="simple" xlink:show="embed" xlink:actuate="onLoad"/></draw:frame></text:p>
      <text:p text:style-name="Text_20_body">2°) Type de session : on choisit le mode “Recording” permettant aux surveillants de surveiller en Live tout en partageant leurs surveillances entre eux et ainsi d'intervenir plus rapidement lorsque plusieurs candidats demandent des interventions :
<draw:frame draw:style-name="mediacenter" draw:name="56" text:anchor-type="paragraph" draw:z-index="56" svg:width="33.787291666667cm" style:rel-width="100%" svg:height="9.8689583333333cm" style:rel-height="scale"><draw:image xlink:href="Pictures/965635114222574ec7cf5c14c823510b.png" xlink:type="simple" xlink:show="embed" xlink:actuate="onLoad"/></draw:frame></text:p>
      <text:p text:style-name="Text_20_body">3°) Informations sur les dates de la session : les heures indiquées sont les heures GMT (-1 heures en hiver, -2h en été)
La date de début d'identification est fixée en fonction du nombre de candidat (15 à 30 min avant le début de l'examen). 
La date de fin de session est fixée à 30 minutes après la fin de l'examen.
<draw:frame draw:style-name="mediacenter" draw:name="57" text:anchor-type="paragraph" draw:z-index="57" svg:width="33.946041666667cm" style:rel-width="100%" svg:height="10.345208333333cm" style:rel-height="scale"><draw:image xlink:href="Pictures/472601ea9bc9eef6b2867cc10fd81bfa.png" xlink:type="simple" xlink:show="embed" xlink:actuate="onLoad"/></draw:frame></text:p>
      <text:p text:style-name="Text_20_body">4°) Les zones “Sujet de la session” et “Equipe” ne sont pas à remplir</text:p>
      <text:p text:style-name="Text_20_body">5°) Informations sur la session :</text:p>
      <text:list text:style-name="List_20_1" text:continue-numbering="false">
        <text:list-item>
          <text:p text:style-name="List_20_1_Content_First"> Conditions légales de la session : utiliser l'option “Copier depuis l'institution” pour utiliser les conditions légales déjà définies <draw:frame draw:style-name="mediacenter" draw:name="58" text:anchor-type="paragraph" draw:z-index="58" svg:width="21.166666666667cm" style:rel-width="100%" svg:height="6.2728473322768cm" style:rel-height="scale"><draw:image xlink:href="Pictures/c017a6d2a0b9a4cbaa77069b43906e9c.png" xlink:type="simple" xlink:show="embed" xlink:actuate="onLoad"/></draw:frame></text:p>
        </text:list-item>
        <text:list-item>
          <text:p text:style-name="List_20_1_Content_Last"> Informations d'accès à un examen extérieur : indiquer le lien vers le sujet <draw:frame draw:style-name="mediacenter" draw:name="59" text:anchor-type="paragraph" draw:z-index="59" svg:width="21.166666666667cm" style:rel-width="100%" svg:height="3.7661819218705cm" style:rel-height="scale"><draw:image xlink:href="Pictures/2c3abb981fed8c4d50dad4949ed12d40.png" xlink:type="simple" xlink:show="embed" xlink:actuate="onLoad"/></draw:frame></text:p>
        </text:list-item>
      </text:list>
      <text:p text:style-name="Text_20_body">en donnant le lien url vers le sujet sur ecampus <draw:frame draw:style-name="mediacenter" draw:name="60" text:anchor-type="paragraph" draw:z-index="60" svg:width="10.583333333333cm" svg:height="6.3727598566308cm"><draw:image xlink:href="Pictures/f0edd374140e6dcaa4e87d61bc4b7b2b.png" xlink:type="simple" xlink:show="embed" xlink:actuate="onLoad"/></draw:frame> et en précisant une cible en dans une nouvelle fenêtre <draw:frame draw:style-name="mediacenter" draw:name="61" text:anchor-type="paragraph" draw:z-index="61" svg:width="10.583333333333cm" svg:height="3.3848614072495cm"><draw:image xlink:href="Pictures/9d62e4d0d17a9e2d665c7bc2f7576d5e.png" xlink:type="simple" xlink:show="embed" xlink:actuate="onLoad"/></draw:frame></text:p>
      <text:p text:style-name="Text_20_body">6°) Vérifications du candidat : 6 vérifications sont à définir pour une session. 
<draw:frame draw:style-name="mediacenter" draw:name="62" text:anchor-type="paragraph" draw:z-index="62" svg:width="33.443333333333cm" style:rel-width="100%" svg:height="23.01875cm" style:rel-height="scale"><draw:image xlink:href="Pictures/288bae2d51304aa14e170051235d3d70.png" xlink:type="simple" xlink:show="embed" xlink:actuate="onLoad"/></draw:frame></text:p>
      <text:p text:style-name="Text_20_body">Elles sont prédéfinies et peuvent être sélectionnées dans le menu </text:p>
      <text:p text:style-name="Text_20_body"><draw:frame draw:style-name="mediacenter" draw:name="63" text:anchor-type="paragraph" draw:z-index="63" svg:width="32.887708333333cm" style:rel-width="100%" svg:height="6.2441666666667cm" style:rel-height="scale"><draw:image xlink:href="Pictures/52769c5b7eb68686b6abd3bd9466c723.png" xlink:type="simple" xlink:show="embed" xlink:actuate="onLoad"/></draw:frame></text:p>
      <text:h text:style-name="Heading_20_2" text:outline-level="2"><text:bookmark-start text:name="__RefHeading___parametrage_des_1_3_et_1_4_temps_sur_ecampus_sco_12"/><text:bookmark-start text:name="parametrage_des_1_3_et_1_4_temps_sur_ecampus_sco"/>Paramétrage des 1/3 et 1/4 temps sur ecampus ☛ SCO<text:bookmark-end text:name="__RefHeading___parametrage_des_1_3_et_1_4_temps_sur_ecampus_sco_12"/><text:bookmark-end text:name="parametrage_des_1_3_et_1_4_temps_sur_ecampus_sco"/></text:h>
      <text:p text:style-name="Text_20_body">Les étudiants sont inscrits pédagogiquement à l'enseignement mais il faut définir les conditions particulières des 1/3 et 1/4 temps.</text:p>
      <text:p text:style-name="Text_20_body">Pour définir les cas particuliers, il faut ouvrir le devoir ou le test et sélectionner l'option “Dérogations utilisateur” dans le menu roue dentée <draw:frame draw:style-name="mediacenter" draw:name="64" text:anchor-type="paragraph" draw:z-index="64" svg:width="15.875cm" style:rel-width="100%" svg:height="4.055027173913cm" style:rel-height="scale"><draw:image xlink:href="Pictures/c2d6e459af69fc557461adcf79caec33.png" xlink:type="simple" xlink:show="embed" xlink:actuate="onLoad"/></draw:frame>
Après avoir cliqué sur “Ajouter une dérogation utilisateur”, il faut rechercher l'utilisateur (par son numéro d'étudiant par ex.) et renseigner les modification de date avant d'enregistrer. Voici un exemple d'un 1/3 temps pour Matt Murdock :
<draw:frame draw:style-name="mediacenter" draw:name="65" text:anchor-type="paragraph" draw:z-index="65" svg:width="15.875cm" style:rel-width="100%" svg:height="9.6424522673031cm" style:rel-height="scale"><draw:image xlink:href="Pictures/7d87bb00e4eae4f64af7e1d1502ebebd.png" xlink:type="simple" xlink:show="embed" xlink:actuate="onLoad"/></draw:frame></text:p>
      <text:h text:style-name="Heading_20_2" text:outline-level="2"><text:bookmark-start text:name="__RefHeading___inscription_des_candidats_a_une_session_sur_managexam_tls_13"/><text:bookmark-start text:name="inscription_des_candidats_a_une_session_sur_managexam_tls"/>Inscription des candidats à une session sur Managexam TLS<text:bookmark-end text:name="__RefHeading___inscription_des_candidats_a_une_session_sur_managexam_tls_13"/><text:bookmark-end text:name="inscription_des_candidats_a_une_session_sur_managexam_tls"/></text:h>
      <text:p text:style-name="Text_20_body">1°) Ajouter les candidats au groupe “Telesurveillance-Semestre1”</text:p>
      <text:list text:style-name="List_20_1" text:continue-numbering="false">
        <text:list-item>
          <text:p text:style-name="List_20_1_Content_First"> liste courte</text:p>
        </text:list-item>
        <text:list-item>
          <text:p text:style-name="List_20_1_Content_Last"> liste longue</text:p>
        </text:list-item>
      </text:list>
      <text:p text:style-name="Text_20_body">2°) Définir les conditions particulières des 1/3 et 1/4 temps</text:p>
      <text:h text:style-name="Heading_20_2" text:outline-level="2"><text:bookmark-start text:name="__RefHeading___periode_apres_examen_tls_14"/><text:bookmark-start text:name="periode_apres_examen_tls"/>Période après examen ☛ TLS<text:bookmark-end text:name="__RefHeading___periode_apres_examen_tls_14"/><text:bookmark-end text:name="periode_apres_examen_tls"/></text:h>
      <text:p text:style-name="Text_20_body">1°) Compte-rendu des présences</text:p>
      <text:p text:style-name="Text_20_body">2°) Compte-rendu avec Managexam</text:p>
      <text:p text:style-name="Text_20_body">2°) Compte-rendu des heures de surveillances dues et demande de dev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style:vertical-align="middle" fo:padding="0.1cm" fo:border="0.002cm solid #000000"/>
    </style:style>
    <style:style style:name="PluginODTAutoStyle_Paragraph_3" style:family="paragraph">
      <style:paragraph-properties fo:text-align="center" fo:padding="0.1cm"/>
    </style:style>
    <style:style style:name="PluginODTAutoStyle_TableCell_4" style:family="table-cell">
      <style:paragraph-properties fo:text-align="justify"/>
      <style:table-cell-properties style:vertical-align="middle" fo:padding="0.3cm" fo:border="0.002cm solid #000000"/>
    </style:style>
    <style:style style:name="PluginODTAutoStyle_Paragraph_5" style:family="paragraph">
      <style:paragraph-properties fo:text-align="justify"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4::15:14</meta:creation-date>
    <dc:creator>Generated</dc:creator>
    <dc:date>2026-09-17T04::15:14</dc:date>
    <dc:language>en-US</dc:language>
    <meta:editing-cycles>1</meta:editing-cycles>
    <meta:editing-duration>PT0S</meta:editing-duration>
    <dc:title>telesurveillance</dc:title>
  </office:meta>
</office:document-meta>
</file>