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9055434b8a0400427383b7fc8678a2.png"/>
  <manifest:file-entry manifest:media-type="image/png" manifest:full-path="Pictures/19ed61ff4f8eec1559e8399b3b89b0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se_connecter_sur_zimbra"/><text:bookmark-start text:name="__RefHeading___acceder_a_zimbra_1"/><text:bookmark-start text:name="acceder_a_zimbra"/>Accéder à  Zimbra<text:bookmark-end text:name="__RefHeading___acceder_a_zimbra_1"/><text:bookmark-end text:name="acceder_a_zimbra"/></text:h>
      <text:h text:style-name="Heading_20_2" text:outline-level="2"><text:bookmark-start text:name="__RefHeading___methode_1connexion_via_le_catalogue_des_services_du_compte_numerique_2"/><text:bookmark-start text:name="methode_1connexion_via_le_catalogue_des_services_du_compte_numerique"/>Méthode 1 : connexion via le Catalogue des services du Compte Numérique<text:bookmark-end text:name="__RefHeading___methode_1connexion_via_le_catalogue_des_services_du_compte_numerique_2"/><text:bookmark-end text:name="methode_1connexion_via_le_catalogue_des_services_du_compte_numerique"/></text:h>
      <text:h text:style-name="Heading_20_3" text:outline-level="3"><text:bookmark-start text:name="__RefHeading___etape_1_-_saisissez_dans_votre_navigateur_l_adresse_suivante_3"/><text:bookmark-start text:name="etape_1_-_saisissez_dans_votre_navigateur_l_adresse_suivante"/>Étape 1 - Saisissez dans votre navigateur l'adresse suivante :<text:bookmark-end text:name="__RefHeading___etape_1_-_saisissez_dans_votre_navigateur_l_adresse_suivante_3"/><text:bookmark-end text:name="etape_1_-_saisissez_dans_votre_navigateur_l_adresse_suivante"/></text:h>
      <text:p text:style-name="Text_20_body"><text:a xlink:type="simple" xlink:href="https://moncomptenumerique.unicaen.fr" text:style-name="Internet_20_link" text:visited-style-name="Visited_20_Internet_20_Link">https://moncomptenumerique.unicaen.fr</text:a></text:p>
      <text:h text:style-name="Heading_20_3" text:outline-level="3"><text:bookmark-start text:name="__RefHeading___etape_2_-_accedez_a_la_page_de_connexion_pour_acceder_a_votre_compte_numerique_a_l_aide_de_vos_identifiants_4"/><text:bookmark-start text:name="etape_2_-_accedez_a_la_page_de_connexion_pour_acceder_a_votre_compte_numerique_a_l_aide_de_vos_identifiants"/>Étape 2 - Accédez à la page de connexion pour accéder à votre Compte Numérique à l'aide de vos identifiants.<text:bookmark-end text:name="__RefHeading___etape_2_-_accedez_a_la_page_de_connexion_pour_acceder_a_votre_compte_numerique_a_l_aide_de_vos_identifiants_4"/><text:bookmark-end text:name="etape_2_-_accedez_a_la_page_de_connexion_pour_acceder_a_votre_compte_numerique_a_l_aide_de_vos_identifiants"/></text:h>
      <text:h text:style-name="Heading_20_3" text:outline-level="3"><text:bookmark-start text:name="__RefHeading___etape_3_-_cliquez_sur_outils_5"/><text:bookmark-start text:name="etape_3_-_cliquez_sur_outils"/>Étape 3 - Cliquez sur "Outils"<text:bookmark-end text:name="__RefHeading___etape_3_-_cliquez_sur_outils_5"/><text:bookmark-end text:name="etape_3_-_cliquez_sur_outils"/></text:h>
      <text:p text:style-name="Text_20_body"><draw:frame draw:style-name="media" draw:name="0" text:anchor-type="as-char" draw:z-index="0" svg:width="15.875cm" style:rel-width="100%" svg:height="7.196553111588cm" style:rel-height="scale"><draw:image xlink:href="Pictures/549055434b8a0400427383b7fc8678a2.png" xlink:type="simple" xlink:show="embed" xlink:actuate="onLoad"/></draw:frame></text:p>
      <text:h text:style-name="Heading_20_3" text:outline-level="3"><text:bookmark-start text:name="__RefHeading___etape_4_-_cliquez_sur_communication_organisation_puis_sur_zimbramessagerie_collaborative_6"/><text:bookmark-start text:name="etape_4_-_cliquez_sur_communication_organisation_puis_sur_zimbramessagerie_collaborative"/>Étape 4 - Cliquez sur "Communication, Organisation" puis sur "Zimbra : Messagerie collaborative"<text:bookmark-end text:name="__RefHeading___etape_4_-_cliquez_sur_communication_organisation_puis_sur_zimbramessagerie_collaborative_6"/><text:bookmark-end text:name="etape_4_-_cliquez_sur_communication_organisation_puis_sur_zimbramessagerie_collaborative"/></text:h>
      <text:p text:style-name="Text_20_body"><draw:frame draw:style-name="media" draw:name="1" text:anchor-type="as-char" draw:z-index="1" svg:width="15.875cm" style:rel-width="100%" svg:height="8.0227577873255cm" style:rel-height="scale"><draw:image xlink:href="Pictures/19ed61ff4f8eec1559e8399b3b89b01f.png" xlink:type="simple" xlink:show="embed" xlink:actuate="onLoad"/></draw:frame></text:p>
      <text:h text:style-name="Heading_20_2" text:outline-level="2"><text:bookmark-start text:name="__RefHeading___methode_2acces_direct_7"/><text:bookmark-start text:name="methode_2acces_direct"/>Méthode 2 : Accès direct<text:bookmark-end text:name="__RefHeading___methode_2acces_direct_7"/><text:bookmark-end text:name="methode_2acces_direct"/></text:h>
      <text:h text:style-name="Heading_20_3" text:outline-level="3"><text:bookmark-start text:name="__RefHeading___etape_1_-_saisissez_dans_votre_navigateur_l_adresse_suivante_8"/><text:bookmark-start text:name="etape_1_-_saisissez_dans_votre_navigateur_l_adresse_suivante1"/>Étape 1 - Saisissez dans votre navigateur l'adresse suivante :<text:bookmark-end text:name="__RefHeading___etape_1_-_saisissez_dans_votre_navigateur_l_adresse_suivante_8"/><text:bookmark-end text:name="etape_1_-_saisissez_dans_votre_navigateur_l_adresse_suivante1"/></text:h>
      <text:p text:style-name="Text_20_body"><text:a xlink:type="simple" xlink:href="https://webmail.unicaen.fr/" text:style-name="Internet_20_link" text:visited-style-name="Visited_20_Internet_20_Link">https://webmail.unicaen.fr/</text:a></text:p>
      <text:h text:style-name="Heading_20_3" text:outline-level="3"><text:bookmark-start text:name="__RefHeading___etape_2_-_entrez_vos_identifiants_du_compte_numerique_9"/><text:bookmark-start text:name="etape_2_-_entrez_vos_identifiants_du_compte_numerique"/>Étape 2 - Entrez vos identifiants du Compte Numérique<text:bookmark-end text:name="__RefHeading___etape_2_-_entrez_vos_identifiants_du_compte_numerique_9"/><text:bookmark-end text:name="etape_2_-_entrez_vos_identifiants_du_compte_numer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53:49</meta:creation-date>
    <dc:creator>Generated</dc:creator>
    <dc:date>2026-09-16T07::53:49</dc:date>
    <dc:language>en-US</dc:language>
    <meta:editing-cycles>1</meta:editing-cycles>
    <meta:editing-duration>PT0S</meta:editing-duration>
    <dc:title>start:se_connecter_sur_zimbra</dc:title>
  </office:meta>
</office:document-meta>
</file>