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:se_connecter_sur_rocketchat"/><text:bookmark-start text:name="__RefHeading___etape_1connectez-vous_a_l_adresse_httpschat.normandie-univ.fr_1"/><text:bookmark-start text:name="etape_1connectez-vous_a_l_adresse_httpschat.normandie-univ.fr"/>Étape 1 : Connectez-vous à l'adresse https://chat.normandie-univ.fr<text:bookmark-end text:name="__RefHeading___etape_1connectez-vous_a_l_adresse_httpschat.normandie-univ.fr_1"/><text:bookmark-end text:name="etape_1connectez-vous_a_l_adresse_httpschat.normandie-univ.fr"/></text:h>
      <text:p text:style-name="Text_20_body">Inscrivez l'adresse <text:a xlink:type="simple" xlink:href="https://chat.normandie-univ.fr/home" text:style-name="Internet_20_link" text:visited-style-name="Visited_20_Internet_20_Link">https://chat.normandie-univ.fr/home</text:a> dans la barre d'adresse URL de votre moteur de recherche.</text:p>
      <text:h text:style-name="Heading_20_2" text:outline-level="2"><text:bookmark-start text:name="__RefHeading___etape_2cliquez_sur_le_bouton_se_connecter_avec_shibboleth_2"/><text:bookmark-start text:name="etape_2cliquez_sur_le_bouton_se_connecter_avec_shibboleth"/>Étape 2 : Cliquez sur le bouton "Se connecter avec Shibboleth"<text:bookmark-end text:name="__RefHeading___etape_2cliquez_sur_le_bouton_se_connecter_avec_shibboleth_2"/><text:bookmark-end text:name="etape_2cliquez_sur_le_bouton_se_connecter_avec_shibboleth"/></text:h>
      <text:h text:style-name="Heading_20_2" text:outline-level="2"><text:bookmark-start text:name="__RefHeading___etape_3selectionnez_l_etablissement_universite_de_caen_normandie_3"/><text:bookmark-start text:name="etape_3selectionnez_l_etablissement_universite_de_caen_normandie"/>Étape 3 : Sélectionnez l'établissement "Université de Caen Normandie"<text:bookmark-end text:name="__RefHeading___etape_3selectionnez_l_etablissement_universite_de_caen_normandie_3"/><text:bookmark-end text:name="etape_3selectionnez_l_etablissement_universite_de_caen_normandie"/></text:h>
      <text:p text:style-name="Text_20_body">Utilisez le menu déroulant jusqu'à trouver l'Université de Caen Normandie ou cliquez sur son logo.</text:p>
      <text:h text:style-name="Heading_20_2" text:outline-level="2"><text:bookmark-start text:name="__RefHeading___etape_4renseignez_les_identifiants_de_votre_compte_numerique_4"/><text:bookmark-start text:name="etape_4renseignez_les_identifiants_de_votre_compte_numerique"/>Étape 4 : Renseignez les identifiants de votre compte numérique<text:bookmark-end text:name="__RefHeading___etape_4renseignez_les_identifiants_de_votre_compte_numerique_4"/><text:bookmark-end text:name="etape_4renseignez_les_identifiants_de_votre_compte_numerique"/></text:h>
      <text:p text:style-name="Text_20_body">Inscrivez l'identifiant et le mot de passe de votre compte numérique, puis cliquez sur le bouton “se connecter”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En cas d'oubli d'identifiant ou de mot de passe, consultez la page <text:a xlink:type="simple" xlink:href="https://moncomptenumerique.unicaen.fr/" text:style-name="Internet_20_link" text:visited-style-name="Visited_20_Internet_20_Link">https://moncomptenumerique.unicaen.fr/</text:a></text:p>
          </table:table-cell>
        </table:table-row>
      </table:table>
      <text:h text:style-name="Heading_20_2" text:outline-level="2"><text:bookmark-start text:name="__RefHeading___vous_accedez_a_rocket.chat_5"/><text:bookmark-start text:name="vous_accedez_a_rocket.chat"/>Vous accédez à Rocket.Chat<text:bookmark-end text:name="__RefHeading___vous_accedez_a_rocket.chat_5"/><text:bookmark-end text:name="vous_accedez_a_rocket.cha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52:03</meta:creation-date>
    <dc:creator>Generated</dc:creator>
    <dc:date>2026-09-15T15::52:03</dc:date>
    <dc:language>en-US</dc:language>
    <meta:editing-cycles>1</meta:editing-cycles>
    <meta:editing-duration>PT0S</meta:editing-duration>
    <dc:title>start:se_connecter_sur_rocketchat</dc:title>
  </office:meta>
</office:document-meta>
</file>