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2bec1dd179f12dd886c6eb513932e3d.png"/>
  <manifest:file-entry manifest:media-type="image/png" manifest:full-path="Pictures/e4d97beafd029273c64c92f8ca97b5e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:ou_trouver_son_numero_etudiant"/><text:bookmark-start text:name="__RefHeading___ou_trouver_son_numero_etudiant_1"/><text:bookmark-start text:name="ou_trouver_son_numero_etudiant"/>Où trouver son numéro étudiant ?<text:bookmark-end text:name="__RefHeading___ou_trouver_son_numero_etudiant_1"/><text:bookmark-end text:name="ou_trouver_son_numero_etudiant"/></text:h>
      <text:h text:style-name="Heading_20_3" text:outline-level="3"><text:bookmark-start text:name="__RefHeading___acceder_a_ecampus_2"/><text:bookmark-start text:name="acceder_a_ecampus"/>1) Accéder à Ecampus<text:bookmark-end text:name="__RefHeading___acceder_a_ecampus_2"/><text:bookmark-end text:name="acceder_a_ecampus"/></text:h>
      <text:p text:style-name="Text_20_body"><text:span text:style-name="Strong_20_Emphasis">Étape 1 -</text:span> Ouvrez votre navigateur web et tapez dans la barre d’adresse URL : <text:span text:style-name="Strong_20_Emphasis"><text:a xlink:type="simple" xlink:href="https://ecampus.unicaen.fr" text:style-name="Internet_20_link" text:visited-style-name="Visited_20_Internet_20_Link">https://ecampus.unicaen.fr</text:a></text:span></text:p>
      <text:p text:style-name="Text_20_body"><text:span text:style-name="Strong_20_Emphasis">Étape 2 -</text:span> Sélectionnez l'option “CAS - Compte Numérique Unicaen”. Vous vous retrouvez sur la page d’identification de l’Université de Caen. Renseignez votre
identifiant ainsi que votre mot de passe (compte numérique). Cliquez sur le bouton « SE CONNECTER ».</text:p>
      <text:p text:style-name="Text_20_body"><draw:frame draw:style-name="media" draw:name="0" text:anchor-type="as-char" draw:z-index="0" svg:width="10.583333333333cm" svg:height="9.626329787234cm"><draw:image xlink:href="Pictures/72bec1dd179f12dd886c6eb513932e3d.png" xlink:type="simple" xlink:show="embed" xlink:actuate="onLoad"/></draw:frame></text:p>
      <text:h text:style-name="Heading_20_3" text:outline-level="3"><text:bookmark-start text:name="__RefHeading___trouver_son_numero_etudiant_sur_ecampus_3"/><text:bookmark-start text:name="trouver_son_numero_etudiant_sur_ecampus"/>2) Trouver son numéro étudiant sur Ecampus<text:bookmark-end text:name="__RefHeading___trouver_son_numero_etudiant_sur_ecampus_3"/><text:bookmark-end text:name="trouver_son_numero_etudiant_sur_ecampus"/></text:h>
      <text:p text:style-name="Text_20_body"><text:span text:style-name="Strong_20_Emphasis">Étape 1 -</text:span> Une fois connecté(e) à Ecampus, cliquez sur l'un de vos espaces de cours, quel qu'il soit.</text:p>
      <text:p text:style-name="Text_20_body"><text:span text:style-name="Strong_20_Emphasis">Étape 2 -</text:span> Cliquez ensuite sur l'onglet “Participants” à gauche de votre écran (si vous n'avez pas d'onglets affichés, cliquez sur l'icône de menu latéral à gauche de l'icône ECAMPUS UNICAEN“, en haut à gauche de votre écran.</text:p>
      <text:p text:style-name="Text_20_body"><draw:frame draw:style-name="media" draw:name="1" text:anchor-type="as-char" draw:z-index="1" svg:width="10.583333333333cm" style:rel-width="100%" svg:height="6.1021723122239cm" style:rel-height="scale"><draw:image xlink:href="Pictures/e4d97beafd029273c64c92f8ca97b5e7.png" xlink:type="simple" xlink:show="embed" xlink:actuate="onLoad"/></draw:frame></text:p>
      <text:p text:style-name="Text_20_body"><text:span text:style-name="Strong_20_Emphasis">Étape 3 -</text:span> Il ne vous reste plus qu'à chercher votre nom dans la liste des étudiant(e)s inscrit(e)s au cours. Votre numéro étudiant correspond au “numéro d'identification” qui s'affiche en face de votre nom : notez-le bien, il est essentiel de le connaître tout au long de votre cursus universitair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8::19:51</meta:creation-date>
    <dc:creator>Generated</dc:creator>
    <dc:date>2026-09-16T18::19:51</dc:date>
    <dc:language>en-US</dc:language>
    <meta:editing-cycles>1</meta:editing-cycles>
    <meta:editing-duration>PT0S</meta:editing-duration>
    <dc:title>start:ou_trouver_son_numero_etudiant</dc:title>
  </office:meta>
</office:document-meta>
</file>