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:creer_sa_signature_zimbra"/><text:bookmark-start text:name="__RefHeading___creer_sa_signature_zimbra_1"/><text:bookmark-start text:name="creer_sa_signature_zimbra"/>Créer sa signature Zimbra<text:bookmark-end text:name="__RefHeading___creer_sa_signature_zimbra_1"/><text:bookmark-end text:name="creer_sa_signature_zimbr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01:36</meta:creation-date>
    <dc:creator>Generated</dc:creator>
    <dc:date>2026-09-17T15::01:36</dc:date>
    <dc:language>en-US</dc:language>
    <meta:editing-cycles>1</meta:editing-cycles>
    <meta:editing-duration>PT0S</meta:editing-duration>
    <dc:title>start:creer_sa_signature_zimbra</dc:title>
  </office:meta>
</office:document-meta>
</file>