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8c878399a94be79a1157c03f1b9e3cc.png"/>
  <manifest:file-entry manifest:media-type="image/png" manifest:full-path="Pictures/98818421058c6162b38d20b20d444c58.png"/>
  <manifest:file-entry manifest:media-type="image/png" manifest:full-path="Pictures/31ef21d5f303980f2d1dbaf6a24a8e3b.png"/>
  <manifest:file-entry manifest:media-type="image/png" manifest:full-path="Pictures/f42267b851d99e1862fe16b7e283882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edmine_documentmodule_mountedaswebfolder"/>Nous avons la possibilité d’accéder au DMS en tant que dossier sur le réseau, comme pour PERRO.</text:p>
      <text:p text:style-name="Text_20_body"><text:span text:style-name="Strong_20_Emphasis">Procédure en 3 étapes :</text:span></text:p>
      <text:p text:style-name="Text_20_body"><text:span text:style-name="Strong_20_Emphasis">1.</text:span> La connexion se fait de la même manière : il faut <text:span text:style-name="Strong_20_Emphasis">Connecter un lecteur réseau</text:span>.<text:line-break/>
<draw:frame draw:style-name="media" draw:name="0" text:anchor-type="as-char" draw:z-index="0" svg:width="18.520833333333cm" style:rel-width="100%" svg:height="14.238170903955cm" style:rel-height="scale"><draw:image xlink:href="Pictures/c8c878399a94be79a1157c03f1b9e3cc.png" xlink:type="simple" xlink:show="embed" xlink:actuate="onLoad"/></draw:frame></text:p>
      <text:p text:style-name="Text_20_body"><text:span text:style-name="Strong_20_Emphasis">2.</text:span> Ensuite, il faut <text:span text:style-name="Strong_20_Emphasis">saisir le nom du dossier</text:span>.<text:line-break/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Modèle</text:span> </text:p>
          </table:table-cell>
          <table:table-cell office:value-type="string" table:style-name="tablecell">
            <text:p text:style-name="tablealignleft"> https://<text:span text:style-name="Strong_20_Emphasis">[your domain]</text:span>/dmsf/webdav/<text:span text:style-name="Strong_20_Emphasis">[project identifier]</text:span>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Pour le dispositif LVE</text:span> </text:p>
          </table:table-cell>
          <table:table-cell office:value-type="string" table:style-name="tablecell">
            <text:p text:style-name="tablealignleft"> https://<text:span text:style-name="Strong_20_Emphasis">redmine.unicaen.fr/Etablissement</text:span>/dmsf/webdav/<text:span text:style-name="Strong_20_Emphasis">dispositif-ufr-lve</text:span> </text:p>
          </table:table-cell>
        </table:table-row>
      </table:table>
      <text:p text:style-name="Text_20_body"><draw:frame draw:style-name="media" draw:name="1" text:anchor-type="as-char" draw:z-index="1" svg:width="14.552083333333cm" svg:height="12.231176900585cm"><draw:image xlink:href="Pictures/98818421058c6162b38d20b20d444c58.png" xlink:type="simple" xlink:show="embed" xlink:actuate="onLoad"/></draw:frame></text:p>
      <text:p text:style-name="Text_20_body"><text:span text:style-name="Strong_20_Emphasis">3.</text:span> Enfin, il faut <text:span text:style-name="Strong_20_Emphasis">s’identifier</text:span>.<text:line-break/>
<draw:frame draw:style-name="media" draw:name="2" text:anchor-type="as-char" draw:z-index="2" svg:width="20.108333333333cm" style:rel-width="100%" svg:height="12.329705542725cm" style:rel-height="scale"><draw:image xlink:href="Pictures/31ef21d5f303980f2d1dbaf6a24a8e3b.png" xlink:type="simple" xlink:show="embed" xlink:actuate="onLoad"/></draw:frame></text:p>
      <text:p text:style-name="Text_20_body">Ça y est, on peut maintenant accéder aux documents aussi bien depuis Redmine que depuis le dossier partagé!<text:line-break/>
<draw:frame draw:style-name="media" draw:name="3" text:anchor-type="as-char" draw:z-index="3" svg:width="31.75cm" style:rel-width="100%" svg:height="16.934594755662cm" style:rel-height="scale"><draw:image xlink:href="Pictures/f42267b851d99e1862fe16b7e2838823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9::47:59</meta:creation-date>
    <dc:creator>Generated</dc:creator>
    <dc:date>2026-09-15T09::47:59</dc:date>
    <dc:language>en-US</dc:language>
    <meta:editing-cycles>1</meta:editing-cycles>
    <meta:editing-duration>PT0S</meta:editing-duration>
    <dc:title>redmine_documentmodule_mountedaswebfolder</dc:title>
  </office:meta>
</office:document-meta>
</file>