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d70c049e265726dd0523c441b6b29a2.png"/>
  <manifest:file-entry manifest:media-type="image/png" manifest:full-path="Pictures/73215cfe4f75a0761c2069cef982c9b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duction_audio_video:webtv_normandie2"/><text:bookmark-start text:name="__RefHeading___webtv_normandie_1"/><text:bookmark-start text:name="webtv_normandie"/>WEBTV NORMANDIE<text:bookmark-end text:name="__RefHeading___webtv_normandie_1"/><text:bookmark-end text:name="webtv_normandie"/></text:h>
      <text:p text:style-name="Text_20_body">La WebTV est le serveur vidéo de Normandie Université qui vous permet de disposer d'une chaîne personnelle, à partir de laquelle vous avez la possibilité de :</text:p>
      <text:list text:style-name="List_20_1" text:continue-numbering="false">
        <text:list-item>
          <text:p text:style-name="List_20_1_Content_First"> Héberger et enrichir vos vidéos (chapitrer, etc.)</text:p>
        </text:list-item>
        <text:list-item>
          <text:p text:style-name="List_20_1_Content"> Organiser vos ressources par catégorie</text:p>
        </text:list-item>
        <text:list-item>
          <text:p text:style-name="List_20_1_Content"> Réaliser un enregistrement en ligne grâce au web studio</text:p>
        </text:list-item>
        <text:list-item>
          <text:p text:style-name="List_20_1_Content_Last"> Partager en toute sécurité les ressources audio-visuelles de votre chaîne avec vos étudiants.</text:p>
        </text:list-item>
      </text:list>
      <text:p text:style-name="Text_20_body">Lien d’ouverture : <text:a xlink:type="simple" xlink:href="https://webtv.normandie-univ.fr/" text:style-name="Internet_20_link" text:visited-style-name="Visited_20_Internet_20_Link">https://webtv.normandie-univ.fr/</text:a></text:p>
      <text:h text:style-name="Heading_20_2" text:outline-level="2"><text:bookmark-start text:name="__RefHeading___la_procedure_2"/><text:bookmark-start text:name="la_procedure"/>La procédure<text:bookmark-end text:name="__RefHeading___la_procedure_2"/><text:bookmark-end text:name="la_procedure"/></text:h>
      <text:list text:style-name="List_20_1" text:continue-numbering="false">
        <text:list-item>
          <text:p text:style-name="List_20_1_Content_First"> Connectez-vous en cliquant sur le <text:span text:style-name="Strong_20_Emphasis">bouton d'authentification</text:span> en haut à droite de la page. <draw:frame draw:style-name="media" draw:name="0" text:anchor-type="as-char" draw:z-index="0" svg:width="2.301875cm" svg:height="1.3758333333333cm"><draw:image xlink:href="Pictures/cd70c049e265726dd0523c441b6b29a2.png" xlink:type="simple" xlink:show="embed" xlink:actuate="onLoad"/></draw:frame></text:p>
        </text:list-item>
        <text:list-item>
          <text:p text:style-name="List_20_1_Content"> Cliquez sur <text:span text:style-name="Strong_20_Emphasis">Me connecter avec mon compte d'établissement</text:span></text:p>
        </text:list-item>
        <text:list-item>
          <text:p text:style-name="List_20_1_Content_Last"> Saisissez votre nom d'utilisateur et mot de passe puis cliquez sur <text:span text:style-name="Strong_20_Emphasis">Valider</text:span>.</text:p>
        </text:list-item>
      </text:list>
      <text:p text:style-name="Text_20_body">Vous n'aurez pas accès immédiatement à l'ajout de contenu. L’équipe vidéo du CEMU doit vous donner les droits. Adressez un mail à <text:a xlink:type="simple" xlink:href="mailto:cemu.video@unicaen.fr" text:style-name="Internet_20_link" text:visited-style-name="Visited_20_Internet_20_Link">cemu.video@unicaen.fr</text:a> pour :</text:p>
      <text:list text:style-name="List_20_1" text:continue-numbering="false">
        <text:list-item>
          <text:p text:style-name="List_20_1_Content_First"> Ouverture des droits</text:p>
        </text:list-item>
        <text:list-item>
          <text:p text:style-name="List_20_1_Content"> Accédez à votre chaîne</text:p>
        </text:list-item>
        <text:list-item>
          <text:p text:style-name="List_20_1_Content_Last"> Ajoutez du contenu</text:p>
        </text:list-item>
      </text:list>
      <text:p text:style-name="Text_20_body">Une réponse mail en retour vous informera de l’accès à votre propre chaîne.</text:p>
      <text:p text:style-name="Text_20_body"><text:span text:style-name="Strong_20_Emphasis">Conseil</text:span> : le navigateur <text:span text:style-name="Strong_20_Emphasis">Chrome</text:span> est recommandé pour vos enregistrements. 
<draw:frame draw:style-name="mediacenter" draw:name="1" text:anchor-type="paragraph" draw:z-index="1" svg:width="3.96875cm" svg:height="3.5189583333333cm"><draw:image xlink:href="Pictures/73215cfe4f75a0761c2069cef982c9b5.png" xlink:type="simple" xlink:show="embed" xlink:actuate="onLoad"/></draw:frame></text:p>
      <text:list text:style-name="List_20_1" text:continue-numbering="false">
        <text:list-item>
          <text:p text:style-name="LastListParagraph_List_20_1_Content_First">Une fois connecté, développez le bouton <text:span text:style-name="Strong_20_Emphasis">Ajouter du contenu</text:span>, puis sur <text:span text:style-name="Strong_20_Emphasis">Déposer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3::26:09</meta:creation-date>
    <dc:creator>Generated</dc:creator>
    <dc:date>2026-09-17T03::26:09</dc:date>
    <dc:language>en-US</dc:language>
    <meta:editing-cycles>1</meta:editing-cycles>
    <meta:editing-duration>PT0S</meta:editing-duration>
    <dc:title>production_audio_video:webtv_normandie2</dc:title>
  </office:meta>
</office:document-meta>
</file>