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70c049e265726dd0523c441b6b29a2.png"/>
  <manifest:file-entry manifest:media-type="image/png" manifest:full-path="Pictures/73215cfe4f75a0761c2069cef982c9b5.png"/>
  <manifest:file-entry manifest:media-type="image/png" manifest:full-path="Pictures/6c5e9f2637196643ae8169e79a354834.png"/>
  <manifest:file-entry manifest:media-type="image/png" manifest:full-path="Pictures/304e12cd44efbc9af0817d9f0f1c9ee6.png"/>
  <manifest:file-entry manifest:media-type="image/png" manifest:full-path="Pictures/5c8c396b0926d80cf1358529c3d65973.png"/>
  <manifest:file-entry manifest:media-type="image/png" manifest:full-path="Pictures/afd04649a402a9e54ecbade0900d6450.png"/>
  <manifest:file-entry manifest:media-type="image/png" manifest:full-path="Pictures/1e7e724b2bc669e58564af11803fac7d.png"/>
  <manifest:file-entry manifest:media-type="image/png" manifest:full-path="Pictures/b70ecb16501b4959b5eb27bbc9e5512b.png"/>
  <manifest:file-entry manifest:media-type="image/png" manifest:full-path="Pictures/1b1629f31a59b34f41256321c1b5dc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webtv_normandie"/><text:bookmark-start text:name="__RefHeading___webtv_normandie_1"/><text:bookmark-start text:name="webtv_normandie"/>WEBTV NORMANDIE<text:bookmark-end text:name="__RefHeading___webtv_normandie_1"/><text:bookmark-end text:name="webtv_normandie"/></text:h>
      <text:p text:style-name="Text_20_body">La WebTV est le serveur vidéo de Normandie Université qui vous permet de disposer d'une chaîne personnelle, à partir de laquelle vous avez la possibilité de :</text:p>
      <text:list text:style-name="List_20_1" text:continue-numbering="false">
        <text:list-item>
          <text:p text:style-name="List_20_1_Content_First"> Héberger et enrichir vos vidéos (chapitrer, etc.)</text:p>
        </text:list-item>
        <text:list-item>
          <text:p text:style-name="List_20_1_Content"> Organiser vos ressources par catégorie</text:p>
        </text:list-item>
        <text:list-item>
          <text:p text:style-name="List_20_1_Content"> Réaliser un enregistrement en ligne grâce au web studio</text:p>
        </text:list-item>
        <text:list-item>
          <text:p text:style-name="List_20_1_Content_Last"> Partager en toute sécurité les ressources audio-visuelles de votre chaîne avec vos étudiants.</text:p>
        </text:list-item>
      </text:list>
      <text:p text:style-name="Text_20_body">Lien d’ouverture : <text:a xlink:type="simple" xlink:href="https://webtv.normandie-univ.fr/" text:style-name="Internet_20_link" text:visited-style-name="Visited_20_Internet_20_Link">https://webtv.normandie-univ.fr/</text:a></text:p>
      <text:h text:style-name="Heading_20_2" text:outline-level="2"><text:bookmark-start text:name="__RefHeading___la_procedure_2"/><text:bookmark-start text:name="la_procedure"/>La procédure<text:bookmark-end text:name="__RefHeading___la_procedure_2"/><text:bookmark-end text:name="la_procedure"/></text:h>
      <text:list text:style-name="List_20_1" text:continue-numbering="false">
        <text:list-item>
          <text:p text:style-name="List_20_1_Content_First"> Connectez-vous en cliquant sur le <text:span text:style-name="Strong_20_Emphasis">bouton d'authentification</text:span> en haut à droite de la page. <draw:frame draw:style-name="media" draw:name="0" text:anchor-type="as-char" draw:z-index="0" svg:width="2.301875cm" svg:height="1.3758333333333cm"><draw:image xlink:href="Pictures/cd70c049e265726dd0523c441b6b29a2.png" xlink:type="simple" xlink:show="embed" xlink:actuate="onLoad"/></draw:frame></text:p>
        </text:list-item>
        <text:list-item>
          <text:p text:style-name="List_20_1_Content"> Cliquez sur <text:span text:style-name="Strong_20_Emphasis">Me connecter avec mon compte d'établissement</text:span></text:p>
        </text:list-item>
        <text:list-item>
          <text:p text:style-name="List_20_1_Content_Last"> Saisissez votre nom d'utilisateur et mot de passe puis cliquez sur <text:span text:style-name="Strong_20_Emphasis">Valider</text:span>.</text:p>
        </text:list-item>
      </text:list>
      <text:p text:style-name="Text_20_body">Vous n'aurez pas accès immédiatement à l'ajout de contenu. L’équipe vidéo du CEMU doit vous donner les droits. Adressez un mail à <text:a xlink:type="simple" xlink:href="mailto:cemu.video@unicaen.fr" text:style-name="Internet_20_link" text:visited-style-name="Visited_20_Internet_20_Link">cemu.video@unicaen.fr</text:a> pour :</text:p>
      <text:list text:style-name="List_20_1" text:continue-numbering="false">
        <text:list-item>
          <text:p text:style-name="List_20_1_Content_First"> Ouverture des droits</text:p>
        </text:list-item>
        <text:list-item>
          <text:p text:style-name="List_20_1_Content"> Accédez à votre chaîne</text:p>
        </text:list-item>
        <text:list-item>
          <text:p text:style-name="List_20_1_Content_Last"> Ajoutez du contenu</text:p>
        </text:list-item>
      </text:list>
      <text:p text:style-name="Text_20_body">Une réponse mail en retour vous informera de l’accès à votre propre chaîne.</text:p>
      <text:p text:style-name="Text_20_body"><text:span text:style-name="Strong_20_Emphasis">Conseil</text:span> : le navigateur <text:span text:style-name="Strong_20_Emphasis">Chrome</text:span> est recommandé pour vos enregistrements. 
<draw:frame draw:style-name="mediacenter" draw:name="1" text:anchor-type="paragraph" draw:z-index="1" svg:width="3.96875cm" svg:height="3.5189583333333cm"><draw:image xlink:href="Pictures/73215cfe4f75a0761c2069cef982c9b5.png" xlink:type="simple" xlink:show="embed" xlink:actuate="onLoad"/></draw:frame></text:p>
      <text:list text:style-name="List_20_1" text:continue-numbering="false">
        <text:list-item>
          <text:p text:style-name="LastListParagraph_List_20_1_Content_First">Une fois connecté, développez le bouton <text:span text:style-name="Strong_20_Emphasis">Ajouter du contenu</text:span>, puis sur <text:span text:style-name="Strong_20_Emphasis">Enregistrer</text:span></text:p>
        </text:list-item>
      </text:list>
      <text:p text:style-name="Text_20_body"><draw:frame draw:style-name="mediacenter" draw:name="2" text:anchor-type="paragraph" draw:z-index="2" svg:width="5.3710416666667cm" svg:height="5.8208333333333cm"><draw:image xlink:href="Pictures/6c5e9f2637196643ae8169e79a354834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ssez la ou les sources à enregistrer</text:p>
        </text:list-item>
      </text:list>
      <text:p text:style-name="Text_20_body"><draw:frame draw:style-name="mediacenter" draw:name="3" text:anchor-type="paragraph" draw:z-index="3" svg:width="8.9429166666667cm" svg:height="3.8629166666667cm"><draw:image xlink:href="Pictures/304e12cd44efbc9af0817d9f0f1c9ee6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sélectionnez Les deux (caméra + écran), sélectionnez ce que vous souhaitez partager (écran, fenêtre ou onglet) puis cliquez sur <text:span text:style-name="Strong_20_Emphasis">Partager</text:span></text:p>
        </text:list-item>
      </text:list>
      <text:p text:style-name="Text_20_body"><draw:frame draw:style-name="mediacenter" draw:name="4" text:anchor-type="paragraph" draw:z-index="4" svg:width="19.52625cm" style:rel-width="100%" svg:height="16.430625cm" style:rel-height="scale"><draw:image xlink:href="Pictures/5c8c396b0926d80cf1358529c3d65973.png" xlink:type="simple" xlink:show="embed" xlink:actuate="onLoad"/></draw:frame></text:p>
      <text:list text:style-name="List_20_1" text:continue-numbering="false">
        <text:list-item>
          <text:p text:style-name="List_20_1_Content_First"> Nommez la vidéo en bas de la fenêtre, dans la zone <text:span text:style-name="Strong_20_Emphasis">Titre de la vidéo</text:span> (renommage possible après publication)</text:p>
        </text:list-item>
        <text:list-item>
          <text:p text:style-name="List_20_1_Content_Last"> Cliquez sur le bouton rouge <text:span text:style-name="Strong_20_Emphasis">Enregistrer</text:span> pour démarrer l'enregistrement</text:p>
        </text:list-item>
      </text:list>
      <text:p text:style-name="Text_20_body">Un décompte s’effectue de 5 à 0 avant le démarrage.</text:p>
      <text:list text:style-name="List_20_1" text:continue-numbering="false">
        <text:list-item>
          <text:p text:style-name="LastListParagraph_List_20_1_Content_First"> À la fin de l'enregistrement, <text:span text:style-name="Strong_20_Emphasis">cliquez de nouveau sur le bouton</text:span> pour y mettre fin</text:p>
        </text:list-item>
      </text:list>
      <text:p text:style-name="Text_20_body">Le traitement et la publication s’effectuent automatiquement sur votre chaîne.</text:p>
      <text:p text:style-name="Text_20_body">Le bouton <text:span text:style-name="Strong_20_Emphasis">éditer</text:span> permet de saisir les infos nécessaires (titre et description dans métadonnées principales)</text:p>
      <text:list text:style-name="List_20_1" text:continue-numbering="false">
        <text:list-item>
          <text:p text:style-name="LastListParagraph_List_20_1_Content_First"> Cliquez sur le menu <text:span text:style-name="Strong_20_Emphasis">Paramètres</text:span> puis dans la rubrique <text:span text:style-name="Strong_20_Emphasis">Lien vers ce média</text:span>, cliquez sur <text:span text:style-name="Strong_20_Emphasis">Lien normal</text:span></text:p>
        </text:list-item>
      </text:list>
      <text:p text:style-name="Text_20_body"><draw:frame draw:style-name="mediacenter" draw:name="5" text:anchor-type="paragraph" draw:z-index="5" svg:width="10.900833333333cm" svg:height="9.36625cm"><draw:image xlink:href="Pictures/afd04649a402a9e54ecbade0900d6450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Copiez le lien</text:span> de la vidéo produite pour le déposer sur ecampus</text:p>
        </text:list-item>
        <text:list-item>
          <text:p text:style-name="List_20_1_Content"> Cliquez sur le bouton <text:span text:style-name="Strong_20_Emphasis">Ajouter une activité ou une ressource</text:span>, en bas de la section ou doit être déposé le fichier</text:p>
        </text:list-item>
        <text:list-item>
          <text:p text:style-name="List_20_1_Content"> Dans la liste proposée, choisissez <text:span text:style-name="Strong_20_Emphasis">URL</text:span> tout en bas de la liste</text:p>
        </text:list-item>
        <text:list-item>
          <text:p text:style-name="List_20_1_Content"> Cliquez sur <text:span text:style-name="Strong_20_Emphasis">Ajouter</text:span></text:p>
        </text:list-item>
        <text:list-item>
          <text:p text:style-name="List_20_1_Content"> <text:span text:style-name="Strong_20_Emphasis">Nommez votre vidéo</text:span> puis <text:span text:style-name="Strong_20_Emphasis">collez le lien</text:span> dans la zone <text:span text:style-name="Strong_20_Emphasis">URL externe</text:span></text:p>
        </text:list-item>
        <text:list-item>
          <text:p text:style-name="List_20_1_Content"> <text:span text:style-name="Strong_20_Emphasis">Décrivez</text:span> votre vidéo et donnez éventuellement des consignes</text:p>
        </text:list-item>
        <text:list-item>
          <text:p text:style-name="List_20_1_Content_Last"> Cliquez sur <text:span text:style-name="Strong_20_Emphasis">Enregistrer et revenir au cours</text:span> ou sur <text:span text:style-name="Strong_20_Emphasis">Enregistrer et afficher</text:span></text:p>
        </text:list-item>
      </text:list>
      <text:p text:style-name="Text_20_body">Toutes vos vidéos sont disponibles en développant le bouton de votre <text:span text:style-name="Strong_20_Emphasis">compte utilisateur</text:span> en haut à droite de la page. Cliquez sur <text:span text:style-name="Strong_20_Emphasis">Ma chaîne</text:span>
<draw:frame draw:style-name="mediacenter" draw:name="6" text:anchor-type="paragraph" draw:z-index="6" svg:width="6.6939583333333cm" svg:height="9.4191666666667cm"><draw:image xlink:href="Pictures/1e7e724b2bc669e58564af11803fac7d.png" xlink:type="simple" xlink:show="embed" xlink:actuate="onLoad"/></draw:frame>
Pour chaque vidéo, cliquez sur le bouton <text:span text:style-name="Strong_20_Emphasis">éditer</text:span> pour afficher la <text:span text:style-name="Strong_20_Emphasis">barre de menu</text:span> vous permettant de les rééditer, les découper, en modifier l’apparence et les enrichir.
<draw:frame draw:style-name="mediacenter" draw:name="7" text:anchor-type="paragraph" draw:z-index="7" svg:width="23.65375cm" style:rel-width="100%" svg:height="1.27cm" style:rel-height="scale"><draw:image xlink:href="Pictures/b70ecb16501b4959b5eb27bbc9e5512b.png" xlink:type="simple" xlink:show="embed" xlink:actuate="onLoad"/></draw:frame></text:p>
      <text:p text:style-name="Text_20_body">Pour partager vos vidéos, utilisez le bouton <text:span text:style-name="Strong_20_Emphasis">Partage</text:span> <draw:frame draw:style-name="media" draw:name="8" text:anchor-type="as-char" draw:z-index="8" svg:width="1.9314583333333cm" svg:height="1.825625cm"><draw:image xlink:href="Pictures/1b1629f31a59b34f41256321c1b5dc36.png" xlink:type="simple" xlink:show="embed" xlink:actuate="onLoad"/></draw:frame> disponible depuis le player des vidéos. La fenêtre <text:span text:style-name="Strong_20_Emphasis">Partager ce média</text:span> s’affiche et permet de partager les vidéos sur Twitter, Linkedin, Facebook ou d’envoyer le lien par mail. </text:p>
      <text:p text:style-name="Text_20_body">Pour aller plus loin, n’hésitez pas à consulter :</text:p>
      <text:list text:style-name="List_20_1" text:continue-numbering="false">
        <text:list-item>
          <text:p text:style-name="List_20_1_Content_First"> Le manuel Utilisateur complet : <text:span text:style-name="Strong_20_Emphasis">Webstudio MediaServer Manuel Utilisateur en français, disponible ici</text:span> : <text:a xlink:type="simple" xlink:href="https://docs.google.com/document/d/1gr769KQipeA5PjeeSMdFX6StHLb_XWBR-8hPW1AkLPE/edit" text:style-name="Internet_20_link" text:visited-style-name="Visited_20_Internet_20_Link">https://docs.google.com/document/d/1gr769KQipeA5PjeeSMdFX6StHLb_XWBR-8hPW1AkLPE/edit</text:a>. Ce document fournit des informations sur l’utilisation de l’enregistreur d’écran et de webcam</text:p>
        </text:list-item>
        <text:list-item>
          <text:p text:style-name="List_20_1_Content_Last"> <text:span text:style-name="Strong_20_Emphasis">Le dernier tutoriel d'Ubicast</text:span>, pour découvrir rapidement les fonctionnalités de la web tv : <text:a xlink:type="simple" xlink:href="https://ubicast.tv/permalink/v125f407d94202j497q1/#start=53" text:style-name="Internet_20_link" text:visited-style-name="Visited_20_Internet_20_Link">https://ubicast.tv/permalink/v125f407d94202j497q1/#start=5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38:22</meta:creation-date>
    <dc:creator>Generated</dc:creator>
    <dc:date>2026-09-16T00::38:22</dc:date>
    <dc:language>en-US</dc:language>
    <meta:editing-cycles>1</meta:editing-cycles>
    <meta:editing-duration>PT0S</meta:editing-duration>
    <dc:title>production_audio_video:webtv_normandie</dc:title>
  </office:meta>
</office:document-meta>
</file>