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77eee3df7cb328e2e2835a71fe92c3.png"/>
  <manifest:file-entry manifest:media-type="image/png" manifest:full-path="Pictures/ae33d8ebe637cf529de9a4c421cd26d4.png"/>
  <manifest:file-entry manifest:media-type="image/png" manifest:full-path="Pictures/89849d490e1a81ebd4a9df3fcfbc6f9d.png"/>
  <manifest:file-entry manifest:media-type="image/png" manifest:full-path="Pictures/089a1bca8e0b94619ed34c9b1d0b1b9f.png"/>
  <manifest:file-entry manifest:media-type="image/png" manifest:full-path="Pictures/4f5a8c6da0342063ec1ceec1e0a678d2.png"/>
  <manifest:file-entry manifest:media-type="image/png" manifest:full-path="Pictures/d642ac9192d290f20bdba8ca39eae8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power_point"/><text:bookmark-start text:name="__RefHeading___commenter_un_diaporama_en_video_avec_powerpoint_et_le_publier_1"/><text:bookmark-start text:name="commenter_un_diaporama_en_video_avec_powerpoint_et_le_publier"/>Commenter un diaporama en vidéo avec powerpoint et le publier<text:bookmark-end text:name="__RefHeading___commenter_un_diaporama_en_video_avec_powerpoint_et_le_publier_1"/><text:bookmark-end text:name="commenter_un_diaporama_en_video_avec_powerpoint_et_le_publier"/></text:h>
      <text:p text:style-name="Text_20_body">Cette méthode permet de produire et publier un diaporama sonorisé au format vidéo, lisible par l’ensemble des étudiants. </text:p>
      <text:p text:style-name="Text_20_body">2 méthodes existent selon que votre diaporama comporte ou non des animations.</text:p>
      <text:p text:style-name="Text_20_body"><text:span text:style-name="underline"><text:span text:style-name="Strong_20_Emphasis">Méthode 1 : sans animation</text:span></text:span></text:p>
      <text:list text:style-name="List_20_1" text:continue-numbering="false">
        <text:list-item>
          <text:p text:style-name="List_20_1_Content_First"> Ouvrez votre diaporama dans PowerPoint  </text:p>
        </text:list-item>
        <text:list-item>
          <text:p text:style-name="List_20_1_Content_Last"> Cliquez sur l’onglet <text:span text:style-name="Strong_20_Emphasis">Insertion</text:span> puis sur le déroulez le menu du bouton <text:span text:style-name="Strong_20_Emphasis">Audio</text:span> et cliquez sur <text:span text:style-name="Strong_20_Emphasis">Enregistrer l’audio</text:span>.</text:p>
        </text:list-item>
      </text:list>
      <text:p text:style-name="Text_20_body"><draw:frame draw:style-name="mediacenter" draw:name="0" text:anchor-type="paragraph" draw:z-index="0" svg:width="16.377708333333cm" svg:height="6.1647916666667cm"><draw:image xlink:href="Pictures/0777eee3df7cb328e2e2835a71fe92c3.png" xlink:type="simple" xlink:show="embed" xlink:actuate="onLoad"/></draw:frame></text:p>
      <text:p text:style-name="Text_20_body">Une fenêtre d’enregistrement s’ouvre :</text:p>
      <text:list text:style-name="List_20_1" text:continue-numbering="false">
        <text:list-item>
          <text:p text:style-name="List_20_1_Content_First"> Liste à puceNommez la diapositive : Numéro de la diapositive</text:p>
        </text:list-item>
        <text:list-item>
          <text:p text:style-name="List_20_1_Content"> Cliquez sur le bouton <text:span text:style-name="Strong_20_Emphasis">rouge Enregistrer</text:span> puis enregistrez votre commentaire</text:p>
        </text:list-item>
        <text:list-item>
          <text:p text:style-name="List_20_1_Content"> A la fin du commentaire, cliquez sur le bouton <text:span text:style-name="Strong_20_Emphasis">bleu Terminer</text:span> </text:p>
        </text:list-item>
        <text:list-item>
          <text:p text:style-name="List_20_1_Content"> Vous pouvez réécouter votre enregistrement sur le bouton Écouter lorsqu’il est activé <text:span text:style-name="Strong_20_Emphasis">en vert</text:span></text:p>
        </text:list-item>
        <text:list-item>
          <text:p text:style-name="List_20_1_Content_Last"> Pour valider votre enregistrement, cliquez sur le <text:span text:style-name="Strong_20_Emphasis">bouton OK</text:span>.</text:p>
        </text:list-item>
      </text:list>
      <text:p text:style-name="Text_20_body"><draw:frame draw:style-name="mediacenter" draw:name="1" text:anchor-type="paragraph" draw:z-index="1" svg:width="11.641666666667cm" svg:height="4.4979166666667cm"><draw:image xlink:href="Pictures/ae33d8ebe637cf529de9a4c421cd26d4.png" xlink:type="simple" xlink:show="embed" xlink:actuate="onLoad"/></draw:frame></text:p>
      <text:p text:style-name="Text_20_body">L’enregistrement apparaît sur votre diapositive sous la forme d’un petit haut-parleur. Il est inséré comme une image que vous pouvez déplacer n’importe où dans la diapositive ou supprimer si besoin.</text:p>
      <text:p text:style-name="Text_20_body">En cliquant dessus, une barre de lecture s’affiche pour écouter de nouveau l’enregistrement.</text:p>
      <text:p text:style-name="Text_20_body"><draw:frame draw:style-name="mediacenter" draw:name="2" text:anchor-type="paragraph" draw:z-index="2" svg:width="19.393958333333cm" style:rel-width="100%" svg:height="8.6783333333333cm" style:rel-height="scale"><draw:image xlink:href="Pictures/89849d490e1a81ebd4a9df3fcfbc6f9d.png" xlink:type="simple" xlink:show="embed" xlink:actuate="onLoad"/></draw:frame></text:p>
      <text:list text:style-name="List_20_1" text:continue-numbering="false">
        <text:list-item>
          <text:p text:style-name="List_20_1_Content_First"> Recommencez l’opération d’enregistrement à chaque diapositive que vous souhaitez sonoriser.</text:p>
        </text:list-item>
        <text:list-item>
          <text:p text:style-name="List_20_1_Content_Last"> Une fois terminé, enregistrez votre diaporama pour conserver tous vos enregistrements.</text:p>
        </text:list-item>
      </text:list>
      <text:p text:style-name="Text_20_body"><text:span text:style-name="underline"><text:span text:style-name="Strong_20_Emphasis">Méthode 2 : avec animation </text:span></text:span></text:p>
      <text:p text:style-name="Text_20_body">* Ouvrez votre <text:span text:style-name="Strong_20_Emphasis">diaporama</text:span> dans <text:span text:style-name="Strong_20_Emphasis">PowerPoint</text:span>
* Cliquez sur l’onglet <text:span text:style-name="Strong_20_Emphasis">Diaporama</text:span> puis sur <text:span text:style-name="Strong_20_Emphasis">Enregistrer le diaporama</text:span> puis sur <text:span text:style-name="Strong_20_Emphasis">Commencer l’enregistrement au début</text:span></text:p>
      <text:p text:style-name="Text_20_body"><draw:frame draw:style-name="media" draw:name="3" text:anchor-type="as-char" draw:z-index="3" svg:width="10.583333333333cm" style:rel-width="100%" svg:height="5.8014294592915cm" style:rel-height="scale"><draw:image xlink:href="Pictures/089a1bca8e0b94619ed34c9b1d0b1b9f.png" xlink:type="simple" xlink:show="embed" xlink:actuate="onLoad"/></draw:frame></text:p>
      <text:p text:style-name="Text_20_body">Vous allez alors le transformer en vidéo.</text:p>
      <text:list text:style-name="List_20_1" text:continue-numbering="false">
        <text:list-item>
          <text:p text:style-name="List_20_1_Content_First"> Déroulez le menu <text:span text:style-name="Strong_20_Emphasis">Fichier</text:span></text:p>
        </text:list-item>
        <text:list-item>
          <text:p text:style-name="List_20_1_Content"> Cliquez sur <text:span text:style-name="Strong_20_Emphasis">Exporter</text:span></text:p>
        </text:list-item>
        <text:list-item>
          <text:p text:style-name="List_20_1_Content_Last"> Cliquez sur <text:span text:style-name="Strong_20_Emphasis">Créer une vidéo</text:span> puis sur <text:span text:style-name="Strong_20_Emphasis">Créer la vidéo</text:span></text:p>
        </text:list-item>
      </text:list>
      <text:p text:style-name="Text_20_body"><draw:frame draw:style-name="mediacenter" draw:name="4" text:anchor-type="paragraph" draw:z-index="4" svg:width="23.8125cm" style:rel-width="100%" svg:height="8.0697916666667cm" style:rel-height="scale"><draw:image xlink:href="Pictures/4f5a8c6da0342063ec1ceec1e0a678d2.png" xlink:type="simple" xlink:show="embed" xlink:actuate="onLoad"/></draw:frame></text:p>
      <text:list text:style-name="List_20_1" text:continue-numbering="false">
        <text:list-item>
          <text:p text:style-name="LastListParagraph_List_20_1_Content_First"> La fenêtre <text:span text:style-name="Strong_20_Emphasis">Enregistrer sous</text:span> vous permet de <text:span text:style-name="Strong_20_Emphasis">nommer la vidéo</text:span> (Par défaut c’est le même nom que celui du</text:p>
        </text:list-item>
      </text:list>
      <text:p text:style-name="Text_20_body">diaporama) puis de <text:span text:style-name="Strong_20_Emphasis">l’enregistrer au format .mp4</text:span> dans le dossier de votre choix.</text:p>
      <text:p text:style-name="Text_20_body">Vous pouvez ensuite la publier sur e-campus :</text:p>
      <text:list text:style-name="List_20_1" text:continue-numbering="false">
        <text:list-item>
          <text:p text:style-name="List_20_1_Content_First"> Cliquez sur le bouton <text:span text:style-name="Strong_20_Emphasis">Ajouter une activité ou une ressource</text:span>, en bas de la section ou doit être déposé le fichier</text:p>
        </text:list-item>
        <text:list-item>
          <text:p text:style-name="List_20_1_Content"> Dans la liste proposée, choisissez <text:span text:style-name="Strong_20_Emphasis">fichier</text:span></text:p>
        </text:list-item>
        <text:list-item>
          <text:p text:style-name="List_20_1_Content"> Cliquez sur <text:span text:style-name="Strong_20_Emphasis">Ajouter</text:span></text:p>
        </text:list-item>
        <text:list-item>
          <text:p text:style-name="List_20_1_Content"> Dans la zone <text:span text:style-name="Strong_20_Emphasis">Nom</text:span>, saisissez celui de votre fichier</text:p>
        </text:list-item>
        <text:list-item>
          <text:p text:style-name="List_20_1_Content"> Dans la zone <text:span text:style-name="Strong_20_Emphasis">Sélectionnez des fichiers</text:span>, glissez le fichier vidéo de votre diaporama</text:p>
        </text:list-item>
        <text:list-item>
          <text:p text:style-name="List_20_1_Content_Last"> Dans le bas de la page, cliquez sur <text:span text:style-name="Strong_20_Emphasis">Enregistrer et revenir au cours</text:span></text:p>
        </text:list-item>
      </text:list>
      <text:p text:style-name="Text_20_body">Votre vidéo apparaît et est disponible pour vos étudiants sur la plateforme e-campus.</text:p>
      <text:p text:style-name="Text_20_body"><draw:frame draw:style-name="mediacenter" draw:name="5" text:anchor-type="paragraph" draw:z-index="5" svg:width="16.060208333333cm" svg:height="1.1641666666667cm"><draw:image xlink:href="Pictures/d642ac9192d290f20bdba8ca39eae829.png" xlink:type="simple" xlink:show="embed" xlink:actuate="onLoad"/></draw:frame></text:p>
      <text:p text:style-name="Text_20_body">Pour vous aider à <text:span text:style-name="Strong_20_Emphasis">insérer un diaporama commenté</text:span> sur votre page de cours, cliquez <text:a xlink:type="simple" xlink:href="https://pedagowiki.unicaen.fr/doku.php?id=production_audio_video:ici" text:style-name="Internet_20_link" text:visited-style-name="Visited_20_Internet_20_Link">ic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4:19</meta:creation-date>
    <dc:creator>Generated</dc:creator>
    <dc:date>2026-09-17T03::24:19</dc:date>
    <dc:language>en-US</dc:language>
    <meta:editing-cycles>1</meta:editing-cycles>
    <meta:editing-duration>PT0S</meta:editing-duration>
    <dc:title>production_audio_video:power_point</dc:title>
  </office:meta>
</office:document-meta>
</file>