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5aab672d648ea5ffc799b108384912.png"/>
  <manifest:file-entry manifest:media-type="image/png" manifest:full-path="Pictures/d544c5199acb8ac9d0f2ab89dd8cac11.png"/>
  <manifest:file-entry manifest:media-type="image/png" manifest:full-path="Pictures/5d70d579e060db2c4c12421b30669461.png"/>
  <manifest:file-entry manifest:media-type="image/png" manifest:full-path="Pictures/a271ccc2702959b3978ef13e5baae361.png"/>
  <manifest:file-entry manifest:media-type="image/png" manifest:full-path="Pictures/ffec8250d533a99217c731f026f0d5f1.png"/>
  <manifest:file-entry manifest:media-type="image/png" manifest:full-path="Pictures/be0457bc2dc4620efa96dbd90e230db3.png"/>
  <manifest:file-entry manifest:media-type="image/png" manifest:full-path="Pictures/ac39dacc17e9aedeeb5d2957b68935bb.png"/>
  <manifest:file-entry manifest:media-type="image/png" manifest:full-path="Pictures/1895ebf864f5cd9a3c5df9dd90fb3bdb.png"/>
  <manifest:file-entry manifest:media-type="image/png" manifest:full-path="Pictures/9947296a4f3831c6f8196ff73c99efd7.png"/>
  <manifest:file-entry manifest:media-type="image/png" manifest:full-path="Pictures/131d4040237b5dd863e8491ae114046a.png"/>
  <manifest:file-entry manifest:media-type="image/png" manifest:full-path="Pictures/5217c664f4aa254f183ba62047482c34.png"/>
  <manifest:file-entry manifest:media-type="image/png" manifest:full-path="Pictures/a6c01d7b702747f24d5030f7b0513d58.png"/>
  <manifest:file-entry manifest:media-type="image/png" manifest:full-path="Pictures/ec1553bc7cf634fc3dc2a112136d94a3.png"/>
  <manifest:file-entry manifest:media-type="image/png" manifest:full-path="Pictures/19eaae5b00808844c70f0a869e1c07da.png"/>
  <manifest:file-entry manifest:media-type="image/png" manifest:full-path="Pictures/f15ee801bae2d3ebbbfebc937b5aa12e.png"/>
  <manifest:file-entry manifest:media-type="image/png" manifest:full-path="Pictures/8960f15188108aa2d90229a10ffb75f7.png"/>
  <manifest:file-entry manifest:media-type="image/png" manifest:full-path="Pictures/d59490fc84cedd717761889396506fb7.png"/>
  <manifest:file-entry manifest:media-type="image/png" manifest:full-path="Pictures/f4a5e7f889963598df227626429231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pod"/><text:bookmark-start text:name="__RefHeading___pod_1"/><text:bookmark-start text:name="pod"/>POD<text:bookmark-end text:name="__RefHeading___pod_1"/><text:bookmark-end text:name="pod"/></text:h>
      <text:p text:style-name="Text_20_body">Pod est le service de diffusion de vidéos de l'Université de Caen Normandie. Cette plateforme vidéo permet le dépôt, l'encodage et la diffusion de vidéo en accès libre, par authentification persopass/etupass, avec ou sans mot de passe supplémentaire.</text:p>
      <text:p text:style-name="Text_20_body">Lien d’ouverture : <text:a xlink:type="simple" xlink:href="https://pod.unicaen.fr/" text:style-name="Internet_20_link" text:visited-style-name="Visited_20_Internet_20_Link">https://pod.unicaen.fr/</text:a></text:p>
      <text:p text:style-name="Text_20_body"><draw:frame draw:style-name="media" draw:name="0" text:anchor-type="as-char" draw:z-index="0" svg:width="0.47625cm" svg:height="0.47625cm"><draw:image xlink:href="Pictures/9b5aab672d648ea5ffc799b108384912.png" xlink:type="simple" xlink:show="embed" xlink:actuate="onLoad"/></draw:frame> Cliquez sur le bouton <text:span text:style-name="Strong_20_Emphasis">Connexion</text:span> en haut à droite de la page</text:p>
      <text:p text:style-name="Text_20_body"><draw:frame draw:style-name="mediacenter" draw:name="1" text:anchor-type="paragraph" draw:z-index="1" svg:width="10.689166666667cm" svg:height="3.9158333333333cm"><draw:image xlink:href="Pictures/d544c5199acb8ac9d0f2ab89dd8cac11.png" xlink:type="simple" xlink:show="embed" xlink:actuate="onLoad"/></draw:frame></text:p>
      <text:p text:style-name="Text_20_body"><draw:frame draw:style-name="media" draw:name="2" text:anchor-type="as-char" draw:z-index="2" svg:width="0.50270833333333cm" svg:height="0.47625cm"><draw:image xlink:href="Pictures/5d70d579e060db2c4c12421b30669461.png" xlink:type="simple" xlink:show="embed" xlink:actuate="onLoad"/></draw:frame> Cliquez sur <text:span text:style-name="Strong_20_Emphasis">Authentification CAS Université de Caen</text:span>, puis saisissez votre Persopass</text:p>
      <text:p text:style-name="Text_20_body"><draw:frame draw:style-name="mediacenter" draw:name="3" text:anchor-type="paragraph" draw:z-index="3" svg:width="11.350625cm" svg:height="3.9422916666667cm"><draw:image xlink:href="Pictures/a271ccc2702959b3978ef13e5baae361.png" xlink:type="simple" xlink:show="embed" xlink:actuate="onLoad"/></draw:frame></text:p>
      <text:p text:style-name="Text_20_body"><draw:frame draw:style-name="media" draw:name="4" text:anchor-type="as-char" draw:z-index="4" svg:width="0.50270833333333cm" svg:height="0.47625cm"><draw:image xlink:href="Pictures/ffec8250d533a99217c731f026f0d5f1.png" xlink:type="simple" xlink:show="embed" xlink:actuate="onLoad"/></draw:frame> Cliquez sur <text:span text:style-name="Strong_20_Emphasis">Ajouter une nouvelle vidéo</text:span>. Vous êtes envoyé vers la page d’ajout de vidéos.</text:p>
      <text:p text:style-name="Text_20_body"><draw:frame draw:style-name="mediacenter" draw:name="5" text:anchor-type="paragraph" draw:z-index="5" svg:width="9.7895833333333cm" svg:height="4.1010416666667cm"><draw:image xlink:href="Pictures/be0457bc2dc4620efa96dbd90e230db3.png" xlink:type="simple" xlink:show="embed" xlink:actuate="onLoad"/></draw:frame></text:p>
      <text:p text:style-name="Text_20_body"><draw:frame draw:style-name="media" draw:name="6" text:anchor-type="as-char" draw:z-index="6" svg:width="0.50270833333333cm" svg:height="0.50270833333333cm"><draw:image xlink:href="Pictures/ac39dacc17e9aedeeb5d2957b68935bb.png" xlink:type="simple" xlink:show="embed" xlink:actuate="onLoad"/></draw:frame> Cliquez sur <text:span text:style-name="Strong_20_Emphasis">Choisir un fichier</text:span> et <text:span text:style-name="Strong_20_Emphasis">sélectionnez la vidéo à ajouter</text:span> depuis l’un de vos répertoires. Le nom de votre fichier vidéo apparaît à côté du bouton <text:span text:style-name="Strong_20_Emphasis">Choisir un fichier</text:span>.</text:p>
      <text:p text:style-name="Text_20_body">Renseignez ensuite le <text:span text:style-name="Strong_20_Emphasis">titre</text:span> de votre vidéo dans la zone <text:span text:style-name="Strong_20_Emphasis">Titre</text:span>*. Tous les champs marqués d'un astérisque sont
obligatoires. </text:p>
      <text:p text:style-name="Text_20_body"><draw:frame draw:style-name="mediacenter" draw:name="7" text:anchor-type="paragraph" draw:z-index="7" svg:width="8.1227083333333cm" svg:height="5.3445833333333cm"><draw:image xlink:href="Pictures/1895ebf864f5cd9a3c5df9dd90fb3bdb.png" xlink:type="simple" xlink:show="embed" xlink:actuate="onLoad"/></draw:frame></text:p>
      <text:p text:style-name="Text_20_body"><draw:frame draw:style-name="media" draw:name="8" text:anchor-type="as-char" draw:z-index="8" svg:width="0.50270833333333cm" svg:height="0.47625cm"><draw:image xlink:href="Pictures/9947296a4f3831c6f8196ff73c99efd7.png" xlink:type="simple" xlink:show="embed" xlink:actuate="onLoad"/></draw:frame> Faites défiler la page. Pour le champ <text:span text:style-name="Strong_20_Emphasis">Type</text:span>, sélectionnez l’option <text:span text:style-name="Strong_20_Emphasis">Autres</text:span>.</text:p>
      <text:p text:style-name="Text_20_body"><draw:frame draw:style-name="mediacenter" draw:name="9" text:anchor-type="paragraph" draw:z-index="9" svg:width="8.1491666666667cm" svg:height="5.0535416666667cm"><draw:image xlink:href="Pictures/131d4040237b5dd863e8491ae114046a.png" xlink:type="simple" xlink:show="embed" xlink:actuate="onLoad"/></draw:frame></text:p>
      <text:p text:style-name="Text_20_body"><draw:frame draw:style-name="media" draw:name="10" text:anchor-type="as-char" draw:z-index="10" svg:width="0.50270833333333cm" svg:height="0.50270833333333cm"><draw:image xlink:href="Pictures/5217c664f4aa254f183ba62047482c34.png" xlink:type="simple" xlink:show="embed" xlink:actuate="onLoad"/></draw:frame> Faites défiler la page. Décochez la case <text:span text:style-name="Strong_20_Emphasis">Brouillon</text:span>, cochez la case <text:span text:style-name="Strong_20_Emphasis">Accès restreint</text:span> et, de préférence, renseignez également un <text:span text:style-name="Strong_20_Emphasis">mot de passe</text:span> qui autorisera uniquement les personnes auxquelles vous l’aurez communiqué à visionner la vidéo. </text:p>
      <text:p text:style-name="Text_20_body"><draw:frame draw:style-name="mediacenter" draw:name="11" text:anchor-type="paragraph" draw:z-index="11" svg:width="8.09625cm" svg:height="6.5616666666667cm"><draw:image xlink:href="Pictures/a6c01d7b702747f24d5030f7b0513d58.png" xlink:type="simple" xlink:show="embed" xlink:actuate="onLoad"/></draw:frame></text:p>
      <text:p text:style-name="Text_20_body"><draw:frame draw:style-name="media" draw:name="12" text:anchor-type="as-char" draw:z-index="12" svg:width="0.50270833333333cm" svg:height="0.47625cm"><draw:image xlink:href="Pictures/ec1553bc7cf634fc3dc2a112136d94a3.png" xlink:type="simple" xlink:show="embed" xlink:actuate="onLoad"/></draw:frame> Cliquez sur le bouton <text:span text:style-name="Strong_20_Emphasis">Enregistrer et voir la vidéo</text:span>.</text:p>
      <text:p text:style-name="Text_20_body"><draw:frame draw:style-name="mediacenter" draw:name="13" text:anchor-type="paragraph" draw:z-index="13" svg:width="14.234583333333cm" svg:height="1.4022916666667cm"><draw:image xlink:href="Pictures/19eaae5b00808844c70f0a869e1c07da.png" xlink:type="simple" xlink:show="embed" xlink:actuate="onLoad"/></draw:frame></text:p>
      <text:p text:style-name="Text_20_body"><draw:frame draw:style-name="media" draw:name="14" text:anchor-type="as-char" draw:z-index="14" svg:width="0.50270833333333cm" svg:height="0.47625cm"><draw:image xlink:href="Pictures/f15ee801bae2d3ebbbfebc937b5aa12e.png" xlink:type="simple" xlink:show="embed" xlink:actuate="onLoad"/></draw:frame> La vidéo passe à l’encodage. Ne fermez cette fenêtre tant que vous n’avez pas reçu de mail vous indiquant la fin de l’encodage.</text:p>
      <text:p text:style-name="Text_20_body"><draw:frame draw:style-name="mediacenter" draw:name="15" text:anchor-type="paragraph" draw:z-index="15" svg:width="9.525cm" svg:height="4.5508333333333cm"><draw:image xlink:href="Pictures/8960f15188108aa2d90229a10ffb75f7.png" xlink:type="simple" xlink:show="embed" xlink:actuate="onLoad"/></draw:frame></text:p>
      <text:p text:style-name="Text_20_body">L’encodage terminé, vous êtes envoyé sur la page contenant votre vidéo. </text:p>
      <text:p text:style-name="Text_20_body"><draw:frame draw:style-name="media" draw:name="16" text:anchor-type="as-char" draw:z-index="16" svg:width="0.50270833333333cm" svg:height="0.47625cm"><draw:image xlink:href="Pictures/d59490fc84cedd717761889396506fb7.png" xlink:type="simple" xlink:show="embed" xlink:actuate="onLoad"/></draw:frame> Cliquez sur l’onglet <text:span text:style-name="Strong_20_Emphasis">Intégrer/Partager</text:span> situé sous la vidéo. <text:span text:style-name="Strong_20_Emphasis">Copiez</text:span> le lien présent dans le <text:span text:style-name="Strong_20_Emphasis">champ Utilisez ce lien pour partager la vidéo</text:span>. </text:p>
      <text:p text:style-name="Text_20_body"><draw:frame draw:style-name="mediacenter" draw:name="17" text:anchor-type="paragraph" draw:z-index="17" svg:width="16.853958333333cm" svg:height="8.4666666666667cm"><draw:image xlink:href="Pictures/f4a5e7f889963598df22762642923143.png" xlink:type="simple" xlink:show="embed" xlink:actuate="onLoad"/></draw:frame></text:p>
      <text:p text:style-name="Text_20_body">Vous pouvez <text:span text:style-name="Strong_20_Emphasis">coller</text:span> ce lien dans le forum de votre espace de cours par exemple pour le communiquer à vos étudiants ou ajouter ce lien comme une ressource dans votre cours.</text:p>
      <text:h text:style-name="Heading_20_2" text:outline-level="2"><text:bookmark-start text:name="__RefHeading___pour_mettre_a_disposition_le_lien_dans_l_espace_de_cours_2"/><text:bookmark-start text:name="pour_mettre_a_disposition_le_lien_dans_l_espace_de_cours"/>Pour mettre à disposition le lien dans l'espace de cours<text:bookmark-end text:name="__RefHeading___pour_mettre_a_disposition_le_lien_dans_l_espace_de_cours_2"/><text:bookmark-end text:name="pour_mettre_a_disposition_le_lien_dans_l_espace_de_cours"/></text:h>
      <text:list text:style-name="List_20_1" text:continue-numbering="false">
        <text:list-item>
          <text:p text:style-name="LastListParagraph_List_20_1_Content_First"> se reporter à la documentation<text:a xlink:type="simple" xlink:href="https://pedagowiki.unicaen.fr/doku.php?id=moodle:ressource:url" text:style-name="Internet_20_link" text:visited-style-name="Visited_20_Internet_20_Link">Ajouter un lien URL</text:a> :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1:06</meta:creation-date>
    <dc:creator>Generated</dc:creator>
    <dc:date>2026-09-17T14::41:06</dc:date>
    <dc:language>en-US</dc:language>
    <meta:editing-cycles>1</meta:editing-cycles>
    <meta:editing-duration>PT0S</meta:editing-duration>
    <dc:title>production_audio_video:pod</dc:title>
  </office:meta>
</office:document-meta>
</file>