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5239aae0b7346676581ee07e4892115.png"/>
  <manifest:file-entry manifest:media-type="image/png" manifest:full-path="Pictures/1f5c5c5d1d726246c36a214b7c2c832d.png"/>
  <manifest:file-entry manifest:media-type="image/png" manifest:full-path="Pictures/2193df676aabea60f787a11c70defebd.png"/>
  <manifest:file-entry manifest:media-type="image/png" manifest:full-path="Pictures/5e23120e0d16e677efc1e3531df6b37e.png"/>
  <manifest:file-entry manifest:media-type="image/png" manifest:full-path="Pictures/1d28bbf7ed544c47b2f1252012ed43b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roduction_audio_video:online_audio_cutter"/><text:bookmark-start text:name="__RefHeading___online_audio_cutter_1"/><text:bookmark-start text:name="online_audio_cutter"/>Online Audio Cutter<text:bookmark-end text:name="__RefHeading___online_audio_cutter_1"/><text:bookmark-end text:name="online_audio_cutter"/></text:h>
      <text:p text:style-name="Text_20_body">Cette application permet de <text:span text:style-name="Strong_20_Emphasis">découper, de convertir un fichier audio</text:span> mais aussi <text:span text:style-name="Strong_20_Emphasis">d’extraire la piste audio d’une vidéo</text:span>.
Elle ne nécessite aucune installation et fonctionne dans votre navigateur.</text:p>
      <text:p text:style-name="Text_20_body">Lien d’ouverture : <text:a xlink:type="simple" xlink:href="https://mp3cut.net/fr/" text:style-name="Internet_20_link" text:visited-style-name="Visited_20_Internet_20_Link">https://mp3cut.net/fr/</text:a></text:p>
      <text:p text:style-name="Text_20_body"><draw:frame draw:style-name="mediacenter" draw:name="0" text:anchor-type="paragraph" draw:z-index="0" svg:width="4.8154166666667cm" svg:height="2.778125cm"><draw:image xlink:href="Pictures/05239aae0b7346676581ee07e4892115.png" xlink:type="simple" xlink:show="embed" xlink:actuate="onLoad"/></draw:frame></text:p>
      <text:list text:style-name="List_20_1" text:continue-numbering="false">
        <text:list-item>
          <text:p text:style-name="LastListParagraph_List_20_1_Content_First"> 1 Cliquez sur le bouton <text:span text:style-name="Strong_20_Emphasis">Choisir un fichier</text:span> puis sélectionnez dans votre ordinateur le fichier audio ou vidéo,</text:p>
        </text:list-item>
      </text:list>
      <text:p text:style-name="Text_20_body">cliquez sur <text:span text:style-name="Strong_20_Emphasis">Enregistrer</text:span>
 Ou bien</text:p>
      <text:list text:style-name="List_20_1" text:continue-numbering="false">
        <text:list-item>
          <text:p text:style-name="List_20_1_Content_First"> 2 Cliquez sur la <text:span text:style-name="Strong_20_Emphasis">flèche</text:span> et sélectionnez <text:span text:style-name="Strong_20_Emphasis">Dropbox, Google Drive</text:span> ou <text:span text:style-name="Strong_20_Emphasis">Lien</text:span> pour sélectionner le fichier audio ou vidéo</text:p>
        </text:list-item>
        <text:list-item>
          <text:p text:style-name="List_20_1_Content_Last"> 3 <text:span text:style-name="Strong_20_Emphasis">Glissez déposez</text:span> le fichier audio ou vidéo</text:p>
        </text:list-item>
      </text:list>
      <text:p text:style-name="Text_20_body">La piste audio de votre fichier s’affiche sur la timeline ainsi que les boutons de commande :</text:p>
      <text:p text:style-name="Text_20_body"><draw:frame draw:style-name="mediacenter" draw:name="1" text:anchor-type="paragraph" draw:z-index="1" svg:width="16.853958333333cm" svg:height="3.9952083333333cm"><draw:image xlink:href="Pictures/1f5c5c5d1d726246c36a214b7c2c832d.png" xlink:type="simple" xlink:show="embed" xlink:actuate="onLoad"/></draw:frame></text:p>
      <text:list text:style-name="List_20_1" text:continue-numbering="false">
        <text:list-item>
          <text:p text:style-name="List_20_1_Content_First"> 1 Commencez par <text:span text:style-name="Strong_20_Emphasis">déplacer la poignée bleue de début</text:span> pour indiquer le début de la découpe.</text:p>
        </text:list-item>
        <text:list-item>
          <text:p text:style-name="List_20_1_Content_Last"> 2 <text:span text:style-name="Strong_20_Emphasis">Déplacer</text:span> également <text:span text:style-name="Strong_20_Emphasis">la poignée bleue de fin</text:span> si nécessaire pour indiquer la fin de la découpe.</text:p>
        </text:list-item>
      </text:list>
      <text:p text:style-name="Text_20_body"><draw:frame draw:style-name="mediacenter" draw:name="2" text:anchor-type="paragraph" draw:z-index="2" svg:width="16.853958333333cm" svg:height="3.4660416666667cm"><draw:image xlink:href="Pictures/2193df676aabea60f787a11c70defebd.png" xlink:type="simple" xlink:show="embed" xlink:actuate="onLoad"/></draw:frame></text:p>
      <text:list text:style-name="List_20_1" text:continue-numbering="false">
        <text:list-item>
          <text:p text:style-name="List_20_1_Content_First"> 3 Démarrez une <text:span text:style-name="Strong_20_Emphasis">lecture</text:span> de votre audio pour visualiser le résultat de la découpe.</text:p>
        </text:list-item>
        <text:list-item>
          <text:p text:style-name="List_20_1_Content"> 4 Vous avez la possibilité de placer un <text:span text:style-name="Strong_20_Emphasis">fondu</text:span> en <text:span text:style-name="Strong_20_Emphasis">début</text:span> et en <text:span text:style-name="Strong_20_Emphasis">fin</text:span> d’audio, puis de régler la <text:span text:style-name="Strong_20_Emphasis">durée</text:span> de ce fondu.</text:p>
        </text:list-item>
        <text:list-item>
          <text:p text:style-name="List_20_1_Content"> 5 Déterminez <text:span text:style-name="Strong_20_Emphasis">les instants</text:span> de <text:span text:style-name="Strong_20_Emphasis">départ</text:span> et de <text:span text:style-name="Strong_20_Emphasis">fin</text:span> de la lecture de l’audio</text:p>
        </text:list-item>
        <text:list-item>
          <text:p text:style-name="List_20_1_Content_Last"> 6 Choisissez le format. Par défaut <text:span text:style-name="Strong_20_Emphasis">auto(m4a)</text:span> est sélectionné. Il est préférable de modifier ce format et de choisir</text:p>
        </text:list-item>
      </text:list>
      <text:p text:style-name="Text_20_body"><text:span text:style-name="Strong_20_Emphasis">mp3</text:span>. </text:p>
      <text:p text:style-name="Text_20_body"><draw:frame draw:style-name="mediacenter" draw:name="3" text:anchor-type="paragraph" draw:z-index="3" svg:width="2.2489583333333cm" svg:height="5.87375cm"><draw:image xlink:href="Pictures/5e23120e0d16e677efc1e3531df6b37e.png" xlink:type="simple" xlink:show="embed" xlink:actuate="onLoad"/></draw:frame></text:p>
      <text:list text:style-name="List_20_1" text:continue-numbering="false">
        <text:list-item>
          <text:p text:style-name="LastListParagraph_List_20_1_Content_First"> 7 Cliquez sur <text:span text:style-name="Strong_20_Emphasis">Découper</text:span></text:p>
        </text:list-item>
      </text:list>
      <text:p text:style-name="Text_20_body">Une barre de progression s’affiche pendant tout le traitement de l’audio.</text:p>
      <text:p text:style-name="Text_20_body">Cliquez ensuite sur <text:span text:style-name="Strong_20_Emphasis">Sauvegarder</text:span>. Le fichier se place automatiquement dans le dossier Téléchargements de votre
navigateur.</text:p>
      <text:p text:style-name="Text_20_body">Pour relancer l’application, actualisez votre page (Touche F5 de votre clavier) ou sélectionner <text:span text:style-name="Strong_20_Emphasis">Découpeur Vidéo</text:span> dans la
barre de <text:span text:style-name="Strong_20_Emphasis">menu</text:span> située en haut de votre écran.</text:p>
      <text:p text:style-name="Text_20_body"><draw:frame draw:style-name="mediacenter" draw:name="4" text:anchor-type="paragraph" draw:z-index="4" svg:width="16.853958333333cm" svg:height="0.714375cm"><draw:image xlink:href="Pictures/1d28bbf7ed544c47b2f1252012ed43b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0::38:01</meta:creation-date>
    <dc:creator>Generated</dc:creator>
    <dc:date>2026-09-16T00::38:01</dc:date>
    <dc:language>en-US</dc:language>
    <meta:editing-cycles>1</meta:editing-cycles>
    <meta:editing-duration>PT0S</meta:editing-duration>
    <dc:title>production_audio_video:online_audio_cutter</dc:title>
  </office:meta>
</office:document-meta>
</file>