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079508f0a8948fa33862118ed22413.png"/>
  <manifest:file-entry manifest:media-type="image/png" manifest:full-path="Pictures/09687dacc57bf5b5d730a6c6260c7b7d.png"/>
  <manifest:file-entry manifest:media-type="image/png" manifest:full-path="Pictures/3345caa5ac5c9b162eaaf4d0c128eb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duction_audio_video:online_audio_converter"/><text:bookmark-start text:name="__RefHeading___online_audio_converter_1"/><text:bookmark-start text:name="online_audio_converter"/>Online Audio Converter<text:bookmark-end text:name="__RefHeading___online_audio_converter_1"/><text:bookmark-end text:name="online_audio_converter"/></text:h>
      <text:p text:style-name="Text_20_body">Cette application en ligne, gratuite, est un convertisseur audio de vos fichiers vidéos. Ce convertisseur supporte tous les
formats, traite vos fichiers rapidement et ne nécessite aucune installation.</text:p>
      <text:p text:style-name="Text_20_body">Lien d’ouverture : <text:a xlink:type="simple" xlink:href="https://online-audio-converter.com/fr/" text:style-name="Internet_20_link" text:visited-style-name="Visited_20_Internet_20_Link">https://online-audio-converter.com/fr/</text:a></text:p>
      <text:p text:style-name="Text_20_body">L'application peut convertir plusieurs fichiers simultanément par groupe, en les sauvegardant dans une archive ZIP afin
d'accélérer le téléchargement.</text:p>
      <text:p text:style-name="Text_20_body">La conversion se déroule en 3 étapes : </text:p>
      <text:p text:style-name="Text_20_body"><draw:frame draw:style-name="mediacenter" draw:name="0" text:anchor-type="paragraph" draw:z-index="0" svg:width="14.790208333333cm" svg:height="9.9747916666667cm"><draw:image xlink:href="Pictures/8c079508f0a8948fa33862118ed22413.png" xlink:type="simple" xlink:show="embed" xlink:actuate="onLoad"/></draw:frame></text:p>
      <text:p text:style-name="Text_20_body"><text:span text:style-name="Strong_20_Emphasis">Étape 1 :</text:span></text:p>
      <text:list text:style-name="List_20_1" text:continue-numbering="false">
        <text:list-item>
          <text:p text:style-name="List_20_1_Content_First"> Cliquez sur <text:span text:style-name="Strong_20_Emphasis">Ouvrir des fichiers</text:span>.</text:p>
        </text:list-item>
        <text:list-item>
          <text:p text:style-name="List_20_1_Content_Last"> <text:span text:style-name="Strong_20_Emphasis">Choisissez le ou les fichiers</text:span> que vous souhaitez convertir en audio, à partir de votre ordinateur, de Google</text:p>
        </text:list-item>
      </text:list>
      <text:p text:style-name="Text_20_body">Drive ou de Dropbox ou d’une URL. Les fichiers s’affichent au fur et à mesure pour un traitement par lot.</text:p>
      <text:p text:style-name="Text_20_body"><text:span text:style-name="Strong_20_Emphasis">Etape 2 :</text:span></text:p>
      <text:list text:style-name="List_20_1" text:continue-numbering="false">
        <text:list-item>
          <text:p text:style-name="List_20_1_Content_First"> Laissez les paramètres par défaut : Format <text:span text:style-name="Strong_20_Emphasis">mp3</text:span> et Qualité <text:span text:style-name="Strong_20_Emphasis">Standard - 128 Kbps</text:span></text:p>
        </text:list-item>
        <text:list-item>
          <text:p text:style-name="List_20_1_Content_Last"> Si vous devez convertir des fichiers volumineux, accédez aux <text:span text:style-name="Strong_20_Emphasis">Paramètres avancés</text:span> et diminuez le débit (96 kbps</text:p>
        </text:list-item>
      </text:list>
      <text:p text:style-name="Text_20_body">par exemple) </text:p>
      <text:p text:style-name="Text_20_body"><text:span text:style-name="Strong_20_Emphasis">Etape 3 :</text:span></text:p>
      <text:list text:style-name="List_20_1" text:continue-numbering="false">
        <text:list-item>
          <text:p text:style-name="LastListParagraph_List_20_1_Content_First"> Cliquez sur <text:span text:style-name="Strong_20_Emphasis">Convertir</text:span></text:p>
        </text:list-item>
      </text:list>
      <text:p text:style-name="Text_20_body">Une barre de progression affiche l’avancement de la conversion. Vous pouvez à tout moment, annuler la conversion. </text:p>
      <text:p text:style-name="Text_20_body"><draw:frame draw:style-name="mediacenter" draw:name="1" text:anchor-type="paragraph" draw:z-index="1" svg:width="11.668125cm" svg:height="3.01625cm"><draw:image xlink:href="Pictures/09687dacc57bf5b5d730a6c6260c7b7d.png" xlink:type="simple" xlink:show="embed" xlink:actuate="onLoad"/></draw:frame></text:p>
      <text:p text:style-name="Text_20_body">Lorsque la conversion est terminée, la <text:span text:style-name="Strong_20_Emphasis">fenêtre</text:span> de <text:span text:style-name="Strong_20_Emphasis">téléchargement</text:span> s’affiche :</text:p>
      <text:p text:style-name="Text_20_body"><draw:frame draw:style-name="mediacenter" draw:name="2" text:anchor-type="paragraph" draw:z-index="2" svg:width="9.4985416666667cm" svg:height="4.1539583333333cm"><draw:image xlink:href="Pictures/3345caa5ac5c9b162eaaf4d0c128eb10.png" xlink:type="simple" xlink:show="embed" xlink:actuate="onLoad"/></draw:frame></text:p>
      <text:p text:style-name="Text_20_body">Vous pouvez alors <text:span text:style-name="Strong_20_Emphasis">Télécharger</text:span> votre fichier mp3 ou le dossier zip contenant les fichiers convertis si vous en aviez
sélectionné plusieurs. Leur dossier de destination est le dossier de <text:span text:style-name="Strong_20_Emphasis">Téléchargements</text:span> de votre navigateu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25:40</meta:creation-date>
    <dc:creator>Generated</dc:creator>
    <dc:date>2026-09-16T08::25:40</dc:date>
    <dc:language>en-US</dc:language>
    <meta:editing-cycles>1</meta:editing-cycles>
    <meta:editing-duration>PT0S</meta:editing-duration>
    <dc:title>production_audio_video:online_audio_converter</dc:title>
  </office:meta>
</office:document-meta>
</file>