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83d02a413bc6cf1077780c7cb791317.png"/>
  <manifest:file-entry manifest:media-type="image/png" manifest:full-path="Pictures/85c382892c6ac170df65e63968def12a.png"/>
  <manifest:file-entry manifest:media-type="image/png" manifest:full-path="Pictures/f48f4dd12671e0e896fada6839a0da6f.png"/>
  <manifest:file-entry manifest:media-type="image/png" manifest:full-path="Pictures/678afdb4f1f018b06ec7350422fd2a98.png"/>
  <manifest:file-entry manifest:media-type="image/png" manifest:full-path="Pictures/4710d04246ff59d421ed469a6fd448f3.png"/>
  <manifest:file-entry manifest:media-type="image/png" manifest:full-path="Pictures/cdc791e100cfc7e93341762620f102dc.png"/>
  <manifest:file-entry manifest:media-type="image/png" manifest:full-path="Pictures/54405ba941a4bd131615d2c0d70f4444.png"/>
  <manifest:file-entry manifest:media-type="image/png" manifest:full-path="Pictures/2b9ba7abb1e74a6846066c767b6565be.png"/>
  <manifest:file-entry manifest:media-type="image/png" manifest:full-path="Pictures/ff36dbdb81b9646c339620b21fdd90de.png"/>
  <manifest:file-entry manifest:media-type="image/png" manifest:full-path="Pictures/767b631d76adbf758d3d32832249f0a4.png"/>
  <manifest:file-entry manifest:media-type="image/png" manifest:full-path="Pictures/6b1453d2cf2f67877b9ef85d7cacfdfc.png"/>
  <manifest:file-entry manifest:media-type="image/png" manifest:full-path="Pictures/74da99e58c61fc8ff09646c164d078d0.png"/>
  <manifest:file-entry manifest:media-type="image/png" manifest:full-path="Pictures/aa08ec3a2539be3e6e58b6bd18078df6.png"/>
  <manifest:file-entry manifest:media-type="image/png" manifest:full-path="Pictures/3f8cd72aedd5b7895ce0287a9c5dd37a.png"/>
  <manifest:file-entry manifest:media-type="image/png" manifest:full-path="Pictures/7c03fa7442990c96bb275dbb23672026.png"/>
  <manifest:file-entry manifest:media-type="image/png" manifest:full-path="Pictures/634ba82ec2a2bb0db1666dfb31fbd037.png"/>
  <manifest:file-entry manifest:media-type="image/png" manifest:full-path="Pictures/5659fe7349ebccb7850ec8788cb4ea5b.png"/>
  <manifest:file-entry manifest:media-type="image/png" manifest:full-path="Pictures/577d0fb70ccf2f70a2a23f9f2834f50e.png"/>
  <manifest:file-entry manifest:media-type="image/png" manifest:full-path="Pictures/271ffc5eeae9a6e6a1c29754278f8b9d.png"/>
  <manifest:file-entry manifest:media-type="image/png" manifest:full-path="Pictures/dd171906bcd6fd03bf5edd45fc019dac.png"/>
  <manifest:file-entry manifest:media-type="image/png" manifest:full-path="Pictures/9156b14d27057c6f87556dd05356b3e7.png"/>
  <manifest:file-entry manifest:media-type="image/png" manifest:full-path="Pictures/102fabea23a23a7f4e5cf94d529a6de3.png"/>
  <manifest:file-entry manifest:media-type="image/png" manifest:full-path="Pictures/d511ceafc340eb250db3a17cbd4bb1bc.png"/>
  <manifest:file-entry manifest:media-type="image/png" manifest:full-path="Pictures/9cb3df25086636f0beb2593918cc1d9f.png"/>
  <manifest:file-entry manifest:media-type="image/png" manifest:full-path="Pictures/a854c499d500d96154f0da24d1bf28f3.png"/>
  <manifest:file-entry manifest:media-type="image/png" manifest:full-path="Pictures/2fc1302e128d892d581a67a8cdc5a77f.png"/>
  <manifest:file-entry manifest:media-type="image/png" manifest:full-path="Pictures/848e7d6e582bb9f4ab438f54d224d0de.png"/>
  <manifest:file-entry manifest:media-type="image/png" manifest:full-path="Pictures/c0e2ada911888128b25a8387f9cc814e.png"/>
  <manifest:file-entry manifest:media-type="image/png" manifest:full-path="Pictures/1956c68ee3d3b3b847622a347169063d.png"/>
  <manifest:file-entry manifest:media-type="image/png" manifest:full-path="Pictures/5d4a95e2708dd02f8c003c687c633c26.png"/>
  <manifest:file-entry manifest:media-type="image/png" manifest:full-path="Pictures/c86d0a3e9bd82abb376e8856bfa18ed7.png"/>
  <manifest:file-entry manifest:media-type="image/png" manifest:full-path="Pictures/17724473fed0a19365dbca3ffd3ebebb.png"/>
  <manifest:file-entry manifest:media-type="image/png" manifest:full-path="Pictures/81606dc8c330c9cc67b404f3c0c1336a.png"/>
  <manifest:file-entry manifest:media-type="image/png" manifest:full-path="Pictures/ee95bcd352f2d3cc6968c080b5553910.png"/>
  <manifest:file-entry manifest:media-type="image/png" manifest:full-path="Pictures/d66fd4928c866f5c9b83280743b00e34.png"/>
  <manifest:file-entry manifest:media-type="image/png" manifest:full-path="Pictures/f754748de27176388c85b1641ef7773d.png"/>
  <manifest:file-entry manifest:media-type="image/png" manifest:full-path="Pictures/cdf08f8e39ab430fc760fc30e9a384e5.png"/>
  <manifest:file-entry manifest:media-type="image/png" manifest:full-path="Pictures/8a72b5bc8bca1241cd20fb1ff7167b7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duction_audio_video:obs"/><text:bookmark-start text:name="__RefHeading___open_broadcaster_software_obs_studio_1"/><text:bookmark-start text:name="open_broadcaster_software_obs_studio"/>OPEN BROADCASTER SOFTWARE (OBS) STUDIO<text:bookmark-end text:name="__RefHeading___open_broadcaster_software_obs_studio_1"/><text:bookmark-end text:name="open_broadcaster_software_obs_studio"/></text:h>
      <text:p text:style-name="Text_20_body">Ce logiciel libre, multi plateforme et open source, permet l'enregistrement vidéo et le streaming en direct. Seule la partie <text:span text:style-name="Strong_20_Emphasis">enregistrement vidéo</text:span> sera traitée dans ce tutoriel.</text:p>
      <text:p text:style-name="Text_20_body">Lien d’ouverture : <text:a xlink:type="simple" xlink:href="https://obsproject.com/fr" text:style-name="Internet_20_link" text:visited-style-name="Visited_20_Internet_20_Link">https://obsproject.com/fr</text:a></text:p>
      <text:h text:style-name="Heading_20_2" text:outline-level="2"><text:bookmark-start text:name="__RefHeading___selection_des_sources_2"/><text:bookmark-start text:name="selection_des_sources"/>Sélection des sources<text:bookmark-end text:name="__RefHeading___selection_des_sources_2"/><text:bookmark-end text:name="selection_des_sources"/></text:h>
      <text:p text:style-name="Text_20_body">Une fois l'application installée et lancée, voyons les différentes parties de la fenêtre de l'application.</text:p>
      <text:p text:style-name="Text_20_body"><draw:frame draw:style-name="mediacenter" draw:name="0" text:anchor-type="paragraph" draw:z-index="0" svg:width="12.091458333333cm" svg:height="4.7095833333333cm"><draw:image xlink:href="Pictures/483d02a413bc6cf1077780c7cb791317.png" xlink:type="simple" xlink:show="embed" xlink:actuate="onLoad"/></draw:frame></text:p>
      <text:p text:style-name="Text_20_body"><draw:frame draw:style-name="media" draw:name="1" text:anchor-type="as-char" draw:z-index="1" svg:width="0.50270833333333cm" svg:height="0.47625cm"><draw:image xlink:href="Pictures/85c382892c6ac170df65e63968def12a.png" xlink:type="simple" xlink:show="embed" xlink:actuate="onLoad"/></draw:frame> Dans la fenêtre des Scènes : par défaut une scène est présente.</text:p>
      <text:p text:style-name="Text_20_body"><draw:frame draw:style-name="media" draw:name="2" text:anchor-type="as-char" draw:z-index="2" svg:width="0.50270833333333cm" svg:height="0.47625cm"><draw:image xlink:href="Pictures/f48f4dd12671e0e896fada6839a0da6f.png" xlink:type="simple" xlink:show="embed" xlink:actuate="onLoad"/></draw:frame> Dans la fenêtre des Sources : par défaut, il n’y a pas de source.</text:p>
      <text:p text:style-name="Text_20_body"><draw:frame draw:style-name="media" draw:name="3" text:anchor-type="as-char" draw:z-index="3" svg:width="0.50270833333333cm" svg:height="0.47625cm"><draw:image xlink:href="Pictures/678afdb4f1f018b06ec7350422fd2a98.png" xlink:type="simple" xlink:show="embed" xlink:actuate="onLoad"/></draw:frame> <text:span text:style-name="Strong_20_Emphasis">Ajoutez vos sources</text:span> (écrans, fenêtre, webcam, etc.), en cliquant sur le <text:span text:style-name="Strong_20_Emphasis">bouton +</text:span>. Vous pouvez ajouter autant de sources que vous le souhaitez.</text:p>
      <text:p text:style-name="Text_20_body"><draw:frame draw:style-name="mediacenter" draw:name="4" text:anchor-type="paragraph" draw:z-index="4" svg:width="4.9741666666667cm" svg:height="7.9110416666667cm"><draw:image xlink:href="Pictures/4710d04246ff59d421ed469a6fd448f3.png" xlink:type="simple" xlink:show="embed" xlink:actuate="onLoad"/></draw:frame></text:p>
      <text:p text:style-name="Text_20_body"><draw:frame draw:style-name="media" draw:name="5" text:anchor-type="as-char" draw:z-index="5" svg:width="0.50270833333333cm" svg:height="0.47625cm"><draw:image xlink:href="Pictures/85c382892c6ac170df65e63968def12a.png" xlink:type="simple" xlink:show="embed" xlink:actuate="onLoad"/></draw:frame> <text:a xlink:type="simple" xlink:href="#__RefHeading___peripherique_de_capture_video_3" text:style-name="Local_20_link" text:visited-style-name="Visited_20_Local_20_Link">Périphérique de capture vidéo</text:a> : Permet d’ajouter un périphérique de capture vidéo comme une webcam ou une caméra. </text:p>
      <text:p text:style-name="Text_20_body"><draw:frame draw:style-name="media" draw:name="6" text:anchor-type="as-char" draw:z-index="6" svg:width="0.50270833333333cm" svg:height="0.47625cm"><draw:image xlink:href="Pictures/f48f4dd12671e0e896fada6839a0da6f.png" xlink:type="simple" xlink:show="embed" xlink:actuate="onLoad"/></draw:frame> <text:a xlink:type="simple" xlink:href="#__RefHeading___capture_d_ecran_6" text:style-name="Local_20_link" text:visited-style-name="Visited_20_Local_20_Link">Capture d’écran</text:a> : Envoi tout ce qui est affiché sur votre écran. Si vous avez plusieurs écrans vous pouvez choisir quel écran capturer. L’option Capturer le curseur permet de rendre visible la souris dans la vidéo. </text:p>
      <text:p text:style-name="Text_20_body"><draw:frame draw:style-name="media" draw:name="7" text:anchor-type="as-char" draw:z-index="7" svg:width="0.50270833333333cm" svg:height="0.47625cm"><draw:image xlink:href="Pictures/678afdb4f1f018b06ec7350422fd2a98.png" xlink:type="simple" xlink:show="embed" xlink:actuate="onLoad"/></draw:frame> <text:a xlink:type="simple" xlink:href="#__RefHeading___capture_de_fenetre_4" text:style-name="Local_20_link" text:visited-style-name="Visited_20_Local_20_Link">Capture de fenêtre</text:a> : Affiche uniquement le contenu d’une fenêtre qui est ouverte, votre navigateur par exemple. Vous avez la possibilité de choisir quelle fenêtre vous souhaitez montrer.</text:p>
      <text:h text:style-name="Heading_20_2" text:outline-level="2"><text:bookmark-start text:name="__RefHeading___peripherique_de_capture_video_3"/><text:bookmark-start text:name="peripherique_de_capture_video"/>Périphérique de capture vidéo<text:bookmark-end text:name="__RefHeading___peripherique_de_capture_video_3"/><text:bookmark-end text:name="peripherique_de_capture_video"/></text:h>
      <text:p text:style-name="Text_20_body"><draw:frame draw:style-name="mediacenter" draw:name="8" text:anchor-type="paragraph" draw:z-index="8" svg:width="6.3764583333333cm" svg:height="6.2177083333333cm"><draw:image xlink:href="Pictures/cdc791e100cfc7e93341762620f102dc.png" xlink:type="simple" xlink:show="embed" xlink:actuate="onLoad"/></draw:frame></text:p>
      <text:p text:style-name="Text_20_body"><draw:frame draw:style-name="media" draw:name="9" text:anchor-type="as-char" draw:z-index="9" svg:width="0.50270833333333cm" svg:height="0.47625cm"><draw:image xlink:href="Pictures/54405ba941a4bd131615d2c0d70f4444.png" xlink:type="simple" xlink:show="embed" xlink:actuate="onLoad"/></draw:frame> Cochez <text:span text:style-name="Strong_20_Emphasis">Créer une nouvelle source</text:span>.</text:p>
      <text:p text:style-name="Text_20_body"><draw:frame draw:style-name="media" draw:name="10" text:anchor-type="as-char" draw:z-index="10" svg:width="0.50270833333333cm" svg:height="0.47625cm"><draw:image xlink:href="Pictures/2b9ba7abb1e74a6846066c767b6565be.png" xlink:type="simple" xlink:show="embed" xlink:actuate="onLoad"/></draw:frame> <text:span text:style-name="Strong_20_Emphasis">Renommez</text:span> votre périphérique (ex : ma webcam).</text:p>
      <text:p text:style-name="Text_20_body"><draw:frame draw:style-name="media" draw:name="11" text:anchor-type="as-char" draw:z-index="11" svg:width="0.50270833333333cm" svg:height="0.47625cm"><draw:image xlink:href="Pictures/ff36dbdb81b9646c339620b21fdd90de.png" xlink:type="simple" xlink:show="embed" xlink:actuate="onLoad"/></draw:frame> <text:span text:style-name="Strong_20_Emphasis">Validez</text:span> en cliquant sur le bouton <text:span text:style-name="Strong_20_Emphasis">OK</text:span>.</text:p>
      <text:p text:style-name="Text_20_body">La fenêtre de votre périphérique (webcam) s’affiche.</text:p>
      <text:p text:style-name="Text_20_body"><draw:frame draw:style-name="mediacenter" draw:name="12" text:anchor-type="paragraph" draw:z-index="12" svg:width="10.95375cm" svg:height="10.265833333333cm"><draw:image xlink:href="Pictures/767b631d76adbf758d3d32832249f0a4.png" xlink:type="simple" xlink:show="embed" xlink:actuate="onLoad"/></draw:frame></text:p>
      <text:p text:style-name="Text_20_body"><draw:frame draw:style-name="media" draw:name="13" text:anchor-type="as-char" draw:z-index="13" svg:width="0.50270833333333cm" svg:height="0.47625cm"><draw:image xlink:href="Pictures/54405ba941a4bd131615d2c0d70f4444.png" xlink:type="simple" xlink:show="embed" xlink:actuate="onLoad"/></draw:frame> <text:span text:style-name="Strong_20_Emphasis">Sélectionnez</text:span> le <text:span text:style-name="Strong_20_Emphasis">périphérique</text:span> souhaité dans la liste déroulante.</text:p>
      <text:p text:style-name="Text_20_body">Laissez cochés les paramètres pas défaut.</text:p>
      <text:p text:style-name="Text_20_body"><draw:frame draw:style-name="media" draw:name="14" text:anchor-type="as-char" draw:z-index="14" svg:width="0.50270833333333cm" svg:height="0.47625cm"><draw:image xlink:href="Pictures/2b9ba7abb1e74a6846066c767b6565be.png" xlink:type="simple" xlink:show="embed" xlink:actuate="onLoad"/></draw:frame> <text:span text:style-name="Strong_20_Emphasis">Validez</text:span> en cliquant sur le <text:span text:style-name="Strong_20_Emphasis">bouton OK</text:span> en bas de la fenêtre.</text:p>
      <text:p text:style-name="Text_20_body"><draw:frame draw:style-name="mediacenter" draw:name="15" text:anchor-type="paragraph" draw:z-index="15" svg:width="16.853958333333cm" svg:height="12.356041666667cm"><draw:image xlink:href="Pictures/6b1453d2cf2f67877b9ef85d7cacfdfc.png" xlink:type="simple" xlink:show="embed" xlink:actuate="onLoad"/></draw:frame></text:p>
      <text:p text:style-name="Text_20_body"><draw:frame draw:style-name="media" draw:name="16" text:anchor-type="as-char" draw:z-index="16" svg:width="0.50270833333333cm" svg:height="0.47625cm"><draw:image xlink:href="Pictures/54405ba941a4bd131615d2c0d70f4444.png" xlink:type="simple" xlink:show="embed" xlink:actuate="onLoad"/></draw:frame> Votre <text:span text:style-name="Strong_20_Emphasis">source</text:span>, ici <text:span text:style-name="Strong_20_Emphasis">ma webcam</text:span>, est le premier périphérique de capture vidéo ajouté en haut de la liste.</text:p>
      <text:p text:style-name="Text_20_body"><draw:frame draw:style-name="media" draw:name="17" text:anchor-type="as-char" draw:z-index="17" svg:width="0.50270833333333cm" svg:height="0.47625cm"><draw:image xlink:href="Pictures/2b9ba7abb1e74a6846066c767b6565be.png" xlink:type="simple" xlink:show="embed" xlink:actuate="onLoad"/></draw:frame> <text:span text:style-name="Strong_20_Emphasis">Cliquez</text:span> et <text:span text:style-name="Strong_20_Emphasis">déplacez</text:span> les <text:span text:style-name="Strong_20_Emphasis">poignées</text:span> (carrés rouges) pour redimensionner la source <text:span text:style-name="Strong_20_Emphasis">ma webcam</text:span> dans la fenêtre d’aperçu</text:p>
      <text:p text:style-name="Text_20_body"><draw:frame draw:style-name="media" draw:name="18" text:anchor-type="as-char" draw:z-index="18" svg:width="0.50270833333333cm" svg:height="0.47625cm"><draw:image xlink:href="Pictures/ff36dbdb81b9646c339620b21fdd90de.png" xlink:type="simple" xlink:show="embed" xlink:actuate="onLoad"/></draw:frame> Si besoin, <text:span text:style-name="Strong_20_Emphasis">cliquez</text:span> et <text:span text:style-name="Strong_20_Emphasis">déplacez</text:span> la fenêtre <text:span text:style-name="Strong_20_Emphasis">ma webcam</text:span>.</text:p>
      <text:p text:style-name="Text_20_body">Avant de démarrer votre enregistrement, vous devez régler les <text:a xlink:type="simple" xlink:href="#__RefHeading___les_parametres_5" text:style-name="Local_20_link" text:visited-style-name="Visited_20_Local_20_Link">paramètres</text:a></text:p>
      <text:h text:style-name="Heading_20_2" text:outline-level="2"><text:bookmark-start text:name="__RefHeading___capture_de_fenetre_4"/><text:bookmark-start text:name="capture_de_fenetre"/>Capture de fenêtre<text:bookmark-end text:name="__RefHeading___capture_de_fenetre_4"/><text:bookmark-end text:name="capture_de_fenetre"/></text:h>
      <text:list text:style-name="List_20_1" text:continue-numbering="false">
        <text:list-item>
          <text:p text:style-name="List_20_1_Content_First"> Cliquez sur le <text:span text:style-name="Strong_20_Emphasis">bouton +</text:span> dans la fenêtre des <text:span text:style-name="Strong_20_Emphasis">Sources</text:span>.</text:p>
        </text:list-item>
        <text:list-item>
          <text:p text:style-name="List_20_1_Content_Last"> Sélectionnez <text:span text:style-name="Strong_20_Emphasis">Capture de fenêtre</text:span>. (ex. un navigateur)</text:p>
        </text:list-item>
      </text:list>
      <text:p text:style-name="Text_20_body"><draw:frame draw:style-name="mediacenter" draw:name="19" text:anchor-type="paragraph" draw:z-index="19" svg:width="6.7204166666667cm" svg:height="6.5616666666667cm"><draw:image xlink:href="Pictures/74da99e58c61fc8ff09646c164d078d0.png" xlink:type="simple" xlink:show="embed" xlink:actuate="onLoad"/></draw:frame></text:p>
      <text:p text:style-name="Text_20_body"><draw:frame draw:style-name="media" draw:name="20" text:anchor-type="as-char" draw:z-index="20" svg:width="0.50270833333333cm" svg:height="0.47625cm"><draw:image xlink:href="Pictures/aa08ec3a2539be3e6e58b6bd18078df6.png" xlink:type="simple" xlink:show="embed" xlink:actuate="onLoad"/></draw:frame> Cochez <text:span text:style-name="Strong_20_Emphasis">Créer une nouvelle source</text:span></text:p>
      <text:p text:style-name="Text_20_body"><draw:frame draw:style-name="media" draw:name="21" text:anchor-type="as-char" draw:z-index="21" svg:width="0.50270833333333cm" svg:height="0.47625cm"><draw:image xlink:href="Pictures/3f8cd72aedd5b7895ce0287a9c5dd37a.png" xlink:type="simple" xlink:show="embed" xlink:actuate="onLoad"/></draw:frame> <text:span text:style-name="Strong_20_Emphasis">Renommez</text:span> votre capture de fenêtre (Ex. onglet chrome).</text:p>
      <text:p text:style-name="Text_20_body"><draw:frame draw:style-name="media" draw:name="22" text:anchor-type="as-char" draw:z-index="22" svg:width="0.50270833333333cm" svg:height="0.47625cm"><draw:image xlink:href="Pictures/7c03fa7442990c96bb275dbb23672026.png" xlink:type="simple" xlink:show="embed" xlink:actuate="onLoad"/></draw:frame> Validez en cliquant sur le <text:span text:style-name="Strong_20_Emphasis">bouton OK</text:span>.</text:p>
      <text:p text:style-name="Text_20_body">La fenêtre de votre capture s’affiche.</text:p>
      <text:p text:style-name="Text_20_body"><draw:frame draw:style-name="mediacenter" draw:name="23" text:anchor-type="paragraph" draw:z-index="23" svg:width="15.345833333333cm" svg:height="13.0175cm"><draw:image xlink:href="Pictures/634ba82ec2a2bb0db1666dfb31fbd037.png" xlink:type="simple" xlink:show="embed" xlink:actuate="onLoad"/></draw:frame></text:p>
      <text:p text:style-name="Text_20_body"><draw:frame draw:style-name="media" draw:name="24" text:anchor-type="as-char" draw:z-index="24" svg:width="0.50270833333333cm" svg:height="0.47625cm"><draw:image xlink:href="Pictures/aa08ec3a2539be3e6e58b6bd18078df6.png" xlink:type="simple" xlink:show="embed" xlink:actuate="onLoad"/></draw:frame> Dans la zone <text:span text:style-name="Strong_20_Emphasis">Fenêtre</text:span>, sélectionnez la source que vous souhaitez enregistrer.</text:p>
      <text:p text:style-name="Text_20_body"><draw:frame draw:style-name="media" draw:name="25" text:anchor-type="as-char" draw:z-index="25" svg:width="0.50270833333333cm" svg:height="0.47625cm"><draw:image xlink:href="Pictures/3f8cd72aedd5b7895ce0287a9c5dd37a.png" xlink:type="simple" xlink:show="embed" xlink:actuate="onLoad"/></draw:frame> <text:span text:style-name="Strong_20_Emphasis">Validez</text:span> en cliquant sur le <text:span text:style-name="Strong_20_Emphasis">bouton OK</text:span>.</text:p>
      <text:p text:style-name="Text_20_body"><text:span text:style-name="Strong_20_Emphasis">Le choix proposé dépend des fenêtres ouvertes dans la barre des tâches</text:span>. Si vous ne voyez pas la fenêtre de votre
choix dans la liste, annulez.</text:p>
      <text:p text:style-name="Text_20_body">Votre source <text:span text:style-name="Strong_20_Emphasis">Capture de fenêtre</text:span> est tout de même ajoutée dans la liste de vos sources.</text:p>
      <text:p text:style-name="Text_20_body"><draw:frame draw:style-name="mediacenter" draw:name="26" text:anchor-type="paragraph" draw:z-index="26" svg:width="6.6410416666667cm" svg:height="4.3920833333333cm"><draw:image xlink:href="Pictures/5659fe7349ebccb7850ec8788cb4ea5b.png" xlink:type="simple" xlink:show="embed" xlink:actuate="onLoad"/></draw:frame></text:p>
      <text:p text:style-name="Text_20_body"><draw:frame draw:style-name="media" draw:name="27" text:anchor-type="as-char" draw:z-index="27" svg:width="0.50270833333333cm" svg:height="0.47625cm"><draw:image xlink:href="Pictures/aa08ec3a2539be3e6e58b6bd18078df6.png" xlink:type="simple" xlink:show="embed" xlink:actuate="onLoad"/></draw:frame> Double cliquez sur la source <text:span text:style-name="Strong_20_Emphasis">Capture de fenêtre</text:span> pour sélectionner la fenêtre de votre choix puis <text:span text:style-name="Strong_20_Emphasis">Validez</text:span> ce choix.</text:p>
      <text:p text:style-name="Text_20_body"><draw:frame draw:style-name="media" draw:name="28" text:anchor-type="as-char" draw:z-index="28" svg:width="0.50270833333333cm" svg:height="0.47625cm"><draw:image xlink:href="Pictures/3f8cd72aedd5b7895ce0287a9c5dd37a.png" xlink:type="simple" xlink:show="embed" xlink:actuate="onLoad"/></draw:frame> Déplacez la source <text:span text:style-name="Strong_20_Emphasis">Capture de fenêtre</text:span> vers le bas afin de rendre visible votre webcam.</text:p>
      <text:p text:style-name="Text_20_body">Dans la fenêtre d’aperçu, la taille et la position de toutes les sources sont modifiables.</text:p>
      <text:p text:style-name="Text_20_body"><draw:frame draw:style-name="mediacenter" draw:name="29" text:anchor-type="paragraph" draw:z-index="29" svg:width="17.277291666667cm" style:rel-width="100%" svg:height="8.1227083333333cm" style:rel-height="scale"><draw:image xlink:href="Pictures/577d0fb70ccf2f70a2a23f9f2834f50e.png" xlink:type="simple" xlink:show="embed" xlink:actuate="onLoad"/></draw:frame></text:p>
      <text:p text:style-name="Text_20_body">Pour repositionner une source et l’adapter à la <text:span text:style-name="Strong_20_Emphasis">Zone d’aperçu</text:span> <draw:frame draw:style-name="media" draw:name="  Legend" text:anchor-type="as-char" draw:z-index="0" svg:width="0.50270833333333cm"><draw:text-box><text:p text:style-name="legendcenter"><draw:frame draw:style-name="media" draw:name=" " text:anchor-type="as-char" draw:z-index="30" svg:width="0.50270833333333cm" svg:height="0.47625cm"><draw:image xlink:href="Pictures/271ffc5eeae9a6e6a1c29754278f8b9d.png" xlink:type="simple" xlink:show="embed" xlink:actuate="onLoad"/></draw:frame> </text:p></draw:text-box></draw:frame></text:p>
      <text:p text:style-name="Text_20_body"><draw:frame draw:style-name="media" draw:name="31" text:anchor-type="as-char" draw:z-index="31" svg:width="0.50270833333333cm" svg:height="0.47625cm"><draw:image xlink:href="Pictures/dd171906bcd6fd03bf5edd45fc019dac.png" xlink:type="simple" xlink:show="embed" xlink:actuate="onLoad"/></draw:frame> Réalisez un clic droit sur la fenêtre sélectionnée (encadrée en rouge). Dans le menu contextuel, sélectionnez <text:span text:style-name="Strong_20_Emphasis">Redimensionner la sortie à la taille de la source</text:span>.</text:p>
      <text:p text:style-name="Text_20_body"><draw:frame draw:style-name="mediacenter" draw:name="32" text:anchor-type="paragraph" draw:z-index="32" svg:width="7.77875cm" svg:height="2.7516666666667cm"><draw:image xlink:href="Pictures/9156b14d27057c6f87556dd05356b3e7.png" xlink:type="simple" xlink:show="embed" xlink:actuate="onLoad"/></draw:frame></text:p>
      <text:p text:style-name="Text_20_body">Puis confirmez votre choix en cliquant sur le <text:span text:style-name="Strong_20_Emphasis">bouton Oui</text:span>.</text:p>
      <text:p text:style-name="Text_20_body"><draw:frame draw:style-name="mediacenter" draw:name="33" text:anchor-type="paragraph" draw:z-index="33" svg:width="13.335cm" svg:height="4.1804166666667cm"><draw:image xlink:href="Pictures/102fabea23a23a7f4e5cf94d529a6de3.png" xlink:type="simple" xlink:show="embed" xlink:actuate="onLoad"/></draw:frame></text:p>
      <text:p text:style-name="Text_20_body">La fenêtre se positionne automatiquement dans la <text:span text:style-name="Strong_20_Emphasis">Zone d’aperçu</text:span>.</text:p>
      <text:p text:style-name="Text_20_body">Vous pouvez maintenant <text:span text:style-name="Strong_20_Emphasis">repositionner votre webcam</text:span>.</text:p>
      <text:p text:style-name="Text_20_body"><draw:frame draw:style-name="mediacenter" draw:name="34" text:anchor-type="paragraph" draw:z-index="34" svg:width="6.905625cm" svg:height="6.6939583333333cm"><draw:image xlink:href="Pictures/d511ceafc340eb250db3a17cbd4bb1bc.png" xlink:type="simple" xlink:show="embed" xlink:actuate="onLoad"/></draw:frame></text:p>
      <text:p text:style-name="Text_20_body"><draw:frame draw:style-name="media" draw:name="35" text:anchor-type="as-char" draw:z-index="35" svg:width="0.50270833333333cm" svg:height="0.47625cm"><draw:image xlink:href="Pictures/aa08ec3a2539be3e6e58b6bd18078df6.png" xlink:type="simple" xlink:show="embed" xlink:actuate="onLoad"/></draw:frame> <text:span text:style-name="Strong_20_Emphasis">Sélectionner</text:span> la source <text:span text:style-name="Strong_20_Emphasis">ma webcam</text:span> qui doit être en haut de la liste pour être visible</text:p>
      <text:p text:style-name="Text_20_body"><draw:frame draw:style-name="media" draw:name="36" text:anchor-type="as-char" draw:z-index="36" svg:width="0.50270833333333cm" svg:height="0.47625cm"><draw:image xlink:href="Pictures/3f8cd72aedd5b7895ce0287a9c5dd37a.png" xlink:type="simple" xlink:show="embed" xlink:actuate="onLoad"/></draw:frame> <text:span text:style-name="Strong_20_Emphasis">Cliquez déplacez</text:span> la fenêtre à l’endroit souhaité</text:p>
      <text:p text:style-name="Text_20_body"><draw:frame draw:style-name="media" draw:name="37" text:anchor-type="as-char" draw:z-index="37" svg:width="0.50270833333333cm" svg:height="0.47625cm"><draw:image xlink:href="Pictures/7c03fa7442990c96bb275dbb23672026.png" xlink:type="simple" xlink:show="embed" xlink:actuate="onLoad"/></draw:frame> <text:span text:style-name="Strong_20_Emphasis">Masquez</text:span> la fenêtre.</text:p>
      <text:p text:style-name="Text_20_body"><text:span text:style-name="Strong_20_Emphasis">Exemple</text:span> de scène avec deux sources : une source <text:span text:style-name="Strong_20_Emphasis">webcam</text:span> et une source périphérique de <text:span text:style-name="Strong_20_Emphasis">capture de fenêtre</text:span>.</text:p>
      <text:p text:style-name="Text_20_body"><draw:frame draw:style-name="mediacenter" draw:name="38" text:anchor-type="paragraph" draw:z-index="38" svg:width="11.90625cm" svg:height="6.4558333333333cm"><draw:image xlink:href="Pictures/9cb3df25086636f0beb2593918cc1d9f.png" xlink:type="simple" xlink:show="embed" xlink:actuate="onLoad"/></draw:frame></text:p>
      <text:p text:style-name="Text_20_body">Lors de votre capture, vous pouvez basculer l’enregistrement de la fenêtre en <text:span text:style-name="Strong_20_Emphasis">plein écran</text:span> avec <text:span text:style-name="Strong_20_Emphasis">la touche F11</text:span> de votre clavier pour éviter d’enregistrer le menu du haut.</text:p>
      <text:p text:style-name="Text_20_body">Par défaut, OBS Studio ajoute automatiquement le son de sortie du PC (<text:span text:style-name="Strong_20_Emphasis">Audio de Bureau</text:span>) et le son du micro détecté (<text:span text:style-name="Strong_20_Emphasis">Mic/Aux</text:span>).  Vous pouvez procéder à quelques réglages en déplaçant les 2 curseurs.</text:p>
      <text:p text:style-name="Text_20_body"><draw:frame draw:style-name="mediacenter" draw:name="39" text:anchor-type="paragraph" draw:z-index="39" svg:width="13.335cm" svg:height="4.445cm"><draw:image xlink:href="Pictures/a854c499d500d96154f0da24d1bf28f3.png" xlink:type="simple" xlink:show="embed" xlink:actuate="onLoad"/></draw:frame></text:p>
      <text:p text:style-name="Text_20_body"><draw:frame draw:style-name="media" draw:name="40" text:anchor-type="as-char" draw:z-index="40" svg:width="0.50270833333333cm" svg:height="0.47625cm"><draw:image xlink:href="Pictures/aa08ec3a2539be3e6e58b6bd18078df6.png" xlink:type="simple" xlink:show="embed" xlink:actuate="onLoad"/></draw:frame> Le bandeau <text:span text:style-name="Strong_20_Emphasis">Audio de Bureau</text:span> indique le niveau du son de sortie du PC</text:p>
      <text:p text:style-name="Text_20_body"><draw:frame draw:style-name="media" draw:name="41" text:anchor-type="as-char" draw:z-index="41" svg:width="0.50270833333333cm" svg:height="0.47625cm"><draw:image xlink:href="Pictures/3f8cd72aedd5b7895ce0287a9c5dd37a.png" xlink:type="simple" xlink:show="embed" xlink:actuate="onLoad"/></draw:frame> Vous pouvez bouger le <text:span text:style-name="Strong_20_Emphasis">Curseur de réglage</text:span>. Conseil :  évitez d’aller dans le rouge</text:p>
      <text:p text:style-name="Text_20_body"><draw:frame draw:style-name="media" draw:name="42" text:anchor-type="as-char" draw:z-index="42" svg:width="0.50270833333333cm" svg:height="0.47625cm"><draw:image xlink:href="Pictures/7c03fa7442990c96bb275dbb23672026.png" xlink:type="simple" xlink:show="embed" xlink:actuate="onLoad"/></draw:frame> Le bandeau <text:span text:style-name="Strong_20_Emphasis"> Mic/Aux</text:span> indique le niveau du son du micro (micro de la webcam ou du portable).</text:p>
      <text:p text:style-name="Text_20_body"><draw:frame draw:style-name="media" draw:name="43" text:anchor-type="as-char" draw:z-index="43" svg:width="0.50270833333333cm" svg:height="0.47625cm"><draw:image xlink:href="Pictures/2fc1302e128d892d581a67a8cdc5a77f.png" xlink:type="simple" xlink:show="embed" xlink:actuate="onLoad"/></draw:frame> Vous pouvez bouger le <text:span text:style-name="Strong_20_Emphasis">Curseur de réglage</text:span>.</text:p>
      <text:p text:style-name="Text_20_body">S’il vous manque une source audio, video, écran, image, etc, vous pouvez l’ajouter.</text:p>
      <text:p text:style-name="Text_20_body"><draw:frame draw:style-name="mediacenter" draw:name="44" text:anchor-type="paragraph" draw:z-index="44" svg:width="5.794375cm" svg:height="4.206875cm"><draw:image xlink:href="Pictures/848e7d6e582bb9f4ab438f54d224d0de.png" xlink:type="simple" xlink:show="embed" xlink:actuate="onLoad"/></draw:frame></text:p>
      <text:p text:style-name="Text_20_body"><draw:frame draw:style-name="media" draw:name="45" text:anchor-type="as-char" draw:z-index="45" svg:width="0.50270833333333cm" svg:height="0.47625cm"><draw:image xlink:href="Pictures/aa08ec3a2539be3e6e58b6bd18078df6.png" xlink:type="simple" xlink:show="embed" xlink:actuate="onLoad"/></draw:frame> Cliquez sur le <text:span text:style-name="Strong_20_Emphasis">bouton +</text:span> pour ajouter la source désirée, puis procédez comme pour les précédentes.</text:p>
      <text:p text:style-name="Text_20_body">Avant de démarrer votre enregistrement, vous devez régler les <text:a xlink:type="simple" xlink:href="#__RefHeading___les_parametres_5" text:style-name="Local_20_link" text:visited-style-name="Visited_20_Local_20_Link">paramètres</text:a></text:p>
      <text:h text:style-name="Heading_20_2" text:outline-level="2"><text:bookmark-start text:name="__RefHeading___les_parametres_5"/><text:bookmark-start text:name="les_parametres"/>Les paramètres<text:bookmark-end text:name="__RefHeading___les_parametres_5"/><text:bookmark-end text:name="les_parametres"/></text:h>
      <text:p text:style-name="Text_20_body">Avant de démarrer votre enregistrement, vous devez régler quelques Paramètres <draw:frame draw:style-name="media" draw:name="  Legend" text:anchor-type="as-char" draw:z-index="0" svg:width="0.50270833333333cm"><draw:text-box><text:p text:style-name="legendcenter"><draw:frame draw:style-name="media" draw:name=" " text:anchor-type="as-char" draw:z-index="46" svg:width="0.50270833333333cm" svg:height="0.47625cm"><draw:image xlink:href="Pictures/aa08ec3a2539be3e6e58b6bd18078df6.png" xlink:type="simple" xlink:show="embed" xlink:actuate="onLoad"/></draw:frame> </text:p></draw:text-box></draw:frame></text:p>
      <text:p text:style-name="Text_20_body"><draw:frame draw:style-name="mediacenter" draw:name="47" text:anchor-type="paragraph" draw:z-index="47" svg:width="5.6885416666667cm" svg:height="4.2333333333333cm"><draw:image xlink:href="Pictures/c0e2ada911888128b25a8387f9cc814e.png" xlink:type="simple" xlink:show="embed" xlink:actuate="onLoad"/></draw:frame></text:p>
      <text:p text:style-name="Text_20_body"><draw:frame draw:style-name="mediacenter" draw:name="48" text:anchor-type="paragraph" draw:z-index="48" svg:width="16.853958333333cm" svg:height="10.768541666667cm"><draw:image xlink:href="Pictures/1956c68ee3d3b3b847622a347169063d.png" xlink:type="simple" xlink:show="embed" xlink:actuate="onLoad"/></draw:frame></text:p>
      <text:p text:style-name="Text_20_body"><draw:frame draw:style-name="media" draw:name="49" text:anchor-type="as-char" draw:z-index="49" svg:width="0.50270833333333cm" svg:height="0.47625cm"><draw:image xlink:href="Pictures/5d4a95e2708dd02f8c003c687c633c26.png" xlink:type="simple" xlink:show="embed" xlink:actuate="onLoad"/></draw:frame> Sélectionnez <text:span text:style-name="Strong_20_Emphasis">Sortie</text:span>.</text:p>
      <text:p text:style-name="Text_20_body"><draw:frame draw:style-name="media" draw:name="50" text:anchor-type="as-char" draw:z-index="50" svg:width="0.50270833333333cm" svg:height="0.47625cm"><draw:image xlink:href="Pictures/c86d0a3e9bd82abb376e8856bfa18ed7.png" xlink:type="simple" xlink:show="embed" xlink:actuate="onLoad"/></draw:frame> Laissez le <text:span text:style-name="Strong_20_Emphasis">Chemin d’accès de l’enregistrement</text:span> par défaut ou sélectionnez en un autre en cliquant sur le bouton <text:span text:style-name="Strong_20_Emphasis">Parcourir</text:span>.</text:p>
      <text:p text:style-name="Text_20_body"><draw:frame draw:style-name="media" draw:name="51" text:anchor-type="as-char" draw:z-index="51" svg:width="0.50270833333333cm" svg:height="0.47625cm"><draw:image xlink:href="Pictures/17724473fed0a19365dbca3ffd3ebebb.png" xlink:type="simple" xlink:show="embed" xlink:actuate="onLoad"/></draw:frame> Par défaut, OBS Studio enregistre au format <text:span text:style-name="Strong_20_Emphasis">mkv</text:span>, qui permet de récupérer un enregistrement non finalisé (en cas de panne ou d’erreur) mais qui nécessite une conversion à la fin (menu <text:span text:style-name="Strong_20_Emphasis">Fichier/Convertir un enregistrement</text:span>). Sélectionnez <text:span text:style-name="Strong_20_Emphasis">mp4</text:span> si vous voulez vous dispenser de cette étape supplémentaire</text:p>
      <text:p text:style-name="Text_20_body"><draw:frame draw:style-name="media" draw:name="52" text:anchor-type="as-char" draw:z-index="52" svg:width="0.50270833333333cm" svg:height="0.50270833333333cm"><draw:image xlink:href="Pictures/81606dc8c330c9cc67b404f3c0c1336a.png" xlink:type="simple" xlink:show="embed" xlink:actuate="onLoad"/></draw:frame> Passez la <text:span text:style-name="Strong_20_Emphasis">Qualité d’enregistrement</text:span> sur <text:span text:style-name="Strong_20_Emphasis">Haute qualité, taille de fichier moyenne</text:span></text:p>
      <text:p text:style-name="Text_20_body"><draw:frame draw:style-name="media" draw:name="53" text:anchor-type="as-char" draw:z-index="53" svg:width="0.50270833333333cm" svg:height="0.47625cm"><draw:image xlink:href="Pictures/ee95bcd352f2d3cc6968c080b5553910.png" xlink:type="simple" xlink:show="embed" xlink:actuate="onLoad"/></draw:frame> <text:span text:style-name="Strong_20_Emphasis">Validez</text:span> en cliquant sur le bouton <text:span text:style-name="Strong_20_Emphasis">OK</text:span>.</text:p>
      <text:p text:style-name="Text_20_body">Les paramètres définis, démarrez l’enregistrement</text:p>
      <text:p text:style-name="Text_20_body"><draw:frame draw:style-name="mediacenter" draw:name="54" text:anchor-type="paragraph" draw:z-index="54" svg:width="5.6885416666667cm" svg:height="4.2333333333333cm"><draw:image xlink:href="Pictures/d66fd4928c866f5c9b83280743b00e34.png" xlink:type="simple" xlink:show="embed" xlink:actuate="onLoad"/></draw:frame></text:p>
      <text:p text:style-name="Text_20_body">Le menu change et propose le bouton Pause <draw:frame draw:style-name="media" draw:name="55" text:anchor-type="as-char" draw:z-index="55" svg:width="5.635625cm" svg:height="0.873125cm"><draw:image xlink:href="Pictures/f754748de27176388c85b1641ef7773d.png" xlink:type="simple" xlink:show="embed" xlink:actuate="onLoad"/></draw:frame></text:p>
      <text:p text:style-name="Text_20_body">Si vos paramètres d’enregistrement sont issus de ceux du <text:span text:style-name="Strong_20_Emphasis">streaming</text:span>, <text:span text:style-name="Strong_20_Emphasis">vous ne pourrez pas faire de pause</text:span> dans l’enregistrement.</text:p>
      <text:p text:style-name="Text_20_body">La barre d’infos en bas à droite informe du <text:span text:style-name="Strong_20_Emphasis">temps d’enregistrement</text:span>.</text:p>
      <text:p text:style-name="Text_20_body"><draw:frame draw:style-name="mediacenter" draw:name="56" text:anchor-type="paragraph" draw:z-index="56" svg:width="8.7047916666667cm" svg:height="0.76729166666667cm"><draw:image xlink:href="Pictures/cdf08f8e39ab430fc760fc30e9a384e5.png" xlink:type="simple" xlink:show="embed" xlink:actuate="onLoad"/></draw:frame></text:p>
      <text:p text:style-name="Text_20_body">Retournez à la fenêtre de l’activité que vous enregistrez. </text:p>
      <text:p text:style-name="Text_20_body">A la fin, retournez dans <text:span text:style-name="Strong_20_Emphasis">OBS Studio</text:span> puis arrêtez l’enregistrement.</text:p>
      <text:p text:style-name="Text_20_body">Votre enregistrement est accessible à partir du menu <text:span text:style-name="Strong_20_Emphasis">Fichier/Afficher les enregistrements</text:span> ou dans le répertoire de destination défini dans les paramètres.</text:p>
      <text:p text:style-name="Text_20_body"><draw:frame draw:style-name="mediacenter" draw:name="57" text:anchor-type="paragraph" draw:z-index="57" svg:width="5.5297916666667cm" svg:height="5.3710416666667cm"><draw:image xlink:href="Pictures/8a72b5bc8bca1241cd20fb1ff7167b7b.png" xlink:type="simple" xlink:show="embed" xlink:actuate="onLoad"/></draw:frame></text:p>
      <text:h text:style-name="Heading_20_2" text:outline-level="2"><text:bookmark-start text:name="__RefHeading___capture_d_ecran_6"/><text:bookmark-start text:name="capture_d_ecran"/>Capture d'écran<text:bookmark-end text:name="__RefHeading___capture_d_ecran_6"/><text:bookmark-end text:name="capture_d_ecra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3::03:46</meta:creation-date>
    <dc:creator>Generated</dc:creator>
    <dc:date>2026-09-17T03::03:46</dc:date>
    <dc:language>en-US</dc:language>
    <meta:editing-cycles>1</meta:editing-cycles>
    <meta:editing-duration>PT0S</meta:editing-duration>
    <dc:title>production_audio_video:obs</dc:title>
  </office:meta>
</office:document-meta>
</file>