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a6992c3a44144f3a7256aa829ce8dda.png"/>
  <manifest:file-entry manifest:media-type="image/png" manifest:full-path="Pictures/66bb5172d962aa32605b848a67b43421.png"/>
  <manifest:file-entry manifest:media-type="image/png" manifest:full-path="Pictures/ca745756fb3df6e67cac94b9ef4b7e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ion_audio_video:mediainfo"/><text:bookmark-start text:name="__RefHeading___verifier_ses_fichiers_avec_mediainfo_1"/><text:bookmark-start text:name="verifier_ses_fichiers_avec_mediainfo"/>VÉRIFIER SES FICHIERS AVEC MEDIAINFO<text:bookmark-end text:name="__RefHeading___verifier_ses_fichiers_avec_mediainfo_1"/><text:bookmark-end text:name="verifier_ses_fichiers_avec_mediainfo"/></text:h>
      <text:p text:style-name="Text_20_body">MediaInfo fournit les informations techniques de vos fichiers vidéo et audio (format, codec, conteneur, taille, poids, etc.). </text:p>
      <text:p text:style-name="Text_20_body">Lien de téléchargement : <text:a xlink:type="simple" xlink:href="https://mediaarea.net/fr/MediaInfo" text:style-name="Internet_20_link" text:visited-style-name="Visited_20_Internet_20_Link">https://mediaarea.net/fr/MediaInfo</text:a></text:p>
      <text:p text:style-name="Text_20_body">Pour connaitre les infos d’un fichier audio ou vidéo : Par un <text:span text:style-name="Strong_20_Emphasis">clic droit sur le fichier</text:span> pour ouvrir le menu contextuel,
choisissez <text:span text:style-name="Strong_20_Emphasis">MediaInfo</text:span></text:p>
      <text:p text:style-name="Text_20_body"><draw:frame draw:style-name="mediacenter" draw:name="0" text:anchor-type="paragraph" draw:z-index="0" svg:width="7.2760416666667cm" svg:height="4.3920833333333cm"><draw:image xlink:href="Pictures/ba6992c3a44144f3a7256aa829ce8dda.png" xlink:type="simple" xlink:show="embed" xlink:actuate="onLoad"/></draw:frame></text:p>
      <text:p text:style-name="Text_20_body">La fenêtre <text:span text:style-name="Strong_20_Emphasis">Général</text:span> affiche toutes les <text:span text:style-name="Strong_20_Emphasis">informations techniques</text:span> (taille, durée, débit global).</text:p>
      <text:p text:style-name="Text_20_body"><draw:frame draw:style-name="mediacenter" draw:name="1" text:anchor-type="paragraph" draw:z-index="1" svg:width="11.58875cm" svg:height="4.7625cm"><draw:image xlink:href="Pictures/66bb5172d962aa32605b848a67b43421.png" xlink:type="simple" xlink:show="embed" xlink:actuate="onLoad"/></draw:frame></text:p>
      <text:p text:style-name="Text_20_body">Pour pouvoir déposer sur e-campus, la taille ne doit pas dépasser <text:span text:style-name="Strong_20_Emphasis">95 Mio</text:span>.
<text:span text:style-name="Emphasis"><text:a xlink:type="simple" xlink:href="https://fr.wikipedia.org/wiki/Octet#Multiples_normalis.C3.A9s" text:style-name="Internet_20_link" text:visited-style-name="Visited_20_Internet_20_Link">(Mo-&gt; Méga octet / Mio -&gt; Mébi octet)</text:a></text:span></text:p>
      <text:p text:style-name="Text_20_body">Si le débit global moyen affiche plus de <text:span text:style-name="Strong_20_Emphasis">1500 kb/s</text:span>, la vidéo nécessite une conversion.</text:p>
      <text:p text:style-name="Text_20_body"><draw:frame draw:style-name="media" draw:name="2" text:anchor-type="as-char" draw:z-index="2" svg:width="13.149791666667cm" svg:height="14.76375cm"><draw:image xlink:href="Pictures/ca745756fb3df6e67cac94b9ef4b7eb7.png" xlink:type="simple" xlink:show="embed" xlink:actuate="onLoad"/></draw:frame></text:p>
      <text:p text:style-name="Text_20_body">Dans <text:span text:style-name="Strong_20_Emphasis">Vidéo</text:span>, <text:span text:style-name="Strong_20_Emphasis">Format</text:span> et <text:span text:style-name="Strong_20_Emphasis">Format/Info</text:span> indiquent le codec utilisé.</text:p>
      <text:p text:style-name="Text_20_body"><text:span text:style-name="Strong_20_Emphasis">Largeur</text:span> et <text:span text:style-name="Strong_20_Emphasis">Hauteur</text:span> renseigne la taille de la vidéo (pixels). Ici, la taille correspond à une vidéo full HD.</text:p>
      <text:p text:style-name="Text_20_body"><text:span text:style-name="Strong_20_Emphasis">Solutions</text:span></text:p>
      <text:p text:style-name="Text_20_body">Vous pouvez <text:span text:style-name="Strong_20_Emphasis">réduire le poids d’une vidéo</text:span> en <text:span text:style-name="Strong_20_Emphasis">diminuant</text:span> le <text:span text:style-name="Strong_20_Emphasis">débit</text:span>, le <text:span text:style-name="Strong_20_Emphasis">nombre d’images par secondes</text:span> et la <text:span text:style-name="Strong_20_Emphasis">taille</text:span>.</text:p>
      <text:list text:style-name="List_20_1" text:continue-numbering="false">
        <text:list-item>
          <text:p text:style-name="List_20_1_Content_First"> Diminuez <text:span text:style-name="Strong_20_Emphasis">le débit</text:span> (environ 1072 Kbits/s pour la vidéo, 128 Kbits/s pour l’audio). </text:p>
        </text:list-item>
        <text:list-item>
          <text:p text:style-name="List_20_1_Content"> Si <text:span text:style-name="Strong_20_Emphasis">le nombre d’image</text:span> par seconde est de 60 ou 50, baissez le nombre à 25, si l’encodeur vous le propose.</text:p>
        </text:list-item>
        <text:list-item>
          <text:p text:style-name="List_20_1_Content_Last"> Diminuez <text:span text:style-name="Strong_20_Emphasis">les dimensions</text:span> (pixels). Pour une vidéo de 1080 pixels de hauteur, baissez la taille à 720 ou 480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13:25</meta:creation-date>
    <dc:creator>Generated</dc:creator>
    <dc:date>2026-09-16T18::13:25</dc:date>
    <dc:language>en-US</dc:language>
    <meta:editing-cycles>1</meta:editing-cycles>
    <meta:editing-duration>PT0S</meta:editing-duration>
    <dc:title>production_audio_video:mediainfo</dc:title>
  </office:meta>
</office:document-meta>
</file>