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4a8d761d4d4cfebb1caf8bf197fbf1.png"/>
  <manifest:file-entry manifest:media-type="image/png" manifest:full-path="Pictures/d29fe0d119ef98e69dcc74dbc0c98982.png"/>
  <manifest:file-entry manifest:media-type="image/png" manifest:full-path="Pictures/af22c859acd1643f1676f18b74d40560.png"/>
  <manifest:file-entry manifest:media-type="image/png" manifest:full-path="Pictures/a1bf798eb9dd9826c823a8c437913de2.png"/>
  <manifest:file-entry manifest:media-type="image/png" manifest:full-path="Pictures/528eff699f11c7c6781a4d502cd33761.png"/>
  <manifest:file-entry manifest:media-type="image/png" manifest:full-path="Pictures/71163246c8bdac3183f5a1fe484e4d84.png"/>
  <manifest:file-entry manifest:media-type="image/png" manifest:full-path="Pictures/dd44b385872371ff97bf26e7eabab8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ipodme"/><text:bookmark-start text:name="__RefHeading___ipodme_1"/><text:bookmark-start text:name="ipodme"/>IPodMe<text:bookmark-end text:name="__RefHeading___ipodme_1"/><text:bookmark-end text:name="ipodme"/></text:h>
      <text:p text:style-name="Text_20_body">Un convertisseur à télécharger, ne nécessite pas d’installation. C’est un simple fichier exécutable (.exe). Il a été conçu à l’origine pour lire les vidéos sur les Ipod.</text:p>
      <text:p text:style-name="Text_20_body">Lien d’ouverture : <text:a xlink:type="simple" xlink:href="https://nodadev.wordpress.com/pc-projects/ipodme/" text:style-name="Internet_20_link" text:visited-style-name="Visited_20_Internet_20_Link">https://nodadev.wordpress.com/pc-projects/ipodme/</text:a></text:p>
      <text:p text:style-name="Text_20_body"><draw:frame draw:style-name="mediacenter" draw:name="0" text:anchor-type="paragraph" draw:z-index="0" svg:width="10.556875cm" svg:height="9.7102083333333cm"><draw:image xlink:href="Pictures/964a8d761d4d4cfebb1caf8bf197fbf1.png" xlink:type="simple" xlink:show="embed" xlink:actuate="onLoad"/></draw:frame></text:p>
      <text:p text:style-name="Text_20_body"><draw:frame draw:style-name="media" draw:name="1" text:anchor-type="as-char" draw:z-index="1" svg:width="0.50270833333333cm" svg:height="0.47625cm"><draw:image xlink:href="Pictures/d29fe0d119ef98e69dcc74dbc0c98982.png" xlink:type="simple" xlink:show="embed" xlink:actuate="onLoad"/></draw:frame> Ajoutez le ou les fichiers à convertir en cliquant sur le <text:span text:style-name="Strong_20_Emphasis">bouton Add files</text:span>.</text:p>
      <text:p text:style-name="Text_20_body"><draw:frame draw:style-name="media" draw:name="2" text:anchor-type="as-char" draw:z-index="2" svg:width="0.50270833333333cm" svg:height="0.47625cm"><draw:image xlink:href="Pictures/af22c859acd1643f1676f18b74d40560.png" xlink:type="simple" xlink:show="embed" xlink:actuate="onLoad"/></draw:frame> Laissez le <text:span text:style-name="Strong_20_Emphasis">Profil</text:span> par défaut <text:span text:style-name="Strong_20_Emphasis">Fast, size</text:span> sélectionné.</text:p>
      <text:p text:style-name="Text_20_body"><draw:frame draw:style-name="media" draw:name="3" text:anchor-type="as-char" draw:z-index="3" svg:width="0.50270833333333cm" svg:height="0.47625cm"><draw:image xlink:href="Pictures/a1bf798eb9dd9826c823a8c437913de2.png" xlink:type="simple" xlink:show="embed" xlink:actuate="onLoad"/></draw:frame> Laissez la taille par défaut sélectionnée sur <text:span text:style-name="Strong_20_Emphasis">480×320</text:span> pour obtenir un bon compromis <text:span text:style-name="Strong_20_Emphasis">poids /qualité</text:span>.</text:p>
      <text:p text:style-name="Text_20_body"><draw:frame draw:style-name="media" draw:name="4" text:anchor-type="as-char" draw:z-index="4" svg:width="0.50270833333333cm" svg:height="0.47625cm"><draw:image xlink:href="Pictures/528eff699f11c7c6781a4d502cd33761.png" xlink:type="simple" xlink:show="embed" xlink:actuate="onLoad"/></draw:frame> Visualisez la liste des fichiers à convertir.</text:p>
      <text:p text:style-name="Text_20_body"><draw:frame draw:style-name="media" draw:name="5" text:anchor-type="as-char" draw:z-index="5" svg:width="0.50270833333333cm" svg:height="0.47625cm"><draw:image xlink:href="Pictures/71163246c8bdac3183f5a1fe484e4d84.png" xlink:type="simple" xlink:show="embed" xlink:actuate="onLoad"/></draw:frame> Cliquez sur le <text:span text:style-name="Strong_20_Emphasis">bouton Convert</text:span> pour exécuter votre choix.</text:p>
      <text:p text:style-name="Text_20_body"><draw:frame draw:style-name="mediacenter" draw:name="6" text:anchor-type="paragraph" draw:z-index="6" svg:width="9.921875cm" svg:height="10.609791666667cm"><draw:image xlink:href="Pictures/dd44b385872371ff97bf26e7eabab8aa.png" xlink:type="simple" xlink:show="embed" xlink:actuate="onLoad"/></draw:frame></text:p>
      <text:p text:style-name="Text_20_body"><draw:frame draw:style-name="media" draw:name="7" text:anchor-type="as-char" draw:z-index="7" svg:width="0.50270833333333cm" svg:height="0.47625cm"><draw:image xlink:href="Pictures/d29fe0d119ef98e69dcc74dbc0c98982.png" xlink:type="simple" xlink:show="embed" xlink:actuate="onLoad"/></draw:frame> La barre de progression affiche le fichier en court de traitement ainsi que le pourcentage d’avancement.</text:p>
      <text:p text:style-name="Text_20_body"><draw:frame draw:style-name="media" draw:name="8" text:anchor-type="as-char" draw:z-index="8" svg:width="0.50270833333333cm" svg:height="0.47625cm"><draw:image xlink:href="Pictures/af22c859acd1643f1676f18b74d40560.png" xlink:type="simple" xlink:show="embed" xlink:actuate="onLoad"/></draw:frame> Les fichiers traités sortent progressivement de la liste.</text:p>
      <text:p text:style-name="Text_20_body">A la fin, la barre de progression affiche la version de iPodMe.</text:p>
      <text:p text:style-name="Text_20_body">iPodMe permet de paramétrer les profils d’encodage et les tailles de sortie des vidéos et donc de jouer sur la qualité. Plus la taille sera petite et le profil sur size, plus le poids de la vidéo sera faible.</text:p>
      <text:p text:style-name="Text_20_body"><text:span text:style-name="Strong_20_Emphasis">Conseil :</text:span> si vous connaissez la taille d’origine de votre vidéo, vous pouvez adapter une taille juste en dessou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3::20:42</meta:creation-date>
    <dc:creator>Generated</dc:creator>
    <dc:date>2026-09-14T23::20:42</dc:date>
    <dc:language>en-US</dc:language>
    <meta:editing-cycles>1</meta:editing-cycles>
    <meta:editing-duration>PT0S</meta:editing-duration>
    <dc:title>production_audio_video:ipodme</dc:title>
  </office:meta>
</office:document-meta>
</file>