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ffb72765019f13833e1147e4da2c20d.png"/>
  <manifest:file-entry manifest:media-type="image/png" manifest:full-path="Pictures/4b45dcf12017d4fda4327b73c5b8feae.png"/>
  <manifest:file-entry manifest:media-type="image/png" manifest:full-path="Pictures/3f458ace026a56ab6656343469d0c3af.png"/>
  <manifest:file-entry manifest:media-type="image/png" manifest:full-path="Pictures/4e4d7f923f9a02c168d505403bf0bee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ion_audio_video:ici"/><text:bookmark-start text:name="__RefHeading___inserer_un_diaporama_commente_sur_moodle_1"/><text:bookmark-start text:name="inserer_un_diaporama_commente_sur_moodle"/>Insérer un diaporama commenté sur moodle<text:bookmark-end text:name="__RefHeading___inserer_un_diaporama_commente_sur_moodle_1"/><text:bookmark-end text:name="inserer_un_diaporama_commente_sur_moodle"/></text:h>
      <text:p text:style-name="Text_20_body">Une fois votre diaporama commenté créé, la méthode ci-dessous vous permettra de l'insérer dans votre espace de cours.</text:p>
      <text:list text:style-name="List_20_1" text:continue-numbering="false">
        <text:list-item>
          <text:p text:style-name="List_20_1_Content_First"> Connectez-vous sur votre espace <text:span text:style-name="Strong_20_Emphasis">eCampus</text:span> et allez dans le cours souhaité.</text:p>
        </text:list-item>
        <text:list-item>
          <text:p text:style-name="List_20_1_Content"> Cliquez sur le lien <text:span text:style-name="Strong_20_Emphasis">“Ajouter une activité ou ressource”</text:span> à l'endroit souhaité.</text:p>
        </text:list-item>
        <text:list-item>
          <text:p text:style-name="List_20_1_Content"> Sélectionnez <text:span text:style-name="Strong_20_Emphasis">“Ressources”</text:span> puis <text:span text:style-name="Strong_20_Emphasis">“Fichier”</text:span>.</text:p>
        </text:list-item>
        <text:list-item>
          <text:p text:style-name="List_20_1_Content"> Une fois cela fait, rentrez les informations importantes : titre, description.</text:p>
        </text:list-item>
        <text:list-item>
          <text:p text:style-name="List_20_1_Content_Last"> Veuillez ajouter ou glisser votre <text:span text:style-name="Strong_20_Emphasis">fichier zip</text:span> dans l'espace requis. </text:p>
        </text:list-item>
      </text:list>
      <text:p text:style-name="Text_20_body">Quand votre <text:span text:style-name="Strong_20_Emphasis">fichier zip</text:span> a fini de télécharger. Veuillez cliquer dessus. Une fenêtre s'ouvrira, voir ci-dessous. Il faudra cliquer sur <text:span text:style-name="Strong_20_Emphasis">“Décompacter”</text:span> pour que le <text:span text:style-name="Strong_20_Emphasis">dossier</text:span> s'ouvre.</text:p>
      <text:p text:style-name="Text_20_body"><draw:frame draw:style-name="mediacenter" draw:name="0" text:anchor-type="paragraph" draw:z-index="0" svg:width="19.393958333333cm" style:rel-width="100%" svg:height="9.286875cm" style:rel-height="scale"><draw:image xlink:href="Pictures/cffb72765019f13833e1147e4da2c20d.png" xlink:type="simple" xlink:show="embed" xlink:actuate="onLoad"/></draw:frame></text:p>
      <text:p text:style-name="Text_20_body">Quand cela est fait, <text:span text:style-name="Strong_20_Emphasis">cliquez une fois</text:span> sur le dossier bleu. Des <text:span text:style-name="Strong_20_Emphasis">fichiers</text:span> apparaîtront comme vous pouvez le voir sur la capture ci-dessous:
<draw:frame draw:style-name="mediacenter" draw:name="1" text:anchor-type="paragraph" draw:z-index="1" svg:width="10.292291666667cm" svg:height="6.0325cm"><draw:image xlink:href="Pictures/4b45dcf12017d4fda4327b73c5b8feae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Il se peut que cette manipulation ne soit pas nécessaire. Si le <text:span text:style-name="Strong_20_Emphasis">.html</text:span> est de suite disponible, passez directement à la manipulation ci-dessous.</text:p>
          </table:table-cell>
        </table:table-row>
      </table:table>
      <text:p text:style-name="Text_20_body">Veuillez cliquer sur le fichier finissant par <text:span text:style-name="Strong_20_Emphasis">.html</text:span>. Une fois cela fait, une fenêtre apparaîtra sur votre écran (voir capture ci-dessous). Veuillez cliquer sur <text:span text:style-name="Strong_20_Emphasis">“Spécifier comme fichier principal”</text:span>.</text:p>
      <text:p text:style-name="Text_20_body"><draw:frame draw:style-name="mediacenter" draw:name="3" text:anchor-type="paragraph" draw:z-index="3" svg:width="5.2916666666667cm" svg:height="6.8237508555784cm"><draw:image xlink:href="Pictures/4e4d7f923f9a02c168d505403bf0beef.png" xlink:type="simple" xlink:show="embed" xlink:actuate="onLoad"/></draw:frame></text:p>
      <text:p text:style-name="Text_20_body">Une fois que ce fichier apparaît en gras. Dirigez vous vers la section <text:span text:style-name="Strong_20_Emphasis">“Apparence”</text:span> juste en dessous. Une fois dépliée, vous serez en mesure de choisir l'option d'affichage soit via une <text:span text:style-name="Strong_20_Emphasis">nouvelle fenêtre</text:span> (l'étudiant.e devra alors cliquer sur un lien qui ouvrira un nouvel onglet) soit via l'<text:span text:style-name="Strong_20_Emphasis">intégration du fichier</text:span> sur la page eCampus (l'étudiant.e restera alors sur l'espace de cours).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4" text:anchor-type="as-char" draw:z-index="4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En choisissant d'intégrer le fichier directement sur eCampus, il se peut que l'affichage de ce dernier ne respecte par les dimensions initialement prévues ou mette un peu de temps à s'afficher correctement. Si jamais cette option d'affichage ne fonctionne pas, nous vous conseillons de choisir l'affichage via <text:span text:style-name="Strong_20_Emphasis">une nouvelle fenêtre</text:span>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2::04:06</meta:creation-date>
    <dc:creator>Generated</dc:creator>
    <dc:date>2026-09-16T22::04:06</dc:date>
    <dc:language>en-US</dc:language>
    <meta:editing-cycles>1</meta:editing-cycles>
    <meta:editing-duration>PT0S</meta:editing-duration>
    <dc:title>production_audio_video:ici</dc:title>
  </office:meta>
</office:document-meta>
</file>