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ed2833552022670ff71b87deb43843.png"/>
  <manifest:file-entry manifest:media-type="image/png" manifest:full-path="Pictures/d80d9ba85538cc89b0e58167c19e38df.png"/>
  <manifest:file-entry manifest:media-type="image/png" manifest:full-path="Pictures/9f900700bf16af4d13fcf75fdddc5f21.png"/>
  <manifest:file-entry manifest:media-type="image/png" manifest:full-path="Pictures/fe71a19fc5be42419464e106d47e3047.png"/>
  <manifest:file-entry manifest:media-type="image/png" manifest:full-path="Pictures/150e955956f061851f6404c9e29a72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bear_audio_tool"/><text:bookmark-start text:name="__RefHeading___editeur_audio_bear_1"/><text:bookmark-start text:name="editeur_audio_bear"/>Éditeur Audio Bear<text:bookmark-end text:name="__RefHeading___editeur_audio_bear_1"/><text:bookmark-end text:name="editeur_audio_bear"/></text:h>
      <text:p text:style-name="Text_20_body">Enregistrement et montage avancé en ligne basé sur HTML5 et ne nécessitant aucun téléchargement des fichiers audio sur le serveur.</text:p>
      <text:p text:style-name="Text_20_body">Pas de logiciel à installer pour éditer un fichier audio.</text:p>
      <text:p text:style-name="Text_20_body">Lien de téléchargement : <text:a xlink:type="simple" xlink:href="https://www.bearaudiotool.com/fr/" text:style-name="Internet_20_link" text:visited-style-name="Visited_20_Internet_20_Link">https://www.bearaudiotool.com/fr/</text:a></text:p>
      <text:p text:style-name="Text_20_body"><text:span text:style-name="Strong_20_Emphasis">Conseil</text:span> : Ignorer les bandeaux publicitaires ou installer ADblock (bloqueur de publicité) pour votre navigateur.</text:p>
      <text:p text:style-name="Text_20_body"><draw:frame draw:style-name="mediacenter" draw:name="0" text:anchor-type="paragraph" draw:z-index="0" svg:width="18.467916666667cm" style:rel-width="100%" svg:height="11.165416666667cm" style:rel-height="scale"><draw:image xlink:href="Pictures/a4ed2833552022670ff71b87deb43843.png" xlink:type="simple" xlink:show="embed" xlink:actuate="onLoad"/></draw:frame></text:p>
      <text:list text:style-name="List_20_1" text:continue-numbering="false">
        <text:list-item>
          <text:p text:style-name="List_20_1_Content_First"> (1) Choisir la langue</text:p>
        </text:list-item>
        <text:list-item>
          <text:p text:style-name="List_20_1_Content_Last"> (2) Enregistrer sa voix avant d’éditer</text:p>
        </text:list-item>
      </text:list>
      <text:p text:style-name="Text_20_body">ou</text:p>
      <text:list text:style-name="List_20_1" text:continue-numbering="false">
        <text:list-item>
          <text:p text:style-name="List_20_1_Content_First"> (3) Ouvrir un fichier ou glisser déposer</text:p>
        </text:list-item>
        <text:list-item>
          <text:p text:style-name="List_20_1_Content_Last"> (4) Ajouter à (les fichiers se mettent les uns derrière les autres)</text:p>
        </text:list-item>
      </text:list>
      <text:p text:style-name="Text_20_body">Éditer le fichier</text:p>
      <text:list text:style-name="List_20_1" text:continue-numbering="false">
        <text:list-item>
          <text:p text:style-name="LastListParagraph_List_20_1_Content_First"> (5) Sauvegarder</text:p>
        </text:list-item>
      </text:list>
      <text:p text:style-name="Text_20_body"><draw:frame draw:style-name="mediacenter" draw:name="1" text:anchor-type="paragraph" draw:z-index="1" svg:width="12.065cm" svg:height="7.4347916666667cm"><draw:image xlink:href="Pictures/d80d9ba85538cc89b0e58167c19e38df.png" xlink:type="simple" xlink:show="embed" xlink:actuate="onLoad"/></draw:frame></text:p>
      <text:list text:style-name="List_20_1" text:continue-numbering="false">
        <text:list-item>
          <text:p text:style-name="List_20_1_Content_First"> (1) Laisser le format en <text:span text:style-name="Strong_20_Emphasis">mp3</text:span>.</text:p>
        </text:list-item>
        <text:list-item>
          <text:p text:style-name="List_20_1_Content"> (2) Laisser le <text:span text:style-name="Strong_20_Emphasis">Bitrate</text:span> à 128k ou le diminuer à 96k si le fichier est très long.</text:p>
        </text:list-item>
        <text:list-item>
          <text:p text:style-name="List_20_1_Content_Last"> (3) Sauvegarder</text:p>
        </text:list-item>
      </text:list>
      <text:p text:style-name="Text_20_body"><draw:frame draw:style-name="mediacenter" draw:name="2" text:anchor-type="paragraph" draw:z-index="2" svg:width="5.953125cm" svg:height="2.9633333333333cm"><draw:image xlink:href="Pictures/9f900700bf16af4d13fcf75fdddc5f21.png" xlink:type="simple" xlink:show="embed" xlink:actuate="onLoad"/></draw:frame></text:p>
      <text:p text:style-name="Text_20_body">Le fichier se trouve dans le dossier téléchargement du navigateur.</text:p>
      <text:p text:style-name="Text_20_body"><text:span text:style-name="Strong_20_Emphasis">Supprimer un passage :</text:span></text:p>
      <text:p text:style-name="Text_20_body"><draw:frame draw:style-name="mediacenter" draw:name="3" text:anchor-type="paragraph" draw:z-index="3" svg:width="18.467916666667cm" style:rel-width="100%" svg:height="6.2441666666667cm" style:rel-height="scale"><draw:image xlink:href="Pictures/fe71a19fc5be42419464e106d47e3047.png" xlink:type="simple" xlink:show="embed" xlink:actuate="onLoad"/></draw:frame></text:p>
      <text:list text:style-name="List_20_1" text:continue-numbering="false">
        <text:list-item>
          <text:p text:style-name="List_20_1_Content_First"> (1) Silence ou zone à supprimer.</text:p>
        </text:list-item>
        <text:list-item>
          <text:p text:style-name="List_20_1_Content"> (2) Cliquer et sélectionner la zone à supprimer avec une marge de chaque côté.</text:p>
        </text:list-item>
        <text:list-item>
          <text:p text:style-name="List_20_1_Content_Last"> (3) Agrandir la sélection.</text:p>
        </text:list-item>
      </text:list>
      <text:p text:style-name="Text_20_body">La zone à supprimer est agrandie</text:p>
      <text:p text:style-name="Text_20_body"><draw:frame draw:style-name="mediacenter" draw:name="4" text:anchor-type="paragraph" draw:z-index="4" svg:width="18.467916666667cm" style:rel-width="100%" svg:height="5.159375cm" style:rel-height="scale"><draw:image xlink:href="Pictures/150e955956f061851f6404c9e29a7243.png" xlink:type="simple" xlink:show="embed" xlink:actuate="onLoad"/></draw:frame></text:p>
      <text:p text:style-name="Text_20_body">Sélectionner la zone à supprimer</text:p>
      <text:list text:style-name="List_20_1" text:continue-numbering="false">
        <text:list-item>
          <text:p text:style-name="LastListParagraph_List_20_1_Content_First"> (4) Couper</text:p>
        </text:list-item>
      </text:list>
      <text:p text:style-name="Text_20_body">Les deux parties sont automatiquement raccordée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7:10</meta:creation-date>
    <dc:creator>Generated</dc:creator>
    <dc:date>2026-09-16T18::07:10</dc:date>
    <dc:language>en-US</dc:language>
    <meta:editing-cycles>1</meta:editing-cycles>
    <meta:editing-duration>PT0S</meta:editing-duration>
    <dc:title>production_audio_video:bear_audio_tool</dc:title>
  </office:meta>
</office:document-meta>
</file>