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0ae70527ee011689a147f7136a0c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duction_audio_video:active_presenter:projet_vide"/><text:bookmark-start text:name="__RefHeading___creer_un_projet_vide_1"/><text:bookmark-start text:name="creer_un_projet_vide"/>Créer un projet vide<text:bookmark-end text:name="__RefHeading___creer_un_projet_vide_1"/><text:bookmark-end text:name="creer_un_projet_vide"/></text:h>
      <text:p text:style-name="Text_20_body">Lorsque vous démarrez Active Presenter, vous pouvez (comme sur Powerpoint), choisir de créer un diaporama à partir d'un modèle vide ou d'utiliser un modèle proposé.</text:p>
      <text:p text:style-name="Text_20_body"><draw:frame draw:style-name="mediacenter" draw:name="0" text:anchor-type="paragraph" draw:z-index="0" svg:width="37.332708333333cm" style:rel-width="100%" svg:height="11.773958333333cm" style:rel-height="scale"><draw:image xlink:href="Pictures/710ae70527ee011689a147f7136a0cea.png" xlink:type="simple" xlink:show="embed" xlink:actuate="onLoad"/></draw:frame></text:p>
      <text:p text:style-name="Text_20_body">Sélectionnez le modèle retenu. 
Vous pourrez alors (comme sur Powerpoint) ajouter des diapositives et, sur chaque diapositive, ajouter des figures, des zones de textes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2::29:10</meta:creation-date>
    <dc:creator>Generated</dc:creator>
    <dc:date>2026-09-15T02::29:10</dc:date>
    <dc:language>en-US</dc:language>
    <meta:editing-cycles>1</meta:editing-cycles>
    <meta:editing-duration>PT0S</meta:editing-duration>
    <dc:title>production_audio_video:active_presenter:projet_vide</dc:title>
  </office:meta>
</office:document-meta>
</file>