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976a2be8eba88cfafb36df22d08db0.png"/>
  <manifest:file-entry manifest:media-type="image/png" manifest:full-path="Pictures/3f458ace026a56ab6656343469d0c3a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esentation_telesurveillance:creer_sujet_adapte_telesurveillance"/><text:bookmark-start text:name="__RefHeading___creer_un_sujet_d_examen_adapte_a_la_telesurveillance_1"/><text:bookmark-start text:name="creer_un_sujet_d_examen_adapte_a_la_telesurveillance"/>Créer un sujet d'examen adapté à la télésurveillance<text:bookmark-end text:name="__RefHeading___creer_un_sujet_d_examen_adapte_a_la_telesurveillance_1"/><text:bookmark-end text:name="creer_un_sujet_d_examen_adapte_a_la_telesurveillance"/></text:h>
      <text:h text:style-name="Heading_20_3" text:outline-level="3"><text:bookmark-start text:name="__RefHeading___comment_se_deroule_un_examen_telesurveille_2"/><text:bookmark-start text:name="comment_se_deroule_un_examen_telesurveille"/>Comment se déroule un examen télésurveillé ?<text:bookmark-end text:name="__RefHeading___comment_se_deroule_un_examen_telesurveille_2"/><text:bookmark-end text:name="comment_se_deroule_un_examen_telesurveille"/></text:h>
      <text:list text:style-name="Numbering_20_1" text:continue-numbering="false">
        <text:list-item>
          <text:p text:style-name="Numbering_20_1_Content_First"> L'étudiant autorisé à composer en télésurveillance <text:span text:style-name="Strong_20_Emphasis">se connecte sur la plateforme Managexam</text:span>.</text:p>
        </text:list-item>
        <text:list-item>
          <text:p text:style-name="Numbering_20_1_Content"> L'étudiant <text:span text:style-name="Strong_20_Emphasis">sélectionne l'épreuve</text:span> à passer parmi la liste de celles à laquelle il est inscrit.</text:p>
        </text:list-item>
        <text:list-item>
          <text:p text:style-name="Numbering_20_1_Content"> L'étudiant et le surveillant à distance procèdent aux <text:span text:style-name="Strong_20_Emphasis">vérifications</text:span> d'identité et d'environnement de travail de rigueur.</text:p>
        </text:list-item>
        <text:list-item>
          <text:p text:style-name="Numbering_20_1_Content"> L'étudiant se rend dans l'espace de cours Ecampus et <text:span text:style-name="Strong_20_Emphasis">accède au sujet</text:span> dans la section dédiée à la télésurveillance.</text:p>
        </text:list-item>
        <text:list-item>
          <text:p text:style-name="Numbering_20_1_Content_Last"> L'étudiant <text:span text:style-name="Strong_20_Emphasis">remet sa copie numérique sur Ecampus</text:span>, puis ferme sa session Managexam pour signifier qu'il a terminé l'épreuve.</text:p>
        </text:list-item>
      </text:list>
      <text:h text:style-name="Heading_20_3" text:outline-level="3"><text:bookmark-start text:name="__RefHeading___concevoir_le_sujet_d_examen_3"/><text:bookmark-start text:name="concevoir_le_sujet_d_examen"/>Concevoir le sujet d'examen<text:bookmark-end text:name="__RefHeading___concevoir_le_sujet_d_examen_3"/><text:bookmark-end text:name="concevoir_le_sujet_d_examen"/></text:h>
      <text:h text:style-name="Heading_20_4" text:outline-level="4"><text:bookmark-start text:name="__RefHeading___informations_a_fournir_a_la_scolarite_4"/><text:bookmark-start text:name="informations_a_fournir_a_la_scolarite"/>Informations à fournir à la scolarité<text:bookmark-end text:name="__RefHeading___informations_a_fournir_a_la_scolarite_4"/><text:bookmark-end text:name="informations_a_fournir_a_la_scolarite"/></text:h>
      <text:list text:style-name="List_20_1" text:continue-numbering="false">
        <text:list-item>
          <text:p text:style-name="LastListParagraph_List_20_1_Content_First"> Lorsque vous transmettez votre sujet d'examen à la scolarité, merci d'indiquer avec précision quel est le matériel ou quels sont les <text:span text:style-name="Strong_20_Emphasis">documents autorisés</text:span>. De même, si les étudiants doivent composer de manière manuscrite pour tout ou partie de l'épreuve, cette information doit figurer sur le sujet. Ces informations sont transmises aux agents du CEMU qui interagissent avec les employés de Managexam. Si des documents sont autorisés pour composer mais que Managexam n'en a pas connaissance, le surveillant de l'examen n'autorisera pas l'étudiant à utiliser ces documents, ni aucun autre. </text:p>
        </text:list-item>
      </text:list>
      <text:p text:style-name="Text_20_body"><draw:frame draw:style-name="mediacenter" draw:name="0" text:anchor-type="paragraph" draw:z-index="0" svg:width="15.875cm" style:rel-width="100%" svg:height="9.2473554301834cm" style:rel-height="scale"><draw:image xlink:href="Pictures/b4976a2be8eba88cfafb36df22d08db0.png" xlink:type="simple" xlink:show="embed" xlink:actuate="onLoad"/></draw:frame></text:p>
      <text:list text:style-name="List_20_1" text:continue-numbering="false">
        <text:list-item>
          <text:p text:style-name="LastListParagraph_List_20_1_Content_First"> Préciser en haut de votre sujet à quel(s) régime(s) d'étudiants s'adresse le sujet.</text:p>
        </text:list-item>
      </text:list>
      <text:h text:style-name="Heading_20_4" text:outline-level="4"><text:bookmark-start text:name="__RefHeading___recommandations_5"/><text:bookmark-start text:name="recommandations"/>Recommandations<text:bookmark-end text:name="__RefHeading___recommandations_5"/><text:bookmark-end text:name="recommandations"/></text:h>
      <text:p text:style-name="Text_20_body">Le sujet d'examen fourni aux étudiants autorisés à composer en télésurveillance doit être le même que celui proposé aux étudiants qui passent l'épreuve en salle d'examen.</text:p>
      <text:p text:style-name="Text_20_body"><text:span text:style-name="Strong_20_Emphasis">Les étudiants autorisés à composer en télésurveillance peuvent-ils répondre au sujet que je fournis en utilisant exclusivement leur ordinateur ?</text:span>
Cette question peut vous servir de guide. Si la réponse est “non”, il y a des risques pour que des adaptations soient nécessaires. À l'inverse, si la réponse est “oui”, votre sujet est sans doute déjà adapté. 
Quelle que soit la réponse, nous vous encourageons à lire les recommandations qui figurent dans le tableau ci-dessous.</text:p>
      <table:table table:style-name="Table">
        <table:table-column/>
        <table:table-column/>
        <table:table-row>
          <table:table-cell office:value-type="string" table:style-name="tablecell">
            <text:p text:style-name="tablealignleft"><text:span text:style-name="Strong_20_Emphasis">Contraintes liée à la télésurveillance</text:span></text:p>
          </table:table-cell>
          <table:table-cell office:value-type="string" table:style-name="tablecell">
            <text:p text:style-name="tablealignleft"><text:span text:style-name="Strong_20_Emphasis">Recommandations</text:span></text:p>
          </table:table-cell>
        </table:table-row>
        <table:table-row>
          <table:table-cell office:value-type="string" table:style-name="tablecell">
            <text:p text:style-name="tablealignleft"> Les étudiants ne sont <text:span text:style-name="Strong_20_Emphasis">pas autorisés à imprimer</text:span>. </text:p>
          </table:table-cell>
          <table:table-cell office:value-type="string" table:style-name="tablecell">
            <text:p text:style-name="tablealignleft"> <text:span text:style-name="Strong_20_Emphasis">Proposer un sujet d'examen au format .docx et .odt</text:span>. Ces formats permettent aux étudiants d'utiliser le sujet comme support pour répondre aux questions. </text:p>
          </table:table-cell>
        </table:table-row>
        <table:table-row>
          <table:table-cell office:value-type="string" table:style-name="tablecell">
            <text:p text:style-name="tablealignleft"> Les étudiants ne sont <text:span text:style-name="Strong_20_Emphasis">pas autorisés à numériser</text:span>. </text:p>
          </table:table-cell>
          <table:table-cell office:value-type="string" table:style-name="tablecell">
            <text:p text:style-name="tablealignleft"> Dans le cas où les étudiants doivent impérativement rendre une <text:span text:style-name="Strong_20_Emphasis">copie manuscrite</text:span>, <text:span text:style-name="Strong_20_Emphasis">autoriser le dépôt de fichiers au format image</text:span> dans les paramètres de l'activité “devoir” sur Ecampus, . Préférer uniquement la sélection de fichiers .jpeg, .jpg et .png. </text:p>
          </table:table-cell>
        </table:table-row>
        <table:table-row>
          <table:table-cell office:value-type="string" table:style-name="tablecell">
            <text:p text:style-name="tablealignleft"> Si le sujet est au <text:span text:style-name="Strong_20_Emphasis">format PDF</text:span>, les étudiants ne peuvent pas répondre à des questions qui leur demande de <text:span text:style-name="Strong_20_Emphasis">souligner</text:span>, <text:span text:style-name="Strong_20_Emphasis">surligner</text:span>, d'<text:span text:style-name="Strong_20_Emphasis">annoter un document</text:span>, de <text:span text:style-name="Strong_20_Emphasis">compléter un texte à trous</text:span>, de <text:span text:style-name="Strong_20_Emphasis">légender une carte</text:span>, de <text:span text:style-name="Strong_20_Emphasis">compléter un tableau</text:span>. En d'autres termes, dans un sujet au format PDF, les étudiants ne peuvent pas répondre aux questions directement dans le fichier. </text:p>
          </table:table-cell>
          <table:table-cell office:value-type="string" table:style-name="tablecell">
            <text:p text:style-name="tablealignleft"> Proposer un sujet d'examen au format .docx et .odt avec une <text:span text:style-name="Strong_20_Emphasis">mise en page la plus simple possible</text:span> pour permettre aux étudiants de répondre directement dans le sujet. La mise en page doit être simple afin d'éviter les problèmes d'affichage et de remise de copies avec une mise en page non conforme à l'attendu. </text:p>
          </table:table-cell>
        </table:table-row>
        <table:table-row>
          <table:table-cell office:value-type="string" table:style-name="tablecell">
            <text:p text:style-name="tablealignleft"> Il est <text:span text:style-name="Strong_20_Emphasis">impossible de limiter le nombre de visionnages</text:span> d'une vidéo ou <text:span text:style-name="Strong_20_Emphasis">d'écoutes</text:span> d'un fichier audio. </text:p>
          </table:table-cell>
          <table:table-cell office:value-type="string" table:style-name="tablecell">
            <text:p text:style-name="tablealignleft"> <text:span text:style-name="Strong_20_Emphasis">Prévoir un sujet qui ne nécessite pas de limiter le nombre de visionnages ou d'écoutes.</text:span> </text:p>
          </table:table-cell>
        </table:table-row>
        <table:table-row>
          <table:table-cell office:value-type="string" table:style-name="tablecell">
            <text:p text:style-name="tablealignleft"> Il est <text:span text:style-name="Strong_20_Emphasis">impossible de désactiver les sous-titres</text:span> d'une vidéo d'Internet. </text:p>
          </table:table-cell>
          <table:table-cell office:value-type="string" table:style-name="tablecell">
            <text:p text:style-name="tablealignleft"> Faire en sorte que les étudiants ne puissent pas activer les sous-titres ou d'autres éléments dont l'utilisation pourrait être assimilée à de la triche. Pour cela, la vidéo à proposer dans le sujet d'examen doit être captée avec une solution telle qu'OBS. </text:p>
          </table:table-cell>
        </table:table-row>
        <table:table-row>
          <table:table-cell office:value-type="string" table:style-name="tablecell">
            <text:p text:style-name="tablealignleft"> Par défaut, <text:span text:style-name="Strong_20_Emphasis">les étudiants ne disposent que de l'alphabet latin</text:span> sur leur clavier ou leur écran. </text:p>
          </table:table-cell>
          <table:table-cell office:value-type="string" table:style-name="tablecell">
            <text:p text:style-name="tablealignleft"> <text:span text:style-name="Strong_20_Emphasis">Insérer un clavier numérique</text:span> dans les ressources accessibles aux étudiants. Autre solution, autoriser la <text:span text:style-name="Strong_20_Emphasis">remise au format image</text:span> de copies manuscrites.</text:p>
          </table:table-cell>
        </table:table-row>
        <table:table-row>
          <table:table-cell office:value-type="string" table:style-name="tablecell">
            <text:p text:style-name="tablealignleft"> Il est <text:span text:style-name="Strong_20_Emphasis">impossible de désactiver les correcteurs</text:span> orthographique et grammatical des logiciels de traitement de texte utilisés par les étudiants. Si cela est possible techniquement, ce n'est pas réalisable car les logiciels et versions de logiciels diffèrent selon les étudiants et les surveillants à distance ne prennent pas en charge ce service. </text:p>
          </table:table-cell>
          <table:table-cell office:value-type="string" table:style-name="tablecell">
            <text:p text:style-name="tablealignleft"> <text:span text:style-name="Strong_20_Emphasis">Prévoir un sujet qui ne nécessite pas de limiter l'accès aux correcteurs orthographique et grammatical.</text:span> </text:p>
          </table:table-cell>
        </table:table-row>
      </table:table>
      <text:h text:style-name="Heading_20_3" text:outline-level="3"><text:bookmark-start text:name="__RefHeading___exemples_de_sujets_ne_pouvant_pas_etre_proposes_en_telesurveillance_6"/><text:bookmark-start text:name="exemples_de_sujets_ne_pouvant_pas_etre_proposes_en_telesurveillance"/>Exemples de sujets ne pouvant pas être proposés en télésurveillance<text:bookmark-end text:name="__RefHeading___exemples_de_sujets_ne_pouvant_pas_etre_proposes_en_telesurveillance_6"/><text:bookmark-end text:name="exemples_de_sujets_ne_pouvant_pas_etre_proposes_en_telesurveillance"/></text:h>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Nous sommes à la recherche d'exemples d'anciens sujets d'examens qui ont dû être adaptés. 
Si vous êtes enseignant ou enseignante et que vous acceptez de nous partager un sujet de ce type, nous vous en serions reconnaissants. Dans ce cas, veuillez contacter votre ingénieur pédagogique référent.</text:p>
          </table:table-cell>
        </table:table-row>
      </table:table>
      <text:h text:style-name="Heading_20_3" text:outline-level="3"><text:bookmark-start text:name="__RefHeading___exemples_de_sujets_adaptes_a_la_telesurveillance_7"/><text:bookmark-start text:name="exemples_de_sujets_adaptes_a_la_telesurveillance"/>Exemples de sujets adaptés à la télésurveillance<text:bookmark-end text:name="__RefHeading___exemples_de_sujets_adaptes_a_la_telesurveillance_7"/><text:bookmark-end text:name="exemples_de_sujets_adaptes_a_la_telesurveillance"/></text:h>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Nous sommes aussi à la recherche d'exemples d'anciens sujets d'examens qui ont été soumis aux étudiants en télésurveillance sans qu'aucune adaptation ne soit nécessaire. 
Si vous êtes enseignant ou enseignante et que vous acceptez de nous partager un sujet de ce type, nous vous en serions reconnaissants. Dans ce cas, veuillez contacter votre ingénieur pédagogique référent.</text:p>
          </table:table-cell>
        </table:table-row>
      </table:table>
      <text:h text:style-name="Heading_20_3" text:outline-level="3"><text:bookmark-start text:name="__RefHeading___en_cas_de_doute_8"/><text:bookmark-start text:name="en_cas_de_doute"/>En cas de doute<text:bookmark-end text:name="__RefHeading___en_cas_de_doute_8"/><text:bookmark-end text:name="en_cas_de_doute"/></text:h>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text:span text:style-name="Strong_20_Emphasis">Vous ne savez pas si votre sujet est adapté ou non ?</text:span> Contactez l'ingénieur pédagogique référent de votre composante afin de convenir d'un rendez-vou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22:28</meta:creation-date>
    <dc:creator>Generated</dc:creator>
    <dc:date>2026-09-16T18::22:28</dc:date>
    <dc:language>en-US</dc:language>
    <meta:editing-cycles>1</meta:editing-cycles>
    <meta:editing-duration>PT0S</meta:editing-duration>
    <dc:title>presentation_telesurveillance:creer_sujet_adapte_telesurveillance</dc:title>
  </office:meta>
</office:document-meta>
</file>