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cf70ba7605329808636863042f96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oodll"/>La solution POODLL, ensemble complet d'outils pour l’apprentissage des langues, a été installée sur la plate-forme PRELUDE (<text:a xlink:type="simple" xlink:href="https://prelude.unicaen.fr/" text:style-name="Internet_20_link" text:visited-style-name="Visited_20_Internet_20_Link">https://prelude.unicaen.fr/</text:a>) dans le cadre d'une expérimentation (Appel à projets <text:span text:style-name="Emphasis">Innovations pédagogiques</text:span>).</text:p>
      <text:h text:style-name="Heading_20_1" text:outline-level="1"><text:bookmark-start text:name="__RefHeading___poodll_1"/><text:bookmark-start text:name="poodll"/>POODLL<text:bookmark-end text:name="__RefHeading___poodll_1"/><text:bookmark-end text:name="poodll"/></text:h>
      <text:h text:style-name="Heading_20_3" text:outline-level="3"><text:bookmark-start text:name="__RefHeading___fonctionnalites_poodll_accessibles_dans_l_editeur_atto_2"/><text:bookmark-start text:name="fonctionnalites_poodll_accessibles_dans_l_editeur_atto"/>Fonctionnalités POODLL accessibles dans l'éditeur ATTO<text:bookmark-end text:name="__RefHeading___fonctionnalites_poodll_accessibles_dans_l_editeur_atto_2"/><text:bookmark-end text:name="fonctionnalites_poodll_accessibles_dans_l_editeur_atto"/></text:h>
      <text:p text:style-name="Text_20_body"><text:span text:style-name="Strong_20_Emphasis">Utiliser les modèles POODLL dans l'éditeur ATTO</text:span></text:p>
      <text:p text:style-name="Text_20_body"><draw:frame draw:style-name="media" draw:name="0" text:anchor-type="as-char" draw:z-index="0" svg:width="13.229166666667cm" svg:height="1.8051494476933cm"><draw:image xlink:href="Pictures/7ecf70ba7605329808636863042f96c6.png" xlink:type="simple" xlink:show="embed" xlink:actuate="onLoad"/></draw:frame></text:p>
      <text:p text:style-name="Text_20_body"><text:a xlink:type="simple" xlink:href="https://pedagowiki.unicaen.fr/doku.php?id=utiliser_le_modele_text_to_audio_synthese_vocale" text:style-name="Internet_20_link" text:visited-style-name="Visited_20_Internet_20_Link">Utiliser le modèle Text to Audio (synthèse vocale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7::52:42</meta:creation-date>
    <dc:creator>Generated</dc:creator>
    <dc:date>2026-09-17T07::52:42</dc:date>
    <dc:language>en-US</dc:language>
    <meta:editing-cycles>1</meta:editing-cycles>
    <meta:editing-duration>PT0S</meta:editing-duration>
    <dc:title>poodll</dc:title>
  </office:meta>
</office:document-meta>
</file>