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dd1d9ad44f7d177f928ce1dc9c1b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test"/><text:bookmark-start text:name="__RefHeading___bienvenue_dans_l_univers_du_rapidmooc_1"/><text:bookmark-start text:name="bienvenue_dans_l_univers_du_rapidmooc"/>Bienvenue dans l'univers du RapidMOOC<text:bookmark-end text:name="__RefHeading___bienvenue_dans_l_univers_du_rapidmooc_1"/><text:bookmark-end text:name="bienvenue_dans_l_univers_du_rapidmooc"/></text:h>
      <text:p text:style-name="Text_20_body"><draw:frame draw:style-name="media" draw:name="0" text:anchor-type="as-char" draw:z-index="0" svg:width="10.583333333333cm" style:rel-width="100%" svg:height="14.111111111111cm" style:rel-height="scale"><draw:image xlink:href="Pictures/eddd1d9ad44f7d177f928ce1dc9c1b0e.jpg" xlink:type="simple" xlink:show="embed" xlink:actuate="onLoad"/></draw:frame></text:p>
      <text:p text:style-name="Text_20_body"><text:a xlink:type="simple" xlink:href="https://pedagowiki.unicaen.fr/lib/exe/fetch.php?media=playground:rapidmooc_bonnes_pratiques.pdf" text:style-name="Internet_20_link" text:visited-style-name="Visited_20_Internet_20_Link">rapidmooc_bonnes_pratique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46:34</meta:creation-date>
    <dc:creator>Generated</dc:creator>
    <dc:date>2026-09-17T03::46:34</dc:date>
    <dc:language>en-US</dc:language>
    <meta:editing-cycles>1</meta:editing-cycles>
    <meta:editing-duration>PT0S</meta:editing-duration>
    <dc:title>playground:test</dc:title>
  </office:meta>
</office:document-meta>
</file>