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24229a100d70083ef0ebf808f65409bd.png"/>
  <manifest:file-entry manifest:media-type="image/png" manifest:full-path="Pictures/d15715bc0ee72ec7134ec89e3a512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sarah"/><text:bookmark-start text:name="__RefHeading___drag_and_drop_1"/><text:bookmark-start text:name="drag_and_drop"/>Drag and drop<text:bookmark-end text:name="__RefHeading___drag_and_drop_1"/><text:bookmark-end text:name="drag_and_drop"/></text:h>
      <text:p text:style-name="Text_20_body">Ce module H5P vous permettra de créer un <text:span text:style-name="Strong_20_Emphasis">glisser-déposer</text:span> en utilisant un support visuel comprenant des étiquettes et des zones de dépôt paramétrée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Notez que chaque étoile rouge indique le caractère obligatoire de certains champs. </text:p>
          </table:table-cell>
        </table:table-row>
      </table:table>
      <text:p text:style-name="Text_20_body">Dans un premier temps, vous arriverez dans <text:span text:style-name="Strong_20_Emphasis">Step 1: Réglages.</text:span> C'est ici que vous ajouterez l'image de fond de votre choix qui servira de support à votre activité. Vous avez la possibilité de modifier la taille de l'image à votre convenance.
<draw:frame draw:style-name="mediacenter" draw:name="1" text:anchor-type="paragraph" draw:z-index="1" svg:width="24.526875cm" style:rel-width="100%" svg:height="13.626041666667cm" style:rel-height="scale"><draw:image xlink:href="Pictures/24229a100d70083ef0ebf808f65409bd.png" xlink:type="simple" xlink:show="embed" xlink:actuate="onLoad"/></draw:frame></text:p>
      <text:p text:style-name="Text_20_body">Une fois cela fait, vous irez à <text:span text:style-name="Strong_20_Emphasis">Step 2: Eléments de l'activité</text:span>. Vous allez pouvoir paramétrer vos <text:span text:style-name="Strong_20_Emphasis">zones de dépôts</text:span> ainsi que vos <text:span text:style-name="Strong_20_Emphasis">étiquettes</text:span>. Chaque jumelage se fait en 3 étapes.
<draw:frame draw:style-name="mediacenter" draw:name="2" text:anchor-type="paragraph" draw:z-index="2" svg:width="24.050625cm" style:rel-width="100%" svg:height="9.8689583333333cm" style:rel-height="scale"><draw:image xlink:href="Pictures/d15715bc0ee72ec7134ec89e3a5129f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7:44</meta:creation-date>
    <dc:creator>Generated</dc:creator>
    <dc:date>2026-09-17T14::47:44</dc:date>
    <dc:language>en-US</dc:language>
    <meta:editing-cycles>1</meta:editing-cycles>
    <meta:editing-duration>PT0S</meta:editing-duration>
    <dc:title>playground:sarah</dc:title>
  </office:meta>
</office:document-meta>
</file>