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846530618e0233b7c957ba593c4eb411.png"/>
  <manifest:file-entry manifest:media-type="image/png" manifest:full-path="Pictures/96719257cb773497d445153195f169c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peggy"/><text:bookmark-start text:name="__RefHeading___test_wiki_1"/><text:bookmark-start text:name="test_wiki"/>Test Wiki<text:bookmark-end text:name="__RefHeading___test_wiki_1"/><text:bookmark-end text:name="test_wiki"/></text:h>
      <text:h text:style-name="Heading_20_2" text:outline-level="2"><text:bookmark-start text:name="__RefHeading___se_diplomer_en_formation_continue_2"/><text:bookmark-start text:name="se_diplomer_en_formation_continue"/>Se diplômer en formation continue<text:bookmark-end text:name="__RefHeading___se_diplomer_en_formation_continue_2"/><text:bookmark-end text:name="se_diplomer_en_formation_continue"/></text:h>
      <text:h text:style-name="Heading_20_3" text:outline-level="3"><text:bookmark-start text:name="__RefHeading___l_apprentissage_3"/><text:bookmark-start text:name="l_apprentissage"/>L'apprentissage<text:bookmark-end text:name="__RefHeading___l_apprentissage_3"/><text:bookmark-end text:name="l_apprentissage"/></text:h>
      <text:h text:style-name="Heading_20_3" text:outline-level="3"><text:bookmark-start text:name="__RefHeading___le_contrat_de_professionnalisation_4"/><text:bookmark-start text:name="le_contrat_de_professionnalisation"/>Le contrat de professionnalisation<text:bookmark-end text:name="__RefHeading___le_contrat_de_professionnalisation_4"/><text:bookmark-end text:name="le_contrat_de_professionnalisation"/></text:h>
      <text:h text:style-name="Heading_20_4" text:outline-level="4"><text:bookmark-start text:name="__RefHeading___plus_de_26_ans_5"/><text:bookmark-start text:name="plus_de_26_ans"/>Plus de 26 ans<text:bookmark-end text:name="__RefHeading___plus_de_26_ans_5"/><text:bookmark-end text:name="plus_de_26_ans"/></text:h>
      <text:h text:style-name="Heading_20_4" text:outline-level="4"><text:bookmark-start text:name="__RefHeading___moins_de_26_ans_6"/><text:bookmark-start text:name="moins_de_26_ans"/>Moins de 26 ans<text:bookmark-end text:name="__RefHeading___moins_de_26_ans_6"/><text:bookmark-end text:name="moins_de_26_ans"/></text:h>
      <text:p text:style-name="Text_20_body">Vous êtes demandeur d'emploi ou salarié et vous voulez reprendre des études pour acquérir un diplôme dispensé à l'<text:span text:style-name="Strong_20_Emphasis">université de Caen Normandie</text:span> ? </text:p>
      <text:p text:style-name="Text_20_body">Dans le cadre de la formation tout au long de la vie, tout un chacun peut envisager de reprendre ses études pour acquérir des connaissances dans un secteur donné, pour réorienter sa carrière professionnelle ou obtenir un diplôme mieux adapté aux besoins du marché. L’offre de formation des différentes composantes pédagogiques de l’université de Caen Normandie est accessible par le biais de la <text:span text:style-name="Emphasis"><text:span text:style-name="Strong_20_Emphasis">formation continue</text:span></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mportant</text:p>
          </table:table-cell>
        </table:table-row>
      </table:table>
      <text:p text:style-name="Text_20_body"><text:a xlink:type="simple" xlink:href="https://pedagowiki.unicaen.fr/doku.php?id=playground:site_de_la_formation_continue_de_l_universite_de_caen_normandie" text:style-name="Internet_20_link" text:visited-style-name="Visited_20_Internet_20_Link">site_de_la_formation_continue_de_l_universite_de_caen_normandie</text:a>
<text:a xlink:type="simple" xlink:href="http://webetu.unicaen.fr/formation-continue/se-diplomer/" text:style-name="Internet_20_link" text:visited-style-name="Visited_20_Internet_20_Link">http://webetu.unicaen.fr/formation-continue/se-diplomer/</text:a></text:p>
      <text:p text:style-name="Text_20_body"><draw:frame draw:style-name="mediacenter" draw:name="1" text:anchor-type="paragraph" draw:z-index="1" svg:width="10.583333333333cm" style:rel-width="100%" svg:height="10.409836065574cm" style:rel-height="scale"><draw:image xlink:href="Pictures/846530618e0233b7c957ba593c4eb411.png" xlink:type="simple" xlink:show="embed" xlink:actuate="onLoad"/></draw:frame></text:p>
      <text:p text:style-name="Text_20_body"><text:a xlink:type="simple" xlink:href="https://pedagowiki.unicaen.fr/doku.php?id=playground:bea" text:style-name="Internet_20_link" text:visited-style-name="Visited_20_Internet_20_Link">bea</text:a></text:p>
      <text:p text:style-name="Text_20_body"><text:a xlink:type="simple" xlink:href="https://pedagowiki.unicaen.fr/lib/exe/fetch.php?media=playground:carte_acteurs_emploi_formation_orientation.pptx" text:style-name="Internet_20_link" text:visited-style-name="Visited_20_Internet_20_Link">carte_acteurs_emploi_formation_orientation.pptx</text:a></text:p>
      <text:p text:style-name="Text_20_body"> — <text:span text:style-name="Emphasis"><text:a xlink:type="simple" xlink:href="mailto:peggy.heinen@unicaen.fr" text:style-name="Internet_20_link" text:visited-style-name="Visited_20_Internet_20_Link">Heinen Peggy</text:a> 2019/04/08 11:41</text:span></text:p>
      <text:p text:style-name="Text_20_body"><draw:frame draw:style-name="media" draw:name="2" text:anchor-type="as-char" draw:z-index="2" svg:width="12.7cm" svg:height="9.525cm"><draw:image xlink:href="Pictures/96719257cb773497d445153195f169c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0::17:56</meta:creation-date>
    <dc:creator>Generated</dc:creator>
    <dc:date>2026-09-17T10::17:56</dc:date>
    <dc:language>en-US</dc:language>
    <meta:editing-cycles>1</meta:editing-cycles>
    <meta:editing-duration>PT0S</meta:editing-duration>
    <dc:title>playground:peggy</dc:title>
  </office:meta>
</office:document-meta>
</file>