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bd05f942a93483d2de59b775e650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layground:nathalie"/>essai</text:span> nath
<draw:frame draw:style-name="media" draw:name="0" text:anchor-type="as-char" draw:z-index="0" svg:width="17.197916666667cm" style:rel-width="100%" svg:height="7.9375cm" style:rel-height="scale"><draw:image xlink:href="Pictures/ecbd05f942a93483d2de59b775e6507a.png" xlink:type="simple" xlink:show="embed" xlink:actuate="onLoad"/></draw:frame></text:p>
      <text:p text:style-name="Text_20_body"><text:span text:style-name="Strong_20_Emphasis"> hihihihihi</text:span></text:p>
      <text:h text:style-name="Heading_20_1" text:outline-level="1"><text:bookmark-start text:name="__RefHeading___titre_1_1"/><text:bookmark-start text:name="titre_1"/>titre 1<text:bookmark-end text:name="__RefHeading___titre_1_1"/><text:bookmark-end text:name="titre_1"/></text:h>
      <text:h text:style-name="Heading_20_2" text:outline-level="2"><text:bookmark-start text:name="__RefHeading___titre_2_2"/><text:bookmark-start text:name="titre_2"/>titre 2<text:bookmark-end text:name="__RefHeading___titre_2_2"/><text:bookmark-end text:name="titre_2"/></text:h>
      <text:h text:style-name="Heading_20_2" text:outline-level="2"><text:bookmark-start text:name="__RefHeading___titre_2_3"/><text:bookmark-start text:name="titre_21"/>titre 2<text:bookmark-end text:name="__RefHeading___titre_2_3"/><text:bookmark-end text:name="titre_21"/></text:h>
      <text:h text:style-name="Heading_20_3" text:outline-level="3"><text:bookmark-start text:name="__RefHeading___titre3_4"/><text:bookmark-start text:name="titre3"/>titre3<text:bookmark-end text:name="__RefHeading___titre3_4"/><text:bookmark-end text:name="titre3"/></text:h>
      <text:p text:style-name="Text_20_body"><text:a xlink:type="simple" xlink:href="https://pedagowiki.unicaen.fr/doku.php?id=playground:deplacement_velo" text:style-name="Internet_20_link" text:visited-style-name="Visited_20_Internet_20_Link">deplacement vel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04:21</meta:creation-date>
    <dc:creator>Generated</dc:creator>
    <dc:date>2026-09-16T14::04:21</dc:date>
    <dc:language>en-US</dc:language>
    <meta:editing-cycles>1</meta:editing-cycles>
    <meta:editing-duration>PT0S</meta:editing-duration>
    <dc:title>playground:nathalie</dc:title>
  </office:meta>
</office:document-meta>
</file>