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svg+xml" manifest:full-path="Pictures/24d9f7658f7acbdcaa6f93b6704038aa.svg"/>
  <manifest:file-entry manifest:media-type="image/png" manifest:full-path="Pictures/946b0562836976a1fb23083eb35bb3aa.png"/>
  <manifest:file-entry manifest:media-type="image/png" manifest:full-path="Pictures/d342501cc0984252751d2b7bf7c37d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jeromeg"/>Ceci est la page de Jérôme G. (c'est moi !)
<text:span text:style-name="Strong_20_Emphasis">gras</text:span></text:p>
      <text:p text:style-name="Text_20_body"><text:span text:style-name="Emphasis">italic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ci est une note.</text:p>
          </table:table-cell>
        </table:table-row>
      </table:table>
      <text:h text:style-name="Heading_20_1" text:outline-level="1"><text:bookmark-start text:name="__RefHeading___norvege_1"/><text:bookmark-start text:name="norvege"/>Norvège<text:bookmark-end text:name="__RefHeading___norvege_1"/><text:bookmark-end text:name="norvege"/></text:h>
      <text:p text:style-name="Text_20_body">Ceci est le chapo de la page.</text:p>
      <text:h text:style-name="Heading_20_2" text:outline-level="2"><text:bookmark-start text:name="__RefHeading___les_iles_lofoten_2"/><text:bookmark-start text:name="les_iles_lofoten"/>Les iles Lofoten<text:bookmark-end text:name="__RefHeading___les_iles_lofoten_2"/><text:bookmark-end text:name="les_iles_lofoten"/></text:h>
      <text:p text:style-name="Text_20_body">Premier paragraphe…
Un des plus beaux endroits de la planète.<draw:frame draw:style-name="media" draw:name="1" text:anchor-type="as-char" draw:z-index="1" svg:width="0.9525cm" svg:height="0.9525cm"><draw:image xlink:href="Pictures/24d9f7658f7acbdcaa6f93b6704038aa.svg" xlink:type="simple" xlink:show="embed" xlink:actuate="onLoad"/></draw:frame></text:p>
      <text:p text:style-name="Text_20_body"><draw:frame draw:style-name="media" draw:name="2" text:anchor-type="as-char" draw:z-index="2" svg:width="25.479375cm" style:rel-width="100%" svg:height="16.98625cm" style:rel-height="scale"><draw:image xlink:href="Pictures/946b0562836976a1fb23083eb35bb3aa.png" xlink:type="simple" xlink:show="embed" xlink:actuate="onLoad"/></draw:frame></text:p>
      <text:h text:style-name="Heading_20_2" text:outline-level="2"><text:bookmark-start text:name="__RefHeading___bergen_3"/><text:bookmark-start text:name="bergen"/>Bergen<text:bookmark-end text:name="__RefHeading___bergen_3"/><text:bookmark-end text:name="bergen"/></text:h>
      <text:p text:style-name="Text_20_body">Second paragraphe…</text:p>
      <text:p text:style-name="Text_20_body"><draw:frame draw:style-name="media" draw:name="3" text:anchor-type="as-char" draw:z-index="3" svg:width="16.933333333333cm" svg:height="12.7cm"><draw:image xlink:href="Pictures/d342501cc0984252751d2b7bf7c37d95.png" xlink:type="simple" xlink:show="embed" xlink:actuate="onLoad"/></draw:frame></text:p>
      <text:p text:style-name="Text_20_body"><text:a xlink:type="simple" xlink:href="https://pedagowiki.unicaen.fr/doku.php?id=playground:audrey" text:style-name="Internet_20_link" text:visited-style-name="Visited_20_Internet_20_Link">audrey</text:a></text:p>
      <text:p text:style-name="Text_20_body"><text:a xlink:type="simple" xlink:href="https://pedagowiki.unicaen.fr/lib/exe/fetch.php?media=playground:documentationimagenumerique.pdf" text:style-name="Internet_20_link" text:visited-style-name="Visited_20_Internet_20_Link">Doc à téléchar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2:54</meta:creation-date>
    <dc:creator>Generated</dc:creator>
    <dc:date>2026-09-17T04::12:54</dc:date>
    <dc:language>en-US</dc:language>
    <meta:editing-cycles>1</meta:editing-cycles>
    <meta:editing-duration>PT0S</meta:editing-duration>
    <dc:title>playground:jeromeg</dc:title>
  </office:meta>
</office:document-meta>
</file>