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04c1bb19653636ee2c6224318f10ff3.png"/>
  <manifest:file-entry manifest:media-type="image/png" manifest:full-path="Pictures/72d707b5642e2d39ce86d0185212c838.png"/>
  <manifest:file-entry manifest:media-type="image/png" manifest:full-path="Pictures/bbb7f9223d4a2a824995982645a5663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1" style:family="text">
      <style:text-properties fo:color="#b1b100" fo:border="0pt none"/>
    </style:style>
    <style:style style:name="highlight_st0" style:family="text">
      <style:text-properties fo:color="#ff0000" fo:border="0pt none"/>
    </style:style>
    <style:style style:name="highlight_sy0" style:family="text">
      <style:text-properties fo:color="#66cc66" fo:border="0pt none"/>
    </style:style>
    <style:style style:name="highlight_co1" style:family="text">
      <style:text-properties fo:color="#808080" fo:font-style="italic" fo:border="0pt none"/>
    </style:style>
    <style:style style:name="PluginODTAutoStyle_Table_3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4" style:family="table-cell">
      <style:paragraph-properties fo:text-align="center"/>
      <style:table-cell-properties fo:padding="0.1cm" fo:border="0.002cm solid #000000"/>
    </style:style>
    <style:style style:name="PluginODTAutoStyle_Paragraph_5" style:family="paragraph">
      <style:paragraph-properties fo:text-align="center" fo:padding="0.1cm"/>
    </style:style>
    <style:style style:name="PluginODTAutoStyle_TableCell_6" style:family="table-cell">
      <style:table-cell-properties fo:padding="0.3cm" fo:border="0.002cm solid #000000"/>
    </style:style>
    <style:style style:name="PluginODTAutoStyle_Paragraph_7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layground:demo"/>Cette page illustre succinctement les possibilités de ce wiki (la plupart issues d'ajout de plugins).</text:p>
      <text:p text:style-name="Horizontal_20_Line"/>
      <text:p text:style-name="Text_20_body">La partie ci-dessous est en syntaxe markdown, mais dokuwiki comprend car c'est encapsulé dans une paire de balises <text:span text:style-name="Emphasis"><text:span text:style-name="Strong_20_Emphasis">&lt;markdown&gt;</text:span></text:span> + <text:span text:style-name="Emphasis"><text:span text:style-name="Strong_20_Emphasis">&lt;/markdown&gt;</text:span></text:span> :
&lt;markdown&gt;
#Titre 1
##Titre 2
###Titre 3
####Titre 4</text:p>
      <text:p text:style-name="Text_20_body">* item1
* item2</text:p>
      <text:p text:style-name="Text_20_body">1. n°1
1. n°2
&lt;/markdown&gt;</text:p>
      <text:p text:style-name="Horizontal_20_Line"/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 <text:span text:style-name="highlight_kw1">echo</text:span> <text:span text:style-name="highlight_st0">"toto"</text:span><text:span text:style-name="highlight_sy0">;</text:span> <text:span text:style-name="highlight_co1">//du code avec une coloration syntaxique du langage php, </text:span><text:line-break/><text:s text:c="3"/><text:span text:style-name="highlight_co1">//mais on peut le faire dans pleins d'autres langages</text:span><text:line-break/><text:s text:c="3"/><text:span text:style-name="highlight_co1">//(bash, javascript, c, ...)</text:span></text:p>
          </table:table-cell>
        </table:table-row>
      </table:table>
      <text:p text:style-name="Horizontal_20_Line"/>
      <text:p text:style-name="Text_20_body">Les images ci-après ont été copiée depuis un logiciel de capture d'écran, puis directement collées dans la zone d'édition. Ce n'est pas plus compliqué que ça.</text:p>
      <text:p text:style-name="Text_20_body"><draw:frame draw:style-name="media" draw:name="0" text:anchor-type="as-char" draw:z-index="0" svg:width="5.23875cm" svg:height="2.460625cm"><draw:image xlink:href="Pictures/604c1bb19653636ee2c6224318f10ff3.png" xlink:type="simple" xlink:show="embed" xlink:actuate="onLoad"/></draw:frame></text:p>
      <text:p text:style-name="Text_20_body"><draw:frame draw:style-name="media" draw:name="1" text:anchor-type="as-char" draw:z-index="1" svg:width="4.7625cm" svg:height="2.619375cm"><draw:image xlink:href="Pictures/72d707b5642e2d39ce86d0185212c838.png" xlink:type="simple" xlink:show="embed" xlink:actuate="onLoad"/></draw:frame></text:p>
      <text:p text:style-name="Horizontal_20_Line"/>
      <table:table table:style-name="PluginODTAutoStyle_Table_3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4">
            <text:p text:style-name="PluginODTAutoStyle_Paragraph_5"><draw:frame draw:style-name="media" draw:name="2" text:anchor-type="as-char" draw:z-index="2" svg:width="1.27cm" svg:height="1.27cm"><draw:image xlink:href="Pictures/bbb7f9223d4a2a824995982645a56637.png" xlink:type="simple" xlink:show="embed" xlink:actuate="onLoad"/></draw:frame></text:p>
          </table:table-cell>
          <table:table-cell office:value-type="string" table:style-name="PluginODTAutoStyle_TableCell_6">
            <text:p text:style-name="PluginODTAutoStyle_Paragraph_7">Ca c'est une note importante, mais il existe d'autres types de notes : Voir un des derniers boutons dans la barre d'outil de l'éditeur.
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1" style:family="text">
      <style:text-properties fo:color="#b1b100" fo:border="0pt none"/>
    </style:style>
    <style:style style:name="highlight_st0" style:family="text">
      <style:text-properties fo:color="#ff0000" fo:border="0pt none"/>
    </style:style>
    <style:style style:name="highlight_sy0" style:family="text">
      <style:text-properties fo:color="#66cc66" fo:border="0pt none"/>
    </style:style>
    <style:style style:name="highlight_co1" style:family="text">
      <style:text-properties fo:color="#808080" fo:font-style="italic" fo:border="0pt none"/>
    </style:style>
    <style:style style:name="PluginODTAutoStyle_Table_3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4" style:family="table-cell">
      <style:paragraph-properties fo:text-align="center"/>
      <style:table-cell-properties fo:padding="0.1cm" fo:border="0.002cm solid #000000"/>
    </style:style>
    <style:style style:name="PluginODTAutoStyle_Paragraph_5" style:family="paragraph">
      <style:paragraph-properties fo:text-align="center" fo:padding="0.1cm"/>
    </style:style>
    <style:style style:name="PluginODTAutoStyle_TableCell_6" style:family="table-cell">
      <style:table-cell-properties fo:padding="0.3cm" fo:border="0.002cm solid #000000"/>
    </style:style>
    <style:style style:name="PluginODTAutoStyle_Paragraph_7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4::14:18</meta:creation-date>
    <dc:creator>Generated</dc:creator>
    <dc:date>2026-09-16T14::14:18</dc:date>
    <dc:language>en-US</dc:language>
    <meta:editing-cycles>1</meta:editing-cycles>
    <meta:editing-duration>PT0S</meta:editing-duration>
    <dc:title>playground:demo</dc:title>
  </office:meta>
</office:document-meta>
</file>