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0a053f2d9f9f67bbc75080266c0d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efinition_foad"/>La FOAD est une forme d'enseignement dans laquelle la transmission des connaissances et les activités d'apprentissage se situent en dehors de la relation directe en face à face, dite en “présentiel”, entre l'enseignant et l'étudiant ou le stagiaire. 
<draw:frame draw:style-name="media" draw:name="0" text:anchor-type="as-char" draw:z-index="0" svg:width="5.953125cm" svg:height="5.953125cm"><draw:image xlink:href="Pictures/870a053f2d9f9f67bbc75080266c0d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38:04</meta:creation-date>
    <dc:creator>Generated</dc:creator>
    <dc:date>2026-09-16T15::38:04</dc:date>
    <dc:language>en-US</dc:language>
    <meta:editing-cycles>1</meta:editing-cycles>
    <meta:editing-duration>PT0S</meta:editing-duration>
    <dc:title>playground:definition_foad</dc:title>
  </office:meta>
</office:document-meta>
</file>