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bbb7f9223d4a2a824995982645a56637.png"/>
  <manifest:file-entry manifest:media-type="image/png" manifest:full-path="Pictures/6b23b3c913524bb7bdfc1d52119e260f.png"/>
  <manifest:file-entry manifest:media-type="image/png" manifest:full-path="Pictures/fb143761d951f51fa6e743c2670f245e.png"/>
  <manifest:file-entry manifest:media-type="image/png" manifest:full-path="Pictures/2ac5cf096f927ab183b2b24d5037570f.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4:verifier_une_inscription"/><text:bookmark-start text:name="__RefHeading___verifier_les_inscriptions_pour_les_gestionnaires_de_scolarite_1"/><text:bookmark-start text:name="verifier_les_inscriptions_pour_les_gestionnaires_de_scolarite"/>Vérifier les inscriptions (pour les gestionnaires de scolarité)<text:bookmark-end text:name="__RefHeading___verifier_les_inscriptions_pour_les_gestionnaires_de_scolarite_1"/><text:bookmark-end text:name="verifier_les_inscriptions_pour_les_gestionnaires_de_scolarite"/></text:h>
      <text:p text:style-name="Text_20_body"> Les gestionnaires de scolarité sont régulièrement sollicités pour vérifier qu'un étudiant est bien inscrit dans un espace de cours Ecampus suite à son inscription pédagogique. </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0" text:anchor-type="as-char" draw:z-index="0" svg:width="1.27cm" svg:height="1.27cm"><draw:image xlink:href="Pictures/bbb7f9223d4a2a824995982645a56637.png" xlink:type="simple" xlink:show="embed" xlink:actuate="onLoad"/></draw:frame></text:p>
          </table:table-cell>
          <table:table-cell office:value-type="string" table:style-name="PluginODTAutoStyle_TableCell_4">
            <text:p text:style-name="PluginODTAutoStyle_Paragraph_5"><text:span text:style-name="Strong_20_Emphasis">A savoir: </text:span></text:p>
            <text:list text:style-name="List_20_1" text:continue-numbering="false">
              <text:list-item>
                <text:p text:style-name="List_20_1_Content_First"> suite à son inscription pédagogique (jusqu'aux groupes si ils existent), un étudiant est inscrit automatiquement dans les espaces de cours qui le concerne dès le lendemain (synchronisations nocturnes). Si il existe des groupes configurés dans APOGEE pour un élément pédagogique, alors l'étudiant doit y être affecté. </text:p>
              </text:list-item>
              <text:list-item>
                <text:p text:style-name="List_20_1_Content"> avant de vérifier dans Ecampus, merci de vérifier les inscriptions dans APOGEE</text:p>
              </text:list-item>
              <text:list-item>
                <text:p text:style-name="List_20_1_Content_Last"> les inscriptions dans l'espace de cours se font par la méthode d'inscription “base de données”. La liaison se fait via le code de l'élément pédagogique, que nous retrouvons dans l'intitulé du cours.</text:p>
              </text:list-item>
            </text:list>
          </table:table-cell>
        </table:table-row>
      </table:table>
      <text:p text:style-name="Text_20_body"><text:span text:style-name="Strong_20_Emphasis">Toutes les opération qui suivent implique que vous ayez le rôle de gestionnaire au niveau du cours. Contactez votre correspondant Moodle ou bien écrivez à cemu.assistance@unicaen.fr</text:span></text:p>
      <text:h text:style-name="Heading_20_2" text:outline-level="2"><text:bookmark-start text:name="__RefHeading___verification_des_inscritsla_liste_des_participants_2"/><text:bookmark-start text:name="verification_des_inscritsla_liste_des_participants"/>Vérification des inscrits : la liste des participants<text:bookmark-end text:name="__RefHeading___verification_des_inscritsla_liste_des_participants_2"/><text:bookmark-end text:name="verification_des_inscritsla_liste_des_participants"/></text:h>
      <text:p text:style-name="Text_20_body"><draw:frame draw:style-name="media" draw:name="1" text:anchor-type="as-char" draw:z-index="1" svg:width="21.166666666667cm" style:rel-width="100%" svg:height="10.129420617005cm" style:rel-height="scale"><draw:image xlink:href="Pictures/6b23b3c913524bb7bdfc1d52119e260f.png" xlink:type="simple" xlink:show="embed" xlink:actuate="onLoad"/></draw:frame></text:p>
      <text:h text:style-name="Heading_20_2" text:outline-level="2"><text:bookmark-start text:name="__RefHeading___verification_des_inscritsle_statut_et_le_mode_d_inscription_3"/><text:bookmark-start text:name="verification_des_inscritsle_statut_et_le_mode_d_inscription"/>Vérification des inscrits : le statut et le mode d'inscription<text:bookmark-end text:name="__RefHeading___verification_des_inscritsle_statut_et_le_mode_d_inscription_3"/><text:bookmark-end text:name="verification_des_inscritsle_statut_et_le_mode_d_inscription"/></text:h>
      <text:p text:style-name="Text_20_body"><text:span text:style-name="Strong_20_Emphasis">Statut inscrit automatiquement actif</text:span></text:p>
      <text:p text:style-name="Text_20_body"><draw:frame draw:style-name="media" draw:name="2" text:anchor-type="as-char" draw:z-index="2" svg:width="21.166666666667cm" style:rel-width="100%" svg:height="7.7755102040816cm" style:rel-height="scale"><draw:image xlink:href="Pictures/fb143761d951f51fa6e743c2670f245e.png" xlink:type="simple" xlink:show="embed" xlink:actuate="onLoad"/></draw:frame></text:p>
      <text:p text:style-name="Text_20_body"><text:span text:style-name="Strong_20_Emphasis">Statut inscrit automatiquement suspendu:</text:span></text:p>
      <text:p text:style-name="Text_20_body"><draw:frame draw:style-name="media" draw:name="3" text:anchor-type="as-char" draw:z-index="3" svg:width="21.166666666667cm" style:rel-width="100%" svg:height="11.941035856574cm" style:rel-height="scale"><draw:image xlink:href="Pictures/2ac5cf096f927ab183b2b24d5037570f.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7T03::24:05</meta:creation-date>
    <dc:creator>Generated</dc:creator>
    <dc:date>2026-09-17T03::24:05</dc:date>
    <dc:language>en-US</dc:language>
    <meta:editing-cycles>1</meta:editing-cycles>
    <meta:editing-duration>PT0S</meta:editing-duration>
    <dc:title>moodle4:verifier_une_inscription</dc:title>
  </office:meta>
</office:document-meta>
</file>