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eef195551129d43999d978f1e97676.png"/>
  <manifest:file-entry manifest:media-type="image/png" manifest:full-path="Pictures/5ad24ea9cfd131c7a217923eae44fdf2.png"/>
  <manifest:file-entry manifest:media-type="image/png" manifest:full-path="Pictures/3e1d1d62ae90435454a93bd9b7f4895d.png"/>
  <manifest:file-entry manifest:media-type="image/png" manifest:full-path="Pictures/5f3265bb5eeb0a4a731b6e1d11dcdf02.png"/>
  <manifest:file-entry manifest:media-type="image/png" manifest:full-path="Pictures/e6aeeaf5057185adab7b29c5b7e317d4.png"/>
  <manifest:file-entry manifest:media-type="image/png" manifest:full-path="Pictures/14a0a15451caeb4cb4723a9c4509fdae.png"/>
  <manifest:file-entry manifest:media-type="image/png" manifest:full-path="Pictures/c7eeee7f405a07a9dec42f1f0f011c33.png"/>
  <manifest:file-entry manifest:media-type="image/png" manifest:full-path="Pictures/7c0a8fbe888f0baa2eedbfc28a7ed851.png"/>
  <manifest:file-entry manifest:media-type="image/png" manifest:full-path="Pictures/e791f612225943f81c87896d62c9396f.png"/>
  <manifest:file-entry manifest:media-type="image/png" manifest:full-path="Pictures/ab92537d78da5d6b01762acbb13d265a.png"/>
  <manifest:file-entry manifest:media-type="image/png" manifest:full-path="Pictures/6c13b5b98fc68d60ffda1c07532b7252.png"/>
  <manifest:file-entry manifest:media-type="image/png" manifest:full-path="Pictures/040cdb8842bfedcf7ff50b4a5d248c36.png"/>
  <manifest:file-entry manifest:media-type="image/png" manifest:full-path="Pictures/bd8b5f2c87e9dec7bf2869e83638f75a.png"/>
  <manifest:file-entry manifest:media-type="image/png" manifest:full-path="Pictures/0dd94a424bac2f42a917524ca32118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vrai-faux_generalise"/><text:bookmark-start text:name="__RefHeading___creer_une_question_de_type_vrai-faux_generalise_1"/><text:bookmark-start text:name="creer_une_question_de_type_vrai-faux_generalise"/>Créer une question de type Vrai-Faux généralisé<text:bookmark-end text:name="__RefHeading___creer_une_question_de_type_vrai-faux_generalise_1"/><text:bookmark-end text:name="creer_une_question_de_type_vrai-faux_generalise"/></text:h>
      <text:p text:style-name="Text_20_body"><draw:frame draw:style-name="mediacenter" draw:name="0" text:anchor-type="paragraph" draw:z-index="0" svg:width="2.1166666666667cm" svg:height="1.5345833333333cm"><draw:image xlink:href="Pictures/bbeef195551129d43999d978f1e97676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 invite ici l'apprenant à se positionner sur chaque proposition d'une question à choix multiples à l'aide d'un menu déroulant <text:span text:style-name="Strong_20_Emphasis">correct/incorrect</text:span>, <text:span text:style-name="Strong_20_Emphasis">vrai/faux</text:span>, <text:span text:style-name="Strong_20_Emphasis">conforme/non conforme</text:span> ou <text:span text:style-name="Strong_20_Emphasis">tout autre choix de type A ou B</text:span>. La question de type “Sélectionner les mots manquants” permet de regrouper tous les “vrai-faux” en une seule question synthétique mais fait perdre la possibilité de mélanger l'ordre des propositions à évaluer et fait perdre aussi la possibilité d'une analyse fine des réponses.</text:p>
          </table:table-cell>
        </table:table-row>
      </table:table>
      <text:h text:style-name="Heading_20_2" text:outline-level="2"><text:bookmark-start text:name="__RefHeading___choisissez_le_type_de_question_2"/><text:bookmark-start text:name="choisissez_le_type_de_question"/>Choisissez le type de question<text:bookmark-end text:name="__RefHeading___choisissez_le_type_de_question_2"/><text:bookmark-end text:name="choisissez_le_type_de_question"/></text:h>
      <text:list text:style-name="List_20_1" text:continue-numbering="false">
        <text:list-item>
          <text:p text:style-name="LastListParagraph_List_20_1_Content_First"> sélectionnez le type de question “Sélectionner le mot manquant” et cliquez sur “Ajouter” : </text:p>
        </text:list-item>
      </text:list>
      <text:p text:style-name="Text_20_body"><draw:frame draw:style-name="mediacenter" draw:name="2" text:anchor-type="paragraph" draw:z-index="2" svg:width="15.795625cm" svg:height="18.57375cm"><draw:image xlink:href="Pictures/3e1d1d62ae90435454a93bd9b7f4895d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3" text:anchor-type="paragraph" draw:z-index="3" svg:width="27.6225cm" style:rel-width="100%" svg:height="7.77875cm" style:rel-height="scale"><draw:image xlink:href="Pictures/5f3265bb5eeb0a4a731b6e1d11dcdf02.png" xlink:type="simple" xlink:show="embed" xlink:actuate="onLoad"/></draw:frame></text:p>
      <text:p text:style-name="Text_20_body">Si vous n'avez pas créé de catégorie spécifique pour classer vos questions, laissez la catégorie par <text:span text:style-name="Strong_20_Emphasis">Défaut</text:span>. Si vous souhaitez en savoir plus sur le classement des questions, reportez-vous à la documentation : <text:a xlink:type="simple" xlink:href="https://pedagowiki.unicaen.fr/doku.php?id=moodle4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4" text:anchor-type="paragraph" draw:z-index="4" svg:width="27.066875cm" style:rel-width="100%" svg:height="4.8683333333333cm" style:rel-height="scale"><draw:image xlink:href="Pictures/e6aeeaf5057185adab7b29c5b7e317d4.png" xlink:type="simple" xlink:show="embed" xlink:actuate="onLoad"/></draw:frame></text:p>
      <text:h text:style-name="Heading_20_2" text:outline-level="2"><text:bookmark-start text:name="__RefHeading___indiquez_le_texte_de_la_question_5"/><text:bookmark-start text:name="indiquez_le_texte_de_la_question"/>Indiquez le texte de la question<text:bookmark-end text:name="__RefHeading___indiquez_le_texte_de_la_question_5"/><text:bookmark-end text:name="indiquez_le_texte_de_la_question"/></text:h>
      <text:p text:style-name="Text_20_body"><draw:frame draw:style-name="mediacenter" draw:name="5" text:anchor-type="paragraph" draw:z-index="5" svg:width="26.3525cm" style:rel-width="100%" svg:height="12.620625cm" style:rel-height="scale"><draw:image xlink:href="Pictures/14a0a15451caeb4cb4723a9c4509fdae.png" xlink:type="simple" xlink:show="embed" xlink:actuate="onLoad"/></draw:frame></text:p>
      <text:h text:style-name="Heading_20_2" text:outline-level="2"><text:bookmark-start text:name="__RefHeading___indiquez_le_nombre_de_points_6"/><text:bookmark-start text:name="indiquez_le_nombre_de_points"/>Indiquez le nombre de points<text:bookmark-end text:name="__RefHeading___indiquez_le_nombre_de_points_6"/><text:bookmark-end text:name="indiquez_le_nombre_de_points"/></text:h>
      <text:p text:style-name="Text_20_body"><draw:frame draw:style-name="mediacenter" draw:name="6" text:anchor-type="paragraph" draw:z-index="6" svg:width="10.583333333333cm" style:rel-width="100%" svg:height="2.5730122324159cm" style:rel-height="scale"><draw:image xlink:href="Pictures/c7eeee7f405a07a9dec42f1f0f011c33.png" xlink:type="simple" xlink:show="embed" xlink:actuate="onLoad"/></draw:frame></text:p>
      <text:h text:style-name="Heading_20_2" text:outline-level="2"><text:bookmark-start text:name="__RefHeading___indiquez_les_reponses_7"/><text:bookmark-start text:name="indiquez_les_reponses"/>Indiquez les réponses<text:bookmark-end text:name="__RefHeading___indiquez_les_reponses_7"/><text:bookmark-end text:name="indiquez_les_reponses"/></text:h>
      <text:list text:style-name="List_20_1" text:continue-numbering="false">
        <text:list-item>
          <text:p text:style-name="LastListParagraph_List_20_1_Content_First"> indiquez les mots ou expression qui seront disponible dans le menu déroulant : dans ce cas les seuls mots proposés seront “Vrai” et “Faux”</text:p>
        </text:list-item>
      </text:list>
      <text:p text:style-name="Text_20_body"><draw:frame draw:style-name="mediacenter" draw:name="7" text:anchor-type="paragraph" draw:z-index="7" svg:width="22.621875cm" style:rel-width="100%" svg:height="12.647083333333cm" style:rel-height="scale"><draw:image xlink:href="Pictures/7c0a8fbe888f0baa2eedbfc28a7ed851.png" xlink:type="simple" xlink:show="embed" xlink:actuate="onLoad"/></draw:frame></text:p>
      <text:h text:style-name="Heading_20_2" text:outline-level="2"><text:bookmark-start text:name="__RefHeading___indiquez_les_reponses_attendues_dans_le_texte_de_la_question_8"/><text:bookmark-start text:name="indiquez_les_reponses_attendues_dans_le_texte_de_la_question"/>Indiquez les réponses attendues dans le texte de la question<text:bookmark-end text:name="__RefHeading___indiquez_les_reponses_attendues_dans_le_texte_de_la_question_8"/><text:bookmark-end text:name="indiquez_les_reponses_attendues_dans_le_texte_de_la_question"/></text:h>
      <text:list text:style-name="List_20_1" text:continue-numbering="false">
        <text:list-item>
          <text:p text:style-name="LastListParagraph_List_20_1_Content_First"> remontez au texte de la question et ajoutez les numéros entre doubles crochets qui correspondants aux réponses attendues (ici, double crochet 1 pour les vrai et double crochet 2 pour les faux) :</text:p>
        </text:list-item>
      </text:list>
      <text:p text:style-name="Text_20_body"><draw:frame draw:style-name="mediacenter" draw:name="8" text:anchor-type="paragraph" draw:z-index="8" svg:width="25.823333333333cm" style:rel-width="100%" svg:height="12.329583333333cm" style:rel-height="scale"><draw:image xlink:href="Pictures/e791f612225943f81c87896d62c9396f.png" xlink:type="simple" xlink:show="embed" xlink:actuate="onLoad"/></draw:frame></text:p>
      <text:h text:style-name="Heading_20_2" text:outline-level="2"><text:bookmark-start text:name="__RefHeading___previsualiser_9"/><text:bookmark-start text:name="previsualiser"/>Prévisualiser<text:bookmark-end text:name="__RefHeading___previsualiser_9"/><text:bookmark-end text:name="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9" text:anchor-type="paragraph" draw:z-index="9" svg:width="10.583333333333cm" svg:height="2.8644972451791cm"><draw:image xlink:href="Pictures/ab92537d78da5d6b01762acbb13d265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0" text:anchor-type="paragraph" draw:z-index="10" svg:width="10.583333333333cm" svg:height="2.8644972451791cm"><draw:image xlink:href="Pictures/6c13b5b98fc68d60ffda1c07532b7252.png" xlink:type="simple" xlink:show="embed" xlink:actuate="onLoad"/></draw:frame></text:p>
      <text:list text:style-name="List_20_1" text:continue-numbering="false">
        <text:list-item>
          <text:p text:style-name="LastListParagraph_List_20_1_Content_First"> La question apparait dans une fenêtre surgissante :</text:p>
        </text:list-item>
      </text:list>
      <text:p text:style-name="Text_20_body"><draw:frame draw:style-name="mediacenter" draw:name="11" text:anchor-type="paragraph" draw:z-index="11" svg:width="25.664583333333cm" style:rel-width="100%" svg:height="13.361458333333cm" style:rel-height="scale"><draw:image xlink:href="Pictures/040cdb8842bfedcf7ff50b4a5d248c36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tester la question sur « <text:span text:style-name="Strong_20_Emphasis">Recommencer</text:span> » autant que souhaité et sur « <text:span text:style-name="Strong_20_Emphasis">Remplir les réponses correctes</text:span> » pour vérifier le comportement adéquat de la question. Cela vous permet de voir le rendu avec bonne ou mauvaise réponse en cliquant sur “Envoyer et terminer”:</text:p>
        </text:list-item>
      </text:list>
      <text:p text:style-name="Text_20_body">Exemple 1 :
<draw:frame draw:style-name="mediacenter" draw:name="12" text:anchor-type="paragraph" draw:z-index="12" svg:width="25.770416666667cm" style:rel-width="100%" svg:height="15.24cm" style:rel-height="scale"><draw:image xlink:href="Pictures/bd8b5f2c87e9dec7bf2869e83638f75a.png" xlink:type="simple" xlink:show="embed" xlink:actuate="onLoad"/></draw:frame>
Exemple 2 :
<draw:frame draw:style-name="mediacenter" draw:name="13" text:anchor-type="paragraph" draw:z-index="13" svg:width="25.585208333333cm" style:rel-width="100%" svg:height="15.636875cm" style:rel-height="scale"><draw:image xlink:href="Pictures/0dd94a424bac2f42a917524ca321181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4:06</meta:creation-date>
    <dc:creator>Generated</dc:creator>
    <dc:date>2026-09-17T15::04:06</dc:date>
    <dc:language>en-US</dc:language>
    <meta:editing-cycles>1</meta:editing-cycles>
    <meta:editing-duration>PT0S</meta:editing-duration>
    <dc:title>moodle4:test:choix_questions:vrai-faux_generalise</dc:title>
  </office:meta>
</office:document-meta>
</file>