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6874a8b009cf9dd2de88d71f508a73.png"/>
  <manifest:file-entry manifest:media-type="image/png" manifest:full-path="Pictures/4b7a93005e7b6c8454ed2fda3fee80a9.png"/>
  <manifest:file-entry manifest:media-type="image/png" manifest:full-path="Pictures/3f458ace026a56ab6656343469d0c3af.png"/>
  <manifest:file-entry manifest:media-type="image/png" manifest:full-path="Pictures/ef67916f669748b47606b1b99aaf9caa.png"/>
  <manifest:file-entry manifest:media-type="image/png" manifest:full-path="Pictures/23512a5589df51d193928cbb8384e3a4.png"/>
  <manifest:file-entry manifest:media-type="image/png" manifest:full-path="Pictures/a57273983a6290b1c500516fc7458078.png"/>
  <manifest:file-entry manifest:media-type="image/png" manifest:full-path="Pictures/fa01ada0687e73877f5d7b6abc2e235b.png"/>
  <manifest:file-entry manifest:media-type="image/png" manifest:full-path="Pictures/4d373f27c3cb7a5285878da4a13b37cc.png"/>
  <manifest:file-entry manifest:media-type="image/png" manifest:full-path="Pictures/bd96729f101342b5cace7e58c1b3c956.png"/>
  <manifest:file-entry manifest:media-type="image/png" manifest:full-path="Pictures/efd9c3ca5951e00f8bc3dd50265aa13d.png"/>
  <manifest:file-entry manifest:media-type="image/png" manifest:full-path="Pictures/841f75a1ada4f2ec34d7fbfc6eda14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vrai-faux"/><text:bookmark-start text:name="__RefHeading___creer_une_question_de_type_vrai-faux_1"/><text:bookmark-start text:name="creer_une_question_de_type_vrai-faux"/>Créer une question de type "Vrai-Faux"<text:bookmark-end text:name="__RefHeading___creer_une_question_de_type_vrai-faux_1"/><text:bookmark-end text:name="creer_une_question_de_type_vrai-faux"/></text:h>
      <text:p text:style-name="Text_20_body"><draw:frame draw:style-name="mediacenter" draw:name="0" text:anchor-type="paragraph" draw:z-index="0" svg:width="1.984375cm" svg:height="1.4552083333333cm"><draw:image xlink:href="Pictures/fd6874a8b009cf9dd2de88d71f508a73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Pour savoir comment créer les questions directement dans la banque de question, se reporter à la documentation : <text:a xlink:type="simple" xlink:href="https://pedagowiki.unicaen.fr/doku.php?id=moodle4:test:banque_questions" text:style-name="Internet_20_link" text:visited-style-name="Visited_20_Internet_20_Link">Créer et gérer une banque de questions</text:a>. 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Le type de question « Vrai-Faux » ne concerne que la cotation additive simple. Nous utiliserons un autre format technique en cotation additive corrigée pour <text:a xlink:type="simple" xlink:href="https://pedagowiki.unicaen.fr/doku.php?id=moodle4:test:choix_questions:qvf_choix_multiple" text:style-name="Internet_20_link" text:visited-style-name="Visited_20_Internet_20_Link">créer une question de type "Vrai-faux" avec des points négatifs</text:a>. </text:p>
          </table:table-cell>
        </table:table-row>
      </table:table>
      <text:h text:style-name="Heading_20_2" text:outline-level="2"><text:bookmark-start text:name="__RefHeading___selectionnez_le_type_de_question_vrai-faux_2"/><text:bookmark-start text:name="selectionnez_le_type_de_question_vrai-faux"/>Sélectionnez le type de question « Vrai-Faux »<text:bookmark-end text:name="__RefHeading___selectionnez_le_type_de_question_vrai-faux_2"/><text:bookmark-end text:name="selectionnez_le_type_de_question_vrai-faux"/></text:h>
      <text:p text:style-name="Text_20_body"><draw:frame draw:style-name="mediacenter" draw:name="3" text:anchor-type="paragraph" draw:z-index="3" svg:width="19.393958333333cm" style:rel-width="100%" svg:height="10.398125cm" style:rel-height="scale"><draw:image xlink:href="Pictures/ef67916f669748b47606b1b99aaf9caa.png" xlink:type="simple" xlink:show="embed" xlink:actuate="onLoad"/></draw:frame></text:p>
      <text:h text:style-name="Heading_20_2" text:outline-level="2"><text:bookmark-start text:name="__RefHeading___si_besoin_choisissez_la_categorie_3"/><text:bookmark-start text:name="si_besoin_choisissez_la_categorie"/>Si besoin, choisissez la catégorie<text:bookmark-end text:name="__RefHeading___si_besoin_choisissez_la_categorie_3"/><text:bookmark-end text:name="si_besoin_choisissez_la_categorie"/></text:h>
      <text:p text:style-name="Text_20_body"><draw:frame draw:style-name="mediacenter" draw:name="4" text:anchor-type="paragraph" draw:z-index="4" svg:width="38.602708333333cm" style:rel-width="100%" svg:height="9.3397916666667cm" style:rel-height="scale"><draw:image xlink:href="Pictures/23512a5589df51d193928cbb8384e3a4.png" xlink:type="simple" xlink:show="embed" xlink:actuate="onLoad"/></draw:frame></text:p>
      <text:p text:style-name="Text_20_body">Si vous n'avez pas créé de catégorie spécifique pour classer vos questions, laissez la catégorie par Défaut. Si vous souhaitez en savoir plus sur le classement des questions, reportez-vous à la documentation : <text:a xlink:type="simple" xlink:href="https://pedagowiki.unicaen.fr/doku.php?id=moodle4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donnez_un_nom_a_la_question_4"/><text:bookmark-start text:name="donnez_un_nom_a_la_question"/>Donnez un nom à la question<text:bookmark-end text:name="__RefHeading___donnez_un_nom_a_la_question_4"/><text:bookmark-end text:name="donnez_un_nom_a_la_question"/></text:h>
      <text:p text:style-name="Text_20_body"><draw:frame draw:style-name="mediacenter" draw:name="5" text:anchor-type="paragraph" draw:z-index="5" svg:width="30.215416666667cm" style:rel-width="100%" svg:height="5.7679166666667cm" style:rel-height="scale"><draw:image xlink:href="Pictures/a57273983a6290b1c500516fc7458078.png" xlink:type="simple" xlink:show="embed" xlink:actuate="onLoad"/></draw:frame></text:p>
      <text:h text:style-name="Heading_20_2" text:outline-level="2"><text:bookmark-start text:name="__RefHeading___redigez_la_consigne_5"/><text:bookmark-start text:name="redigez_la_consigne"/>Rédigez la consigne<text:bookmark-end text:name="__RefHeading___redigez_la_consigne_5"/><text:bookmark-end text:name="redigez_la_consigne"/></text:h>
      <text:p text:style-name="Text_20_body"><draw:frame draw:style-name="mediacenter" draw:name="6" text:anchor-type="paragraph" draw:z-index="6" svg:width="45.137916666667cm" style:rel-width="100%" svg:height="10.186458333333cm" style:rel-height="scale"><draw:image xlink:href="Pictures/fa01ada0687e73877f5d7b6abc2e235b.png" xlink:type="simple" xlink:show="embed" xlink:actuate="onLoad"/></draw:frame></text:p>
      <text:h text:style-name="Heading_20_2" text:outline-level="2"><text:bookmark-start text:name="__RefHeading___choisissez_la_note_pour_une_bonne_reponse_6"/><text:bookmark-start text:name="choisissez_la_note_pour_une_bonne_reponse"/>Choisissez la note pour une bonne réponse<text:bookmark-end text:name="__RefHeading___choisissez_la_note_pour_une_bonne_reponse_6"/><text:bookmark-end text:name="choisissez_la_note_pour_une_bonne_reponse"/></text:h>
      <text:p text:style-name="Text_20_body">Par défaut, la note maximale est mise à 1 mais c’est à vous de choisir.</text:p>
      <text:p text:style-name="Text_20_body"><draw:frame draw:style-name="mediacenter" draw:name="7" text:anchor-type="paragraph" draw:z-index="7" svg:width="17.30375cm" style:rel-width="100%" svg:height="4.206875cm" style:rel-height="scale"><draw:image xlink:href="Pictures/4d373f27c3cb7a5285878da4a13b37cc.png" xlink:type="simple" xlink:show="embed" xlink:actuate="onLoad"/></draw:frame></text:p>
      <text:h text:style-name="Heading_20_2" text:outline-level="2"><text:bookmark-start text:name="__RefHeading___choisissez_la_reponse_correcte_7"/><text:bookmark-start text:name="choisissez_la_reponse_correcte"/>Choisissez la réponse correcte<text:bookmark-end text:name="__RefHeading___choisissez_la_reponse_correcte_7"/><text:bookmark-end text:name="choisissez_la_reponse_correcte"/></text:h>
      <text:p text:style-name="Text_20_body"><draw:frame draw:style-name="mediacenter" draw:name="8" text:anchor-type="paragraph" draw:z-index="8" svg:width="14.499166666667cm" svg:height="3.9422916666667cm"><draw:image xlink:href="Pictures/bd96729f101342b5cace7e58c1b3c956.png" xlink:type="simple" xlink:show="embed" xlink:actuate="onLoad"/></draw:frame></text:p>
      <text:h text:style-name="Heading_20_2" text:outline-level="2"><text:bookmark-start text:name="__RefHeading___previsualisez_la_question_8"/><text:bookmark-start text:name="previsualisez_la_question"/>Prévisualisez la question<text:bookmark-end text:name="__RefHeading___previsualisez_la_question_8"/><text:bookmark-end text:name="previsualisez_la_question"/></text:h>
      <text:list text:style-name="List_20_1" text:continue-numbering="false">
        <text:list-item>
          <text:p text:style-name="LastListParagraph_List_20_1_Content_First"> Cliquez sur « Enregistrer les modifications et continuer »</text:p>
        </text:list-item>
      </text:list>
      <text:p text:style-name="Text_20_body"><draw:frame draw:style-name="mediacenter" draw:name="9" text:anchor-type="paragraph" draw:z-index="9" svg:width="10.583333333333cm" svg:height="2.8644972451791cm"><draw:image xlink:href="Pictures/efd9c3ca5951e00f8bc3dd50265aa13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z sur « <text:span text:style-name="Strong_20_Emphasis">Aperçu</text:span> » : </text:p>
        </text:list-item>
      </text:list>
      <text:p text:style-name="Text_20_body"><draw:frame draw:style-name="mediacenter" draw:name="10" text:anchor-type="paragraph" draw:z-index="10" svg:width="10.583333333333cm" svg:height="2.8644972451791cm"><draw:image xlink:href="Pictures/841f75a1ada4f2ec34d7fbfc6eda14a9.png" xlink:type="simple" xlink:show="embed" xlink:actuate="onLoad"/></draw:frame></text:p>
      <text:list text:style-name="List_20_1" text:continue-numbering="false">
        <text:list-item>
          <text:p text:style-name="LastListParagraph_List_20_1_Content_First"> La question apparait dans une fenêtre surgissante :</text:p>
        </text:list-item>
      </text:list>
      <text:h text:style-name="Heading_20_2" text:outline-level="2"><text:bookmark-start text:name="__RefHeading___cliquez_sur_enregistrer_9"/><text:bookmark-start text:name="cliquez_sur_enregistrer"/>Cliquez sur « Enregistrer »<text:bookmark-end text:name="__RefHeading___cliquez_sur_enregistrer_9"/><text:bookmark-end text:name="cliquez_sur_enregistrer"/></text:h>
      <text:p text:style-name="Text_20_body">La question a été ajoutée dans votre banque de questions.</text:p>
      <text:h text:style-name="Heading_20_2" text:outline-level="2"><text:bookmark-start text:name="__RefHeading___optionfeedback_general_et_ou_specifique_10"/><text:bookmark-start text:name="optionfeedback_general_et_ou_specifique"/>Option : Feedback général et/ou spécifique<text:bookmark-end text:name="__RefHeading___optionfeedback_general_et_ou_specifique_10"/><text:bookmark-end text:name="optionfeedback_general_et_ou_specifique"/></text:h>
      <text:list text:style-name="List_20_1" text:continue-numbering="false">
        <text:list-item>
          <text:p text:style-name="LastListParagraph_List_20_1_Content_First"> Vous pouvez écrire un feedback général qui s’affichera après que l’étudiant ait validé sa réponse quel que soit sa réponse.</text:p>
        </text:list-item>
      </text:list>
      <text:list text:style-name="List_20_1" text:continue-numbering="false">
        <text:list-item>
          <text:p text:style-name="LastListParagraph_List_20_1_Content_First"> Vous pouvez ensuite écrire un feedback spécifique différencié selon que l’étudiant a répondu vrai ou faux à la questi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03:50</meta:creation-date>
    <dc:creator>Generated</dc:creator>
    <dc:date>2026-09-17T15::03:50</dc:date>
    <dc:language>en-US</dc:language>
    <meta:editing-cycles>1</meta:editing-cycles>
    <meta:editing-duration>PT0S</meta:editing-duration>
    <dc:title>moodle4:test:choix_questions:vrai-faux</dc:title>
  </office:meta>
</office:document-meta>
</file>