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5c0362ba801815c066cb5df233019a.png"/>
  <manifest:file-entry manifest:media-type="image/png" manifest:full-path="Pictures/4b7a93005e7b6c8454ed2fda3fee80a9.png"/>
  <manifest:file-entry manifest:media-type="image/png" manifest:full-path="Pictures/3f458ace026a56ab6656343469d0c3af.png"/>
  <manifest:file-entry manifest:media-type="image/png" manifest:full-path="Pictures/21b9fe1b7aa2cbc0660c912641178d06.png"/>
  <manifest:file-entry manifest:media-type="image/png" manifest:full-path="Pictures/a55086950235496f7ae3250258a39005.png"/>
  <manifest:file-entry manifest:media-type="image/png" manifest:full-path="Pictures/4699fb7959d42820621d57ef4d99520c.png"/>
  <manifest:file-entry manifest:media-type="image/png" manifest:full-path="Pictures/120c4268756a0698177f4ecb3bda36dd.png"/>
  <manifest:file-entry manifest:media-type="image/png" manifest:full-path="Pictures/5ad24ea9cfd131c7a217923eae44fdf2.png"/>
  <manifest:file-entry manifest:media-type="image/png" manifest:full-path="Pictures/4d373f27c3cb7a5285878da4a13b37cc.png"/>
  <manifest:file-entry manifest:media-type="image/png" manifest:full-path="Pictures/0240e41fd67dc9a260158034f49898b8.png"/>
  <manifest:file-entry manifest:media-type="image/png" manifest:full-path="Pictures/67e0f200e778b8795aab0c4aedcdf619.png"/>
  <manifest:file-entry manifest:media-type="image/png" manifest:full-path="Pictures/64db466c2eaf9dc81beacfe770118818.png"/>
  <manifest:file-entry manifest:media-type="image/png" manifest:full-path="Pictures/64d7ba095f8bbe7883fa94b5b9ab2026.png"/>
  <manifest:file-entry manifest:media-type="image/png" manifest:full-path="Pictures/efd9c3ca5951e00f8bc3dd50265aa13d.png"/>
  <manifest:file-entry manifest:media-type="image/png" manifest:full-path="Pictures/841f75a1ada4f2ec34d7fbfc6eda14a9.png"/>
  <manifest:file-entry manifest:media-type="image/png" manifest:full-path="Pictures/dd25c9410c41c4e6b8f62b604aed1ab1.png"/>
  <manifest:file-entry manifest:media-type="image/jpeg" manifest:full-path="Pictures/5f4782c208fa1ad95849d5a1ac1d92d9.jpg"/>
  <manifest:file-entry manifest:media-type="image/jpeg" manifest:full-path="Pictures/3d1a2e0de19c59cb0e307976299b528d.jpg"/>
  <manifest:file-entry manifest:media-type="image/jpeg" manifest:full-path="Pictures/532974ca301d594393f885ddf9409171.jpg"/>
  <manifest:file-entry manifest:media-type="image/jpeg" manifest:full-path="Pictures/4cefaa4aaa887328349afbdc170caa6f.jpg"/>
  <manifest:file-entry manifest:media-type="image/jpeg" manifest:full-path="Pictures/14a992f5ac919801833e58520eef71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choix_questions:qru_choix_multiples"/><text:bookmark-start text:name="__RefHeading___question_a_choix_multiples_a_reponse_unique_qru_1"/><text:bookmark-start text:name="question_a_choix_multiples_a_reponse_unique_qru"/>Question à choix multiples "à réponse unique" (QRU)<text:bookmark-end text:name="__RefHeading___question_a_choix_multiples_a_reponse_unique_qru_1"/><text:bookmark-end text:name="question_a_choix_multiples_a_reponse_unique_qru"/></text:h>
      <text:p text:style-name="Text_20_body"><draw:frame draw:style-name="mediacenter" draw:name="0" text:anchor-type="paragraph" draw:z-index="0" svg:width="1.7727083333333cm" svg:height="1.6404166666667cm"><draw:image xlink:href="Pictures/9f5c0362ba801815c066cb5df233019a.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Pour savoir comment créer les questions directement dans la banque de question, se reporter à la documentation : <text:a xlink:type="simple" xlink:href="https://pedagowiki.unicaen.fr/doku.php?id=moodle4:test:banque_questions" text:style-name="Internet_20_link" text:visited-style-name="Visited_20_Internet_20_Link">Créer et gérer une banque de questions</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 QRU » concerne la cotation additive simple, tout-ou-rien et corrigée.</text:p>
          </table:table-cell>
        </table:table-row>
      </table:table>
      <text:h text:style-name="Heading_20_2" text:outline-level="2"><text:bookmark-start text:name="__RefHeading___selectionnez_le_type_de_question_choix_multiple_2"/><text:bookmark-start text:name="selectionnez_le_type_de_question_choix_multiple"/>Sélectionnez le type de question « choix multiple »<text:bookmark-end text:name="__RefHeading___selectionnez_le_type_de_question_choix_multiple_2"/><text:bookmark-end text:name="selectionnez_le_type_de_question_choix_multiple"/></text:h>
      <text:p text:style-name="Text_20_body"><draw:frame draw:style-name="mediacenter" draw:name="3" text:anchor-type="paragraph" draw:z-index="3" svg:width="10.583333333333cm" style:rel-width="100%" svg:height="3.634119702927cm" style:rel-height="scale"><draw:image xlink:href="Pictures/21b9fe1b7aa2cbc0660c912641178d06.png" xlink:type="simple" xlink:show="embed" xlink:actuate="onLoad"/></draw:frame></text:p>
      <text:h text:style-name="Heading_20_2" text:outline-level="2"><text:bookmark-start text:name="__RefHeading___si_besoin_choisissez_la_categorie_3"/><text:bookmark-start text:name="si_besoin_choisissez_la_categorie"/>Si besoin, choisissez la catégorie<text:bookmark-end text:name="__RefHeading___si_besoin_choisissez_la_categorie_3"/><text:bookmark-end text:name="si_besoin_choisissez_la_categorie"/></text:h>
      <text:p text:style-name="Text_20_body"><draw:frame draw:style-name="mediacenter" draw:name="4" text:anchor-type="paragraph" draw:z-index="4" svg:width="21.166666666667cm" style:rel-width="100%" svg:height="5.9607279693487cm" style:rel-height="scale"><draw:image xlink:href="Pictures/a55086950235496f7ae3250258a39005.pn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4:test:banque_questions" text:style-name="Internet_20_link" text:visited-style-name="Visited_20_Internet_20_Link">Créer et gérer une banque de questions</text:a>.</text:p>
      <text:h text:style-name="Heading_20_2" text:outline-level="2"><text:bookmark-start text:name="__RefHeading___donnez_un_nom_a_la_question_4"/><text:bookmark-start text:name="donnez_un_nom_a_la_question"/>Donnez un nom à la question<text:bookmark-end text:name="__RefHeading___donnez_un_nom_a_la_question_4"/><text:bookmark-end text:name="donnez_un_nom_a_la_question"/></text:h>
      <text:p text:style-name="Text_20_body"><draw:frame draw:style-name="mediacenter" draw:name="5" text:anchor-type="paragraph" draw:z-index="5" svg:width="21.166666666667cm" style:rel-width="100%" svg:height="3.8044052863436cm" style:rel-height="scale"><draw:image xlink:href="Pictures/4699fb7959d42820621d57ef4d99520c.png" xlink:type="simple" xlink:show="embed" xlink:actuate="onLoad"/></draw:frame></text:p>
      <text:h text:style-name="Heading_20_2" text:outline-level="2"><text:bookmark-start text:name="__RefHeading___ecrivez_la_consigne_amorce_5"/><text:bookmark-start text:name="ecrivez_la_consigne_amorce"/>Écrivez la consigne (amorce)<text:bookmark-end text:name="__RefHeading___ecrivez_la_consigne_amorce_5"/><text:bookmark-end text:name="ecrivez_la_consigne_amorce"/></text:h>
      <text:p text:style-name="Text_20_body"><draw:frame draw:style-name="mediacenter" draw:name="6" text:anchor-type="paragraph" draw:z-index="6" svg:width="45.825833333333cm" style:rel-width="100%" svg:height="8.4402083333333cm" style:rel-height="scale"><draw:image xlink:href="Pictures/120c4268756a0698177f4ecb3bda36dd.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Si besoin, n’hésitez pas à consulter la documentation : <text:a xlink:type="simple" xlink:href="https://pedagowiki.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indiquez_le_nombre_de_points_6"/><text:bookmark-start text:name="indiquez_le_nombre_de_points"/>Indiquez le nombre de points<text:bookmark-end text:name="__RefHeading___indiquez_le_nombre_de_points_6"/><text:bookmark-end text:name="indiquez_le_nombre_de_points"/></text:h>
      <text:p text:style-name="Text_20_body">Il s’agit du nombre de points que la question permettra d’obtenir dans le futur test.</text:p>
      <text:p text:style-name="Text_20_body"><draw:frame draw:style-name="mediacenter" draw:name="8" text:anchor-type="paragraph" draw:z-index="8" svg:width="17.30375cm" style:rel-width="100%" svg:height="4.206875cm" style:rel-height="scale"><draw:image xlink:href="Pictures/4d373f27c3cb7a5285878da4a13b37cc.png" xlink:type="simple" xlink:show="embed" xlink:actuate="onLoad"/></draw:frame></text:p>
      <text:h text:style-name="Heading_20_2" text:outline-level="2"><text:bookmark-start text:name="__RefHeading___selectionnez_une_seule_reponse_7"/><text:bookmark-start text:name="selectionnez_une_seule_reponse"/>Sélectionnez « Une seule réponse »<text:bookmark-end text:name="__RefHeading___selectionnez_une_seule_reponse_7"/><text:bookmark-end text:name="selectionnez_une_seule_reponse"/></text:h>
      <text:p text:style-name="Text_20_body"><draw:frame draw:style-name="mediacenter" draw:name="9" text:anchor-type="paragraph" draw:z-index="9" svg:width="21.722291666667cm" style:rel-width="100%" svg:height="4.048125cm" style:rel-height="scale"><draw:image xlink:href="Pictures/0240e41fd67dc9a260158034f49898b8.png" xlink:type="simple" xlink:show="embed" xlink:actuate="onLoad"/></draw:frame></text:p>
      <text:h text:style-name="Heading_20_2" text:outline-level="2"><text:bookmark-start text:name="__RefHeading___supprimez_la_numerotation_des_choix_8"/><text:bookmark-start text:name="supprimez_la_numerotation_des_choix"/>Supprimez la numérotation des choix<text:bookmark-end text:name="__RefHeading___supprimez_la_numerotation_des_choix_8"/><text:bookmark-end text:name="supprimez_la_numerotation_des_choix"/></text:h>
      <text:p text:style-name="Text_20_body"><draw:frame draw:style-name="mediacenter" draw:name="10" text:anchor-type="paragraph" draw:z-index="10" svg:width="18.388541666667cm" style:rel-width="100%" svg:height="6.7733333333333cm" style:rel-height="scale"><draw:image xlink:href="Pictures/67e0f200e778b8795aab0c4aedcdf619.png" xlink:type="simple" xlink:show="embed" xlink:actuate="onLoad"/></draw:frame></text:p>
      <text:h text:style-name="Heading_20_2" text:outline-level="2"><text:bookmark-start text:name="__RefHeading___ecrivez_les_propositions_et_indiquer_leur_cotation_9"/><text:bookmark-start text:name="ecrivez_les_propositions_et_indiquer_leur_cotation"/>Écrivez les propositions et indiquer leur cotation<text:bookmark-end text:name="__RefHeading___ecrivez_les_propositions_et_indiquer_leur_cotation_9"/><text:bookmark-end text:name="ecrivez_les_propositions_et_indiquer_leur_cotation"/></text:h>
      <text:h text:style-name="Heading_20_3" text:outline-level="3"><text:bookmark-start text:name="__RefHeading___cas_1cotation_additive_simple_et_tout-ou-rien_10"/><text:bookmark-start text:name="cas_1cotation_additive_simple_et_tout-ou-rien"/>Cas 1 : cotation additive simple et tout-ou-rien<text:bookmark-end text:name="__RefHeading___cas_1cotation_additive_simple_et_tout-ou-rien_10"/><text:bookmark-end text:name="cas_1cotation_additive_simple_et_tout-ou-rien"/></text:h>
      <text:p text:style-name="Text_20_body">L'étudiant gagne 1 point en cas de bonne réponse et 0 en cas de mauvaise réponse
<draw:frame draw:style-name="mediacenter" draw:name="11" text:anchor-type="paragraph" draw:z-index="11" svg:width="21.166666666667cm" style:rel-width="100%" svg:height="13.099946623966cm" style:rel-height="scale"><draw:image xlink:href="Pictures/64db466c2eaf9dc81beacfe770118818.png" xlink:type="simple" xlink:show="embed" xlink:actuate="onLoad"/></draw:frame></text:p>
      <text:h text:style-name="Heading_20_3" text:outline-level="3"><text:bookmark-start text:name="__RefHeading___cas_2cotation_additive_corrigee_11"/><text:bookmark-start text:name="cas_2cotation_additive_corrigee"/>Cas 2 : cotation additive corrigée<text:bookmark-end text:name="__RefHeading___cas_2cotation_additive_corrigee_11"/><text:bookmark-end text:name="cas_2cotation_additive_corrigee"/></text:h>
      <text:p text:style-name="Text_20_body">L'étudiant gagne 1 point en cas de bonne réponse et perd 1 point en cas de mauvaise réponse
<draw:frame draw:style-name="mediacenter" draw:name="12" text:anchor-type="paragraph" draw:z-index="12" svg:width="32.914166666667cm" style:rel-width="100%" svg:height="20.611041666667cm" style:rel-height="scale"><draw:image xlink:href="Pictures/64d7ba095f8bbe7883fa94b5b9ab2026.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3" text:anchor-type="as-char" draw:z-index="13"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Une question à réponse unique (QRU) doit forcément avoir une réponse dont la note est 100 %. </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 Si besoin, n’hésitez pas à consulter la documentation : <text:a xlink:type="simple" xlink:href="https://pedagowiki.unicaen.fr/doku.php?id=moodle4:test:methode_cotation" text:style-name="Internet_20_link" text:visited-style-name="Visited_20_Internet_20_Link">Choisir une méthode de cotation (ou "scoring")</text:a> dans laquelle est décrite le mécanisme d’attribution des points dans la méthode de cotation additive corrigée. </text:p>
          </table:table-cell>
        </table:table-row>
      </table:table>
      <text:h text:style-name="Heading_20_2" text:outline-level="2"><text:bookmark-start text:name="__RefHeading___previsualisez_la_question_12"/><text:bookmark-start text:name="previsualisez_la_question"/>Prévisualisez la question<text:bookmark-end text:name="__RefHeading___previsualisez_la_question_12"/><text:bookmark-end text:name="previsualisez_la_question"/></text:h>
      <text:list text:style-name="List_20_1" text:continue-numbering="false">
        <text:list-item>
          <text:p text:style-name="LastListParagraph_List_20_1_Content_First"> Cliquez sur « Enregistrer les modifications et continuer »</text:p>
        </text:list-item>
      </text:list>
      <text:p text:style-name="Text_20_body"><draw:frame draw:style-name="mediacenter" draw:name="15" text:anchor-type="paragraph" draw:z-index="15" svg:width="12.805833333333cm" svg:height="3.4660416666667cm"><draw:image xlink:href="Pictures/efd9c3ca5951e00f8bc3dd50265aa13d.png" xlink:type="simple" xlink:show="embed" xlink:actuate="onLoad"/></draw:frame></text:p>
      <text:list text:style-name="List_20_1" text:continue-numbering="false">
        <text:list-item>
          <text:p text:style-name="LastListParagraph_List_20_1_Content_First"> Cliquez sur « <text:span text:style-name="Strong_20_Emphasis">Aperçu</text:span> » : </text:p>
        </text:list-item>
      </text:list>
      <text:p text:style-name="Text_20_body"><draw:frame draw:style-name="mediacenter" draw:name="16" text:anchor-type="paragraph" draw:z-index="16" svg:width="12.805833333333cm" svg:height="3.4660416666667cm"><draw:image xlink:href="Pictures/841f75a1ada4f2ec34d7fbfc6eda14a9.png" xlink:type="simple" xlink:show="embed" xlink:actuate="onLoad"/></draw:frame></text:p>
      <text:list text:style-name="List_20_1" text:continue-numbering="false">
        <text:list-item>
          <text:p text:style-name="LastListParagraph_List_20_1_Content_First"> La question apparait dans une fenêtre surgissante :</text:p>
        </text:list-item>
      </text:list>
      <text:p text:style-name="Text_20_body"><draw:frame draw:style-name="mediacenter" draw:name="17" text:anchor-type="paragraph" draw:z-index="17" svg:width="10.583333333333cm" style:rel-width="100%" svg:height="5.6497493734336cm" style:rel-height="scale"><draw:image xlink:href="Pictures/dd25c9410c41c4e6b8f62b604aed1ab1.pn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 draw:name="18" text:anchor-type="as-char" draw:z-index="18" svg:width="10.583333333333cm" svg:height="5.4128498727735cm"><draw:image xlink:href="Pictures/5f4782c208fa1ad95849d5a1ac1d92d9.jp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9" text:anchor-type="as-char" draw:z-index="19"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 Les questions à réponse unique utilisent un <text:span text:style-name="Strong_20_Emphasis">bouton radio</text:span> (cercle à cocher) qui empêche de cocher une autre proposition. Dans les questions à réponses multiples, le bouton radio sera remplacé par une case à cocher qui permettra de sélectionner plusieurs réponses. </text:p>
          </table:table-cell>
        </table:table-row>
      </table:table>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 draw:name="20" text:anchor-type="as-char" draw:z-index="20" svg:width="10.583333333333cm" svg:height="7.2381392483056cm"><draw:image xlink:href="Pictures/3d1a2e0de19c59cb0e307976299b528d.jpg" xlink:type="simple" xlink:show="embed" xlink:actuate="onLoad"/></draw:frame></text:p>
      <text:h text:style-name="Heading_20_2" text:outline-level="2"><text:bookmark-start text:name="__RefHeading___etape_10cliquer_sur_enregistrer_13"/><text:bookmark-start text:name="etape_10cliquer_sur_enregistrer"/>Étape 10 : Cliquer sur « Enregistrer »<text:bookmark-end text:name="__RefHeading___etape_10cliquer_sur_enregistrer_13"/><text:bookmark-end text:name="etape_10cliquer_sur_enregistrer"/></text:h>
      <text:p text:style-name="Text_20_body"><draw:frame draw:style-name="media" draw:name="21" text:anchor-type="as-char" draw:z-index="21" svg:width="10.583333333333cm" svg:height="2.884083728278cm"><draw:image xlink:href="Pictures/532974ca301d594393f885ddf9409171.jpg" xlink:type="simple" xlink:show="embed" xlink:actuate="onLoad"/></draw:frame></text:p>
      <text:p text:style-name="Text_20_body">La question a été ajoutée dans votre banque de questions.</text:p>
      <text:h text:style-name="Heading_20_2" text:outline-level="2"><text:bookmark-start text:name="__RefHeading___optionajouter_un_feedback_retroaction_14"/><text:bookmark-start text:name="optionajouter_un_feedback_retroaction"/>Option : Ajouter un feedback (rétroaction)<text:bookmark-end text:name="__RefHeading___optionajouter_un_feedback_retroaction_14"/><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 draw:name="22" text:anchor-type="as-char" draw:z-index="22" svg:width="10.583333333333cm" style:rel-width="100%" svg:height="4.4498106060606cm" style:rel-height="scale"><draw:image xlink:href="Pictures/4cefaa4aaa887328349afbdc170caa6f.jp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23" text:anchor-type="as-char" draw:z-index="23" svg:width="10.583333333333cm" svg:height="4.0200258397933cm"><draw:image xlink:href="Pictures/14a992f5ac919801833e58520eef7199.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2" text:outline-level="2"><text:bookmark-start text:name="__RefHeading___pour_aller_plus_loinles_regles_de_redaction_des_qcm_15"/><text:bookmark-start text:name="pour_aller_plus_loinles_regles_de_redaction_des_qcm"/>Pour aller plus loin : les règles de rédaction des QCM<text:bookmark-end text:name="__RefHeading___pour_aller_plus_loinles_regles_de_redaction_des_qcm_15"/><text:bookmark-end text:name="pour_aller_plus_loinles_regles_de_redaction_des_qcm"/></text:h>
      <text:list text:style-name="List_20_1" text:continue-numbering="false">
        <text:list-item>
          <text:p text:style-name="LastListParagraph_List_20_1_Content_First"> <text:a xlink:type="simple" xlink:href="https://pedagowiki.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41:10</meta:creation-date>
    <dc:creator>Generated</dc:creator>
    <dc:date>2026-09-17T13::41:10</dc:date>
    <dc:language>en-US</dc:language>
    <meta:editing-cycles>1</meta:editing-cycles>
    <meta:editing-duration>PT0S</meta:editing-duration>
    <dc:title>moodle4:test:choix_questions:qru_choix_multiples</dc:title>
  </office:meta>
</office:document-meta>
</file>