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7f1bb332b0190dd9b54d9f118893ff.png"/>
  <manifest:file-entry manifest:media-type="image/png" manifest:full-path="Pictures/3f458ace026a56ab6656343469d0c3af.png"/>
  <manifest:file-entry manifest:media-type="image/png" manifest:full-path="Pictures/6590db7dea534c977d563a3732fc26fb.png"/>
  <manifest:file-entry manifest:media-type="image/png" manifest:full-path="Pictures/5f3265bb5eeb0a4a731b6e1d11dcdf02.png"/>
  <manifest:file-entry manifest:media-type="image/png" manifest:full-path="Pictures/d4ec1548820d46baa9a8af82adab3275.png"/>
  <manifest:file-entry manifest:media-type="image/png" manifest:full-path="Pictures/a2a9083b1b25e1416fb4f7496666d7e0.png"/>
  <manifest:file-entry manifest:media-type="image/png" manifest:full-path="Pictures/c7eeee7f405a07a9dec42f1f0f011c33.png"/>
  <manifest:file-entry manifest:media-type="image/png" manifest:full-path="Pictures/e3ad07335eaf75537491f91b46b7a91a.png"/>
  <manifest:file-entry manifest:media-type="image/png" manifest:full-path="Pictures/4b7a93005e7b6c8454ed2fda3fee80a9.png"/>
  <manifest:file-entry manifest:media-type="image/png" manifest:full-path="Pictures/d4db98a2ff5eff9a0e1cad2fe913f8ab.png"/>
  <manifest:file-entry manifest:media-type="image/png" manifest:full-path="Pictures/ab92537d78da5d6b01762acbb13d265a.png"/>
  <manifest:file-entry manifest:media-type="image/png" manifest:full-path="Pictures/6c13b5b98fc68d60ffda1c07532b7252.png"/>
  <manifest:file-entry manifest:media-type="image/png" manifest:full-path="Pictures/e80a8fc0da595c178b5e57b63c37d736.png"/>
  <manifest:file-entry manifest:media-type="image/png" manifest:full-path="Pictures/f54b914e4f469da3da425dcbad8eae2b.png"/>
  <manifest:file-entry manifest:media-type="image/png" manifest:full-path="Pictures/a4025acec1c045e85acd781ac84e252b.png"/>
  <manifest:file-entry manifest:media-type="image/png" manifest:full-path="Pictures/bbb7f9223d4a2a824995982645a56637.png"/>
  <manifest:file-entry manifest:media-type="image/png" manifest:full-path="Pictures/c84a845718b02352424e7e0c6354ef3b.png"/>
  <manifest:file-entry manifest:media-type="image/png" manifest:full-path="Pictures/293c58d0b7cd3d3d2e57c95819c8cde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2.1166666666667cm" svg:height="1.508125cm"><draw:image xlink:href="Pictures/277f1bb332b0190dd9b54d9f118893ff.png" xlink:type="simple" xlink:show="embed" xlink:actuate="onLoad"/></draw:frame></text:p>
      <text:h text:style-name="Heading_20_1" text:outline-level="1"><text:bookmark text:name="moodle4:test:choix_questions:qroc"/><text:bookmark-start text:name="__RefHeading___question_ouverte_a_reponses_courtes_qroc_1"/><text:bookmark-start text:name="question_ouverte_a_reponses_courtes_qroc"/>Question ouverte à "réponses courtes" (QROC)<text:bookmark-end text:name="__RefHeading___question_ouverte_a_reponses_courtes_qroc_1"/><text:bookmark-end text:name="question_ouverte_a_reponses_courtes_qroc"/></text:h>
      <text:p text:style-name="Text_20_body">La réponse courte est un type de question où l’étudiant doit répondre avec un mot ou une expression à la question posée. La réponse doit correspondre exactement à la réponse attendue pour obtenir les points.</text:p>
      <text:p text:style-name="Text_20_body"><text:span text:style-name="Strong_20_Emphasis">Attention</text:span> : plus la réponse attendue sera courte, moins il y aura de marge d’erreur.</text:p>
      <text:p text:style-name="Text_20_body">Avec les réponses à réponses courtes, on ne peut pas anticiper toutes les possibilités que peuvent envisager les étudiants. Il est ainsi recommandé d'effectuer une relecture des réponses non prévues lors de la conception du test mais qui méritent d’obtenir une cotation même partielle.</text:p>
      <text:p text:style-name="Text_20_body">Si vous utilisez des réponses courtes dans une <text:span text:style-name="underline">épreuve certifiante</text:span>, il est aussi recommandé de ne pas divulguer immédiatement les résultats afin de vous laisser le temps d'ajuster la cotation. Pour cela, vous devez désactiver le <text:a xlink:type="simple" xlink:href="https://pedagowiki.unicaen.fr/doku.php?id=moodle4:carnet_de_note" text:style-name="Internet_20_link" text:visited-style-name="Visited_20_Internet_20_Link">carnet de note</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 Le type de question « Réponse courte » concerne les trois types de cotation additive : simple, tout-ou-rien et corrigée. </text:p>
          </table:table-cell>
        </table:table-row>
      </table:table>
      <text:h text:style-name="Heading_20_2" text:outline-level="2"><text:bookmark-start text:name="__RefHeading___selectionnez_le_type_de_question_reponse_courte_2"/><text:bookmark-start text:name="selectionnez_le_type_de_question_reponse_courte"/>Sélectionnez le type de question « Réponse courte »<text:bookmark-end text:name="__RefHeading___selectionnez_le_type_de_question_reponse_courte_2"/><text:bookmark-end text:name="selectionnez_le_type_de_question_reponse_courte"/></text:h>
      <text:p text:style-name="Text_20_body"><draw:frame draw:style-name="mediacenter" draw:name="2" text:anchor-type="paragraph" draw:z-index="2" svg:width="17.674166666667cm" style:rel-width="100%" svg:height="20.558125cm" style:rel-height="scale"><draw:image xlink:href="Pictures/6590db7dea534c977d563a3732fc26fb.png" xlink:type="simple" xlink:show="embed" xlink:actuate="onLoad"/></draw:frame></text:p>
      <text:h text:style-name="Heading_20_2" text:outline-level="2"><text:bookmark-start text:name="__RefHeading___si_besoin_choisissez_la_categorie_3"/><text:bookmark-start text:name="si_besoin_choisissez_la_categorie"/>Si besoin, choisissez la catégorie<text:bookmark-end text:name="__RefHeading___si_besoin_choisissez_la_categorie_3"/><text:bookmark-end text:name="si_besoin_choisissez_la_categorie"/></text:h>
      <text:p text:style-name="Text_20_body"><draw:frame draw:style-name="mediacenter" draw:name="3" text:anchor-type="paragraph" draw:z-index="3" svg:width="15.875cm" style:rel-width="100%" svg:height="4.4705459770115cm" style:rel-height="scale"><draw:image xlink:href="Pictures/5f3265bb5eeb0a4a731b6e1d11dcdf02.png" xlink:type="simple" xlink:show="embed" xlink:actuate="onLoad"/></draw:frame></text:p>
      <text:p text:style-name="Text_20_body">Si vous n'avez pas créé de catégorie spécifique pour classer vos questions, laissez la catégorie par Défaut. Si vous souhaitez en savoir plus sur le classement des questions, reportez-vous à la documentation : <text:a xlink:type="simple" xlink:href="https://pedagowiki.unicaen.fr/doku.php?id=moodle4:test:banque_questions:creation" text:style-name="Internet_20_link" text:visited-style-name="Visited_20_Internet_20_Link">Créer et gérer une banque de questions</text:a>.</text:p>
      <text:h text:style-name="Heading_20_2" text:outline-level="2"><text:bookmark-start text:name="__RefHeading___donnez_un_nom_a_la_question_4"/><text:bookmark-start text:name="donnez_un_nom_a_la_question"/>Donnez un nom à la question<text:bookmark-end text:name="__RefHeading___donnez_un_nom_a_la_question_4"/><text:bookmark-end text:name="donnez_un_nom_a_la_question"/></text:h>
      <text:p text:style-name="Text_20_body"><draw:frame draw:style-name="mediacenter" draw:name="4" text:anchor-type="paragraph" draw:z-index="4" svg:width="10.583333333333cm" style:rel-width="100%" svg:height="1.6176597582038cm" style:rel-height="scale"><draw:image xlink:href="Pictures/d4ec1548820d46baa9a8af82adab3275.png" xlink:type="simple" xlink:show="embed" xlink:actuate="onLoad"/></draw:frame></text:p>
      <text:h text:style-name="Heading_20_2" text:outline-level="2"><text:bookmark-start text:name="__RefHeading___redigez_la_consigne_et_la_question_5"/><text:bookmark-start text:name="redigez_la_consigne_et_la_question"/>Rédigez la consigne et la question<text:bookmark-end text:name="__RefHeading___redigez_la_consigne_et_la_question_5"/><text:bookmark-end text:name="redigez_la_consigne_et_la_question"/></text:h>
      <text:p text:style-name="Text_20_body"><draw:frame draw:style-name="mediacenter" draw:name="5" text:anchor-type="paragraph" draw:z-index="5" svg:width="30.136041666667cm" style:rel-width="100%" svg:height="13.784791666667cm" style:rel-height="scale"><draw:image xlink:href="Pictures/a2a9083b1b25e1416fb4f7496666d7e0.png" xlink:type="simple" xlink:show="embed" xlink:actuate="onLoad"/></draw:frame></text:p>
      <text:h text:style-name="Heading_20_2" text:outline-level="2"><text:bookmark-start text:name="__RefHeading___indiquez_le_nombre_de_points_6"/><text:bookmark-start text:name="indiquez_le_nombre_de_points"/>Indiquez le nombre de points<text:bookmark-end text:name="__RefHeading___indiquez_le_nombre_de_points_6"/><text:bookmark-end text:name="indiquez_le_nombre_de_points"/></text:h>
      <text:p text:style-name="Text_20_body">Il s’agit du nombre de points que la question permettra d’obtenir dans le futur test</text:p>
      <text:p text:style-name="Text_20_body"><draw:frame draw:style-name="mediacenter" draw:name="6" text:anchor-type="paragraph" draw:z-index="6" svg:width="17.30375cm" style:rel-width="100%" svg:height="4.206875cm" style:rel-height="scale"><draw:image xlink:href="Pictures/c7eeee7f405a07a9dec42f1f0f011c33.png" xlink:type="simple" xlink:show="embed" xlink:actuate="onLoad"/></draw:frame></text:p>
      <text:h text:style-name="Heading_20_2" text:outline-level="2"><text:bookmark-start text:name="__RefHeading___indiquez_si_la_reponse_sera_sensible_a_la_casse_ou_non_minuscule_majuscule_7"/><text:bookmark-start text:name="indiquez_si_la_reponse_sera_sensible_a_la_casse_ou_non_minuscule_majuscule"/>Indiquez si la réponse sera sensible à la casse ou non (minuscule/majuscule)<text:bookmark-end text:name="__RefHeading___indiquez_si_la_reponse_sera_sensible_a_la_casse_ou_non_minuscule_majuscule_7"/><text:bookmark-end text:name="indiquez_si_la_reponse_sera_sensible_a_la_casse_ou_non_minuscule_majuscule"/></text:h>
      <text:p text:style-name="Text_20_body"><draw:frame draw:style-name="mediacenter" draw:name="7" text:anchor-type="paragraph" draw:z-index="7" svg:width="17.092083333333cm" style:rel-width="100%" svg:height="2.9633333333333cm" style:rel-height="scale"><draw:image xlink:href="Pictures/e3ad07335eaf75537491f91b46b7a91a.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 Il est recommandé de laisser cette option réglée « Non, la casse n’est pas importante » car certaines machines automatisent lors de l’écriture la mise en majuscule de la première lettre écrite. La distinction majuscule/minuscule peut avoir une importance dans certains cas très particuliers. N’oubliez pas de la notifier aux étudiants (par exemple dans le texte de la question sur la partie concernant l’attendu). </text:p>
          </table:table-cell>
        </table:table-row>
      </table:table>
      <text:h text:style-name="Heading_20_2" text:outline-level="2"><text:bookmark-start text:name="__RefHeading___indiquez_les_reponses_acceptees_et_leur_attribuer_une_note_8"/><text:bookmark-start text:name="indiquez_les_reponses_acceptees_et_leur_attribuer_une_note"/>Indiquez les réponses acceptées et leur attribuer une note<text:bookmark-end text:name="__RefHeading___indiquez_les_reponses_acceptees_et_leur_attribuer_une_note_8"/><text:bookmark-end text:name="indiquez_les_reponses_acceptees_et_leur_attribuer_une_note"/></text:h>
      <text:p text:style-name="Text_20_body"><draw:frame draw:style-name="mediacenter" draw:name="9" text:anchor-type="paragraph" draw:z-index="9" svg:width="33.311041666667cm" style:rel-width="100%" svg:height="19.790833333333cm" style:rel-height="scale"><draw:image xlink:href="Pictures/d4db98a2ff5eff9a0e1cad2fe913f8ab.png" xlink:type="simple" xlink:show="embed" xlink:actuate="onLoad"/></draw:frame></text:p>
      <text:p text:style-name="Text_20_body"><text:span text:style-name="Strong_20_Emphasis">À noter</text:span> : donner une marge d’erreur évitera des notes trop basses. Dans l'exemple : “père” ou “son père”</text:p>
      <text:list text:style-name="List_20_1" text:continue-numbering="false">
        <text:list-item>
          <text:p text:style-name="LastListParagraph_List_20_1_Content_First"> Si besoin, pour ajouter des modèles supplémentaires, il faut descendre un peu et cliquer sur le bouton “<text:span text:style-name="Strong_20_Emphasis">3 emplacements supplémentaires vides</text:span>”. </text:p>
        </text:list-item>
      </text:list>
      <text:h text:style-name="Heading_20_3" text:outline-level="3"><text:bookmark-start text:name="__RefHeading___cas_1cotation_additive_simple_9"/><text:bookmark-start text:name="cas_1cotation_additive_simple"/>Cas 1 : cotation additive simple<text:bookmark-end text:name="__RefHeading___cas_1cotation_additive_simple_9"/><text:bookmark-end text:name="cas_1cotation_additive_simple"/></text:h>
      <text:p text:style-name="Text_20_body">Dans cette cotation, il est classique d’ajouter des graphies inexactes avec des notes partielles en fonction des intentions pédagogiques. Si le test est utilisé en évaluation formative, il sera intéressant d’ajouter des « feedbacks spécifiques » à chaque réponse afin de guider l’étudiant pour pouvoir aller plus loin ou mieux comprendre son erreur. </text:p>
      <text:h text:style-name="Heading_20_3" text:outline-level="3"><text:bookmark-start text:name="__RefHeading___cas_2cotation_additive_tout-ou-rien_10"/><text:bookmark-start text:name="cas_2cotation_additive_tout-ou-rien"/>Cas 2 : cotation additive tout-ou-rien<text:bookmark-end text:name="__RefHeading___cas_2cotation_additive_tout-ou-rien_10"/><text:bookmark-end text:name="cas_2cotation_additive_tout-ou-rien"/></text:h>
      <text:p text:style-name="Text_20_body">Dans cette cotation, il est attendu des étudiants une connaissance relativement approfondie de leurs cours. En conséquence, on utilisera moins les graphies inexactes décrites dans le cas de la cotation additive simple. 
Cependant, pour des étudiants ayant une difficulté particulière (dyslexie, dysgraphie…), un traitement spécifique pourra être envisagé.</text:p>
      <text:h text:style-name="Heading_20_3" text:outline-level="3"><text:bookmark-start text:name="__RefHeading___cas_3cotation_additive_corrigee_11"/><text:bookmark-start text:name="cas_3cotation_additive_corrigee"/>Cas 3 : cotation additive corrigée<text:bookmark-end text:name="__RefHeading___cas_3cotation_additive_corrigee_11"/><text:bookmark-end text:name="cas_3cotation_additive_corrigee"/></text:h>
      <text:p text:style-name="Text_20_body">La cotation additive corrigée a été créée pour permettre d’avoir des notations équivalentes entre les questions ouvertes et fermées. L’application de ladite « correction » concerne exclusivement les questions fermées pour les rendre équivalentes aux questions ouvertes. Ainsi, il n’est pas prévu d’avoir de points négatifs pour les questions ouvertes courtes. En fonction du niveau d’exigence souhaité, on suivra les recommandations décrites ci-dessus, soit de la cotation additive simple, soit la cotation additive tout-ou-rien.</text:p>
      <text:h text:style-name="Heading_20_2" text:outline-level="2"><text:bookmark-start text:name="__RefHeading___previsualiser_la_question_12"/><text:bookmark-start text:name="previsualiser_la_question"/>Prévisualiser la question<text:bookmark-end text:name="__RefHeading___previsualiser_la_question_12"/><text:bookmark-end text:name="previsualiser_la_question"/></text:h>
      <text:list text:style-name="List_20_1" text:continue-numbering="false">
        <text:list-item>
          <text:p text:style-name="LastListParagraph_List_20_1_Content_First"> Cliquez sur « Enregistrer les modifications et continuer »</text:p>
        </text:list-item>
      </text:list>
      <text:p text:style-name="Text_20_body"><draw:frame draw:style-name="mediacenter" draw:name="10" text:anchor-type="paragraph" draw:z-index="10" svg:width="15.875cm" svg:height="4.2967458677686cm"><draw:image xlink:href="Pictures/ab92537d78da5d6b01762acbb13d265a.png" xlink:type="simple" xlink:show="embed" xlink:actuate="onLoad"/></draw:frame></text:p>
      <text:list text:style-name="List_20_1" text:continue-numbering="false">
        <text:list-item>
          <text:p text:style-name="LastListParagraph_List_20_1_Content_First"> Cliquer sur “Aperçu” :</text:p>
        </text:list-item>
      </text:list>
      <text:p text:style-name="Text_20_body"><draw:frame draw:style-name="mediacenter" draw:name="11" text:anchor-type="paragraph" draw:z-index="11" svg:width="15.875cm" svg:height="4.2967458677686cm"><draw:image xlink:href="Pictures/6c13b5b98fc68d60ffda1c07532b7252.png" xlink:type="simple" xlink:show="embed" xlink:actuate="onLoad"/></draw:frame></text:p>
      <text:list text:style-name="List_20_1" text:continue-numbering="false">
        <text:list-item>
          <text:p text:style-name="LastListParagraph_List_20_1_Content_First"> La question apparait dans une fenêtre surgissante :</text:p>
        </text:list-item>
      </text:list>
      <text:p text:style-name="Text_20_body"><draw:frame draw:style-name="mediacenter" draw:name="12" text:anchor-type="paragraph" draw:z-index="12" svg:width="29.21cm" style:rel-width="100%" svg:height="10.080625cm" style:rel-height="scale"><draw:image xlink:href="Pictures/e80a8fc0da595c178b5e57b63c37d736.png" xlink:type="simple" xlink:show="embed" xlink:actuate="onLoad"/></draw:frame></text:p>
      <text:list text:style-name="List_20_1" text:continue-numbering="false">
        <text:list-item>
          <text:p text:style-name="LastListParagraph_List_20_1_Content_First"> Vous pouvez tester la question sur « <text:span text:style-name="Strong_20_Emphasis">Recommencer</text:span> » autant que souhaité et sur « <text:span text:style-name="Strong_20_Emphasis">Remplir les réponses correctes</text:span> » pour vérifier le comportement adéquat de la question. Cela vous permet de voir le rendu avec bonne ou mauvaise réponse en cliquant sur “Envoyer et terminer”:</text:p>
        </text:list-item>
      </text:list>
      <text:p text:style-name="Text_20_body">Exemple 1 :
<draw:frame draw:style-name="mediacenter" draw:name="13" text:anchor-type="paragraph" draw:z-index="13" svg:width="29.289375cm" style:rel-width="100%" svg:height="9.9483333333333cm" style:rel-height="scale"><draw:image xlink:href="Pictures/f54b914e4f469da3da425dcbad8eae2b.png" xlink:type="simple" xlink:show="embed" xlink:actuate="onLoad"/></draw:frame>
Exemple 2 :
<draw:frame draw:style-name="mediacenter" draw:name="14" text:anchor-type="paragraph" draw:z-index="14" svg:width="29.024791666667cm" style:rel-width="100%" svg:height="9.286875cm" style:rel-height="scale"><draw:image xlink:href="Pictures/a4025acec1c045e85acd781ac84e252b.png" xlink:type="simple" xlink:show="embed" xlink:actuate="onLoad"/></draw:frame></text:p>
      <text:h text:style-name="Heading_20_2" text:outline-level="2"><text:bookmark-start text:name="__RefHeading___optionaccepter_d_un_coup_un_ensemble_de_reponses_en_utilisant_le_joker_13"/><text:bookmark-start text:name="optionaccepter_d_un_coup_un_ensemble_de_reponses_en_utilisant_le_joker"/>Option : accepter d'un coup un ensemble de réponses en utilisant le joker "*"<text:bookmark-end text:name="__RefHeading___optionaccepter_d_un_coup_un_ensemble_de_reponses_en_utilisant_le_joker_13"/><text:bookmark-end text:name="optionaccepter_d_un_coup_un_ensemble_de_reponses_en_utilisant_le_joker"/></text:h>
      <text:p text:style-name="Text_20_body">L'<text:span text:style-name="Strong_20_Emphasis">astérisque “*” est un joker</text:span> qui peut être remplacé par ce que l'on veut. </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Même avec ces tolérances, cette question fonctionne néanmoins de manière binaire : <text:span text:style-name="Strong_20_Emphasis">toute réponse ne correspondant pas au modèle, même à cause d'une simple faute d'orthographe, est considérée comme fausse</text:span>. C'est le cas dans notre exemple pour la réponse “procariote”. Tout dépend alors de l'importance accordée au <text:span text:style-name="underline">critère orthographique</text:span>. Si le critère orthographique est important, il est logique que l'étudiant n'obtiennent pas de point en cas d'erreur. Si ce critère n'est pas prioritaire, vous pouvez ajouter de nouvelles formes pour accorder des points aux étudiants ayant fait une erreur mais vous n'êtes pas obligé de leur donner 100% des points. Pour cela, nous vous invitons à suivre le démarche décrite ci-dessous consistant à accepter des réponses à posteriori.</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6" text:anchor-type="as-char" draw:z-index="16"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vous utilisez un joker, n'oubliez-pas d'aller consulter les résultats afin de vérifier que la joker n'a pas accepté une réponse incorrecte, incohérente… Pour cela, reportez-vous à la documentation : <text:a xlink:type="simple" xlink:href="https://pedagowiki.unicaen.fr/doku.php?id=moodle4: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cell>
        </table:table-row>
      </table:table>
      <text:h text:style-name="Heading_20_3" text:outline-level="3"><text:bookmark-start text:name="__RefHeading___exemple_de_joker_avec_ajout_d_un_feedback_specifique_pour_les_reponses_incorrectes_14"/><text:bookmark-start text:name="exemple_de_joker_avec_ajout_d_un_feedback_specifique_pour_les_reponses_incorrectes"/>Exemple de joker avec ajout d'un feedback spécifique pour les réponses incorrectes<text:bookmark-end text:name="__RefHeading___exemple_de_joker_avec_ajout_d_un_feedback_specifique_pour_les_reponses_incorrectes_14"/><text:bookmark-end text:name="exemple_de_joker_avec_ajout_d_un_feedback_specifique_pour_les_reponses_incorrectes"/></text:h>
      <text:list text:style-name="List_20_1" text:continue-numbering="false">
        <text:list-item>
          <text:p text:style-name="LastListParagraph_List_20_1_Content_First"> Définition du joker </text:p>
        </text:list-item>
      </text:list>
      <text:p text:style-name="Text_20_body"><draw:frame draw:style-name="mediacenter" draw:name="17" text:anchor-type="paragraph" draw:z-index="17" svg:width="33.258125cm" style:rel-width="100%" svg:height="9.1545833333333cm" style:rel-height="scale"><draw:image xlink:href="Pictures/c84a845718b02352424e7e0c6354ef3b.png" xlink:type="simple" xlink:show="embed" xlink:actuate="onLoad"/></draw:frame></text:p>
      <text:list text:style-name="List_20_1" text:continue-numbering="false">
        <text:list-item>
          <text:p text:style-name="LastListParagraph_List_20_1_Content_First"> Utilisation du joker </text:p>
        </text:list-item>
      </text:list>
      <text:p text:style-name="Text_20_body"><draw:frame draw:style-name="mediacenter" draw:name="18" text:anchor-type="paragraph" draw:z-index="18" svg:width="29.236458333333cm" style:rel-width="100%" svg:height="11.43cm" style:rel-height="scale"><draw:image xlink:href="Pictures/293c58d0b7cd3d3d2e57c95819c8cdec.png" xlink:type="simple" xlink:show="embed" xlink:actuate="onLoad"/></draw:frame></text:p>
      <text:p text:style-name="Text_20_body">Pour en savoir plus sur l'usage des jokers, vous pouvez consulter la page officielle moodle : <text:a xlink:type="simple" xlink:href="https://docs.moodle.org/4x/fr/Question_%C3%A0_r%C3%A9ponse_courte#Utilisation_du_joker" text:style-name="Internet_20_link" text:visited-style-name="Visited_20_Internet_20_Link">Utilisation du joker dans les questions à réponses courtes</text:a></text:p>
      <text:h text:style-name="Heading_20_2" text:outline-level="2"><text:bookmark-start text:name="__RefHeading___optionaccepter_des_reponses_a_posteriori_15"/><text:bookmark-start text:name="optionaccepter_des_reponses_a_posteriori"/>Option : accepter des réponses à posteriori<text:bookmark-end text:name="__RefHeading___optionaccepter_des_reponses_a_posteriori_15"/><text:bookmark-end text:name="optionaccepter_des_reponses_a_posteriori"/></text:h>
      <text:p text:style-name="Text_20_body">Des réponses ou graphies complémentaires à la réponse attendue peuvent être acceptées <text:span text:style-name="Emphasis">a posteriori</text:span> de la réalisation du test et capitalisées d'une année sur l'autre. Pour cela, se reporter à la documentation : <text:a xlink:type="simple" xlink:href="https://pedagowiki.unicaen.fr/doku.php?id=moodle4:test:relecture_questions_fermees_et_qroc" text:style-name="Internet_20_link" text:visited-style-name="Visited_20_Internet_20_Link">Consulter les résultats et ajuster la correction des questions fermées (QCM, vrai-faux, appariement, numérique...) et à réponses ouvertes courtes (QROC)</text:a></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9" text:anchor-type="as-char" draw:z-index="19"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les réponses ou graphies complémentaires acceptées ou partiellement acceptées doivent être indiquées à Moodle une par une, ce qui peut représenter un travail relativement importan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9:20</meta:creation-date>
    <dc:creator>Generated</dc:creator>
    <dc:date>2026-09-17T14::59:20</dc:date>
    <dc:language>en-US</dc:language>
    <meta:editing-cycles>1</meta:editing-cycles>
    <meta:editing-duration>PT0S</meta:editing-duration>
    <dc:title>moodle4:test:choix_questions:qroc</dc:title>
  </office:meta>
</office:document-meta>
</file>