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5c0362ba801815c066cb5df233019a.png"/>
  <manifest:file-entry manifest:media-type="image/png" manifest:full-path="Pictures/4b7a93005e7b6c8454ed2fda3fee80a9.png"/>
  <manifest:file-entry manifest:media-type="image/png" manifest:full-path="Pictures/3f458ace026a56ab6656343469d0c3af.png"/>
  <manifest:file-entry manifest:media-type="image/png" manifest:full-path="Pictures/21b9fe1b7aa2cbc0660c912641178d06.png"/>
  <manifest:file-entry manifest:media-type="image/png" manifest:full-path="Pictures/a55086950235496f7ae3250258a39005.png"/>
  <manifest:file-entry manifest:media-type="image/png" manifest:full-path="Pictures/4699fb7959d42820621d57ef4d99520c.png"/>
  <manifest:file-entry manifest:media-type="image/png" manifest:full-path="Pictures/120c4268756a0698177f4ecb3bda36dd.png"/>
  <manifest:file-entry manifest:media-type="image/png" manifest:full-path="Pictures/5ad24ea9cfd131c7a217923eae44fdf2.png"/>
  <manifest:file-entry manifest:media-type="image/png" manifest:full-path="Pictures/4d373f27c3cb7a5285878da4a13b37cc.png"/>
  <manifest:file-entry manifest:media-type="image/png" manifest:full-path="Pictures/71bd6f03e0701c119d95540bd3e859b4.png"/>
  <manifest:file-entry manifest:media-type="image/png" manifest:full-path="Pictures/67e0f200e778b8795aab0c4aedcdf6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qrm_choix_multiples"/><text:bookmark-start text:name="__RefHeading___question_choix_multiples_a_reponses_multiples_qrm_1"/><text:bookmark-start text:name="question_choix_multiples_a_reponses_multiples_qrm"/>Question "Choix multiples" à réponses multiples (QRM)<text:bookmark-end text:name="__RefHeading___question_choix_multiples_a_reponses_multiples_qrm_1"/><text:bookmark-end text:name="question_choix_multiples_a_reponses_multiples_qrm"/></text:h>
      <text:p text:style-name="Text_20_body"><draw:frame draw:style-name="mediacenter" draw:name="0" text:anchor-type="paragraph" draw:z-index="0" svg:width="1.7727083333333cm" svg:height="1.6404166666667cm"><draw:image xlink:href="Pictures/9f5c0362ba801815c066cb5df233019a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Pour savoir comment créer les questions directement dans la banque de question, se reporter à la documentation : <text:a xlink:type="simple" xlink:href="https://pedagowiki.unicaen.fr/doku.php?id=moodle4:test:banque_questions" text:style-name="Internet_20_link" text:visited-style-name="Visited_20_Internet_20_Link">Créer et gérer une banque de questions</text:a>. 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Le type de question “Choix multiple” en mode « QRM » concerne la cotation additive simple et corrigée. </text:p>
          </table:table-cell>
        </table:table-row>
      </table:table>
      <text:h text:style-name="Heading_20_2" text:outline-level="2"><text:bookmark-start text:name="__RefHeading___selectionnez_le_type_de_question_choix_multiple_2"/><text:bookmark-start text:name="selectionnez_le_type_de_question_choix_multiple"/>Sélectionnez le type de question « choix multiple »<text:bookmark-end text:name="__RefHeading___selectionnez_le_type_de_question_choix_multiple_2"/><text:bookmark-end text:name="selectionnez_le_type_de_question_choix_multiple"/></text:h>
      <text:p text:style-name="Text_20_body"><draw:frame draw:style-name="mediacenter" draw:name="3" text:anchor-type="paragraph" draw:z-index="3" svg:width="10.583333333333cm" style:rel-width="100%" svg:height="3.634119702927cm" style:rel-height="scale"><draw:image xlink:href="Pictures/21b9fe1b7aa2cbc0660c912641178d06.png" xlink:type="simple" xlink:show="embed" xlink:actuate="onLoad"/></draw:frame></text:p>
      <text:h text:style-name="Heading_20_2" text:outline-level="2"><text:bookmark-start text:name="__RefHeading___si_besoin_choisissez_la_categorie_3"/><text:bookmark-start text:name="si_besoin_choisissez_la_categorie"/>Si besoin, choisissez la catégorie<text:bookmark-end text:name="__RefHeading___si_besoin_choisissez_la_categorie_3"/><text:bookmark-end text:name="si_besoin_choisissez_la_categorie"/></text:h>
      <text:p text:style-name="Text_20_body"><draw:frame draw:style-name="mediacenter" draw:name="4" text:anchor-type="paragraph" draw:z-index="4" svg:width="21.166666666667cm" style:rel-width="100%" svg:height="5.9607279693487cm" style:rel-height="scale"><draw:image xlink:href="Pictures/a55086950235496f7ae3250258a39005.png" xlink:type="simple" xlink:show="embed" xlink:actuate="onLoad"/></draw:frame></text:p>
      <text:p text:style-name="Text_20_body">Si vous n'avez pas créé de catégorie spécifique pour classer vos questions, laissez la catégorie par Défaut. Si vous souhaitez en savoir plus sur le classement des questions, reportez-vous à la documentation : <text:a xlink:type="simple" xlink:href="https://pedagowiki.unicaen.fr/doku.php?id=moodle4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donnez_un_nom_a_la_question_4"/><text:bookmark-start text:name="donnez_un_nom_a_la_question"/>Donnez un nom à la question<text:bookmark-end text:name="__RefHeading___donnez_un_nom_a_la_question_4"/><text:bookmark-end text:name="donnez_un_nom_a_la_question"/></text:h>
      <text:p text:style-name="Text_20_body"><draw:frame draw:style-name="mediacenter" draw:name="5" text:anchor-type="paragraph" draw:z-index="5" svg:width="21.166666666667cm" style:rel-width="100%" svg:height="3.8044052863436cm" style:rel-height="scale"><draw:image xlink:href="Pictures/4699fb7959d42820621d57ef4d99520c.png" xlink:type="simple" xlink:show="embed" xlink:actuate="onLoad"/></draw:frame></text:p>
      <text:h text:style-name="Heading_20_2" text:outline-level="2"><text:bookmark-start text:name="__RefHeading___ecrivez_la_consigne_amorce_5"/><text:bookmark-start text:name="ecrivez_la_consigne_amorce"/>Écrivez la consigne (amorce)<text:bookmark-end text:name="__RefHeading___ecrivez_la_consigne_amorce_5"/><text:bookmark-end text:name="ecrivez_la_consigne_amorce"/></text:h>
      <text:p text:style-name="Text_20_body"><draw:frame draw:style-name="mediacenter" draw:name="6" text:anchor-type="paragraph" draw:z-index="6" svg:width="45.825833333333cm" style:rel-width="100%" svg:height="8.4402083333333cm" style:rel-height="scale"><draw:image xlink:href="Pictures/120c4268756a0698177f4ecb3bda36dd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7" text:anchor-type="as-char" draw:z-index="7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Si besoin, n’hésitez pas à consulter la documentation : <text:a xlink:type="simple" xlink:href="https://pedagowiki.unicaen.fr/doku.php?id=moodle:wysiwyg" text:style-name="Internet_20_link" text:visited-style-name="Visited_20_Internet_20_Link">Utiliser l'éditeur de texte WYSIWYG</text:a> </text:p>
          </table:table-cell>
        </table:table-row>
      </table:table>
      <text:h text:style-name="Heading_20_2" text:outline-level="2"><text:bookmark-start text:name="__RefHeading___indiquez_le_nombre_de_points_6"/><text:bookmark-start text:name="indiquez_le_nombre_de_points"/>Indiquez le nombre de points<text:bookmark-end text:name="__RefHeading___indiquez_le_nombre_de_points_6"/><text:bookmark-end text:name="indiquez_le_nombre_de_points"/></text:h>
      <text:p text:style-name="Text_20_body">Il s’agit du nombre de points que la question permettra d’obtenir dans le futur test.</text:p>
      <text:p text:style-name="Text_20_body"><draw:frame draw:style-name="mediacenter" draw:name="8" text:anchor-type="paragraph" draw:z-index="8" svg:width="10.583333333333cm" style:rel-width="100%" svg:height="2.5730122324159cm" style:rel-height="scale"><draw:image xlink:href="Pictures/4d373f27c3cb7a5285878da4a13b37cc.png" xlink:type="simple" xlink:show="embed" xlink:actuate="onLoad"/></draw:frame></text:p>
      <text:h text:style-name="Heading_20_2" text:outline-level="2"><text:bookmark-start text:name="__RefHeading___selectionnez_reponses_multiples_autorisees_7"/><text:bookmark-start text:name="selectionnez_reponses_multiples_autorisees"/>Sélectionnez « Réponses multiples autorisées »<text:bookmark-end text:name="__RefHeading___selectionnez_reponses_multiples_autorisees_7"/><text:bookmark-end text:name="selectionnez_reponses_multiples_autorisees"/></text:h>
      <text:p text:style-name="Text_20_body"><draw:frame draw:style-name="mediacenter" draw:name="9" text:anchor-type="paragraph" draw:z-index="9" svg:width="18.706041666667cm" style:rel-width="100%" svg:height="3.0691666666667cm" style:rel-height="scale"><draw:image xlink:href="Pictures/71bd6f03e0701c119d95540bd3e859b4.png" xlink:type="simple" xlink:show="embed" xlink:actuate="onLoad"/></draw:frame></text:p>
      <text:h text:style-name="Heading_20_2" text:outline-level="2"><text:bookmark-start text:name="__RefHeading___supprimez_la_numerotation_des_choix_8"/><text:bookmark-start text:name="supprimez_la_numerotation_des_choix"/>Supprimez la numérotation des choix<text:bookmark-end text:name="__RefHeading___supprimez_la_numerotation_des_choix_8"/><text:bookmark-end text:name="supprimez_la_numerotation_des_choix"/></text:h>
      <text:p text:style-name="Text_20_body"><draw:frame draw:style-name="mediacenter" draw:name="10" text:anchor-type="paragraph" draw:z-index="10" svg:width="15.875cm" style:rel-width="100%" svg:height="5.8474820143885cm" style:rel-height="scale"><draw:image xlink:href="Pictures/67e0f200e778b8795aab0c4aedcdf61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6:14</meta:creation-date>
    <dc:creator>Generated</dc:creator>
    <dc:date>2026-09-17T03::26:14</dc:date>
    <dc:language>en-US</dc:language>
    <meta:editing-cycles>1</meta:editing-cycles>
    <meta:editing-duration>PT0S</meta:editing-duration>
    <dc:title>moodle4:test:choix_questions:qrm_choix_multiples</dc:title>
  </office:meta>
</office:document-meta>
</file>