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437306c65a7893a46ff8d8d4bdeda3.png"/>
  <manifest:file-entry manifest:media-type="image/png" manifest:full-path="Pictures/3f458ace026a56ab6656343469d0c3af.png"/>
  <manifest:file-entry manifest:media-type="image/png" manifest:full-path="Pictures/4b7a93005e7b6c8454ed2fda3fee80a9.png"/>
  <manifest:file-entry manifest:media-type="image/png" manifest:full-path="Pictures/06e4eb09b3346100c8e4677110f9b0c2.png"/>
  <manifest:file-entry manifest:media-type="image/png" manifest:full-path="Pictures/5f3265bb5eeb0a4a731b6e1d11dcdf02.png"/>
  <manifest:file-entry manifest:media-type="image/png" manifest:full-path="Pictures/2284013bf2a9ce64800ebb02dc2b412b.png"/>
  <manifest:file-entry manifest:media-type="image/png" manifest:full-path="Pictures/9ea00e7b004717502ae224a0bc8300f3.png"/>
  <manifest:file-entry manifest:media-type="image/png" manifest:full-path="Pictures/c7eeee7f405a07a9dec42f1f0f011c33.png"/>
  <manifest:file-entry manifest:media-type="image/png" manifest:full-path="Pictures/ca04015a6869d487b350b9e309a73868.png"/>
  <manifest:file-entry manifest:media-type="image/png" manifest:full-path="Pictures/d61c5087776bfc122de21b392702f5e2.png"/>
  <manifest:file-entry manifest:media-type="image/png" manifest:full-path="Pictures/63c2f3a0efa9ade0e62c6113195007ee.png"/>
  <manifest:file-entry manifest:media-type="image/png" manifest:full-path="Pictures/3b02e7f55e0c939e5821c31bc5ee644c.png"/>
  <manifest:file-entry manifest:media-type="image/png" manifest:full-path="Pictures/c5ddb32bad291033740af8e7d0b61a6a.png"/>
  <manifest:file-entry manifest:media-type="image/png" manifest:full-path="Pictures/5ad24ea9cfd131c7a217923eae44fdf2.png"/>
  <manifest:file-entry manifest:media-type="image/png" manifest:full-path="Pictures/596133c30bfb0f2f1fd15880a20e4fa2.png"/>
  <manifest:file-entry manifest:media-type="image/png" manifest:full-path="Pictures/b34590ce10abb211061d5ad8d18a1e09.png"/>
  <manifest:file-entry manifest:media-type="image/png" manifest:full-path="Pictures/9546bb189c153100c382c5092fc66692.png"/>
  <manifest:file-entry manifest:media-type="image/png" manifest:full-path="Pictures/ab92537d78da5d6b01762acbb13d265a.png"/>
  <manifest:file-entry manifest:media-type="image/png" manifest:full-path="Pictures/6c13b5b98fc68d60ffda1c07532b7252.png"/>
  <manifest:file-entry manifest:media-type="image/png" manifest:full-path="Pictures/bd6428109ddc18a7727790b4cdaa15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st:choix_questions:composition"/><text:bookmark-start text:name="__RefHeading___creer_une_question_de_type_composition_1"/><text:bookmark-start text:name="creer_une_question_de_type_composition"/>Créer une question de type "Composition"<text:bookmark-end text:name="__RefHeading___creer_une_question_de_type_composition_1"/><text:bookmark-end text:name="creer_une_question_de_type_composition"/></text:h>
      <text:p text:style-name="Text_20_body"><draw:frame draw:style-name="mediacenter" draw:name="0" text:anchor-type="paragraph" draw:z-index="0" svg:width="1.6933333333333cm" svg:height="1.8520833333333cm"><draw:image xlink:href="Pictures/38437306c65a7893a46ff8d8d4bdeda3.png" xlink:type="simple" xlink:show="embed" xlink:actuate="onLoad"/></draw:frame></text:p>
      <text:p text:style-name="Text_20_body">Le type de question « Composition » appelle une réponse rédigée d'un paragraphe ou deux. Pour les compositions plus longues, le devoir pourrait être une meilleure option. Pour une réponse appelant seulement un mot ou une expression, la « Réponse courte » permet une automatisation de correction intéressant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 Le type de question « Composition » est pertinent en cotation additive simple, tout-ou-rien et corrigée.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 Ce type de question demande une correction manuelle. </text:p>
          </table:table-cell>
        </table:table-row>
      </table:table>
      <text:h text:style-name="Heading_20_2" text:outline-level="2"><text:bookmark-start text:name="__RefHeading___selectionnez_le_type_de_question_composition_2"/><text:bookmark-start text:name="selectionnez_le_type_de_question_composition"/>Sélectionnez le type de question « Composition »<text:bookmark-end text:name="__RefHeading___selectionnez_le_type_de_question_composition_2"/><text:bookmark-end text:name="selectionnez_le_type_de_question_composition"/></text:h>
      <text:p text:style-name="Text_20_body"><draw:frame draw:style-name="mediacenter" draw:name="3" text:anchor-type="paragraph" draw:z-index="3" svg:width="17.594791666667cm" style:rel-width="100%" svg:height="12.250208333333cm" style:rel-height="scale"><draw:image xlink:href="Pictures/06e4eb09b3346100c8e4677110f9b0c2.png" xlink:type="simple" xlink:show="embed" xlink:actuate="onLoad"/></draw:frame></text:p>
      <text:h text:style-name="Heading_20_2" text:outline-level="2"><text:bookmark-start text:name="__RefHeading___si_besoin_choisissez_la_categorie_3"/><text:bookmark-start text:name="si_besoin_choisissez_la_categorie"/>Si besoin, choisissez la catégorie<text:bookmark-end text:name="__RefHeading___si_besoin_choisissez_la_categorie_3"/><text:bookmark-end text:name="si_besoin_choisissez_la_categorie"/></text:h>
      <text:p text:style-name="Text_20_body"><draw:frame draw:style-name="mediacenter" draw:name="4" text:anchor-type="paragraph" draw:z-index="4" svg:width="15.875cm" style:rel-width="100%" svg:height="4.4705459770115cm" style:rel-height="scale"><draw:image xlink:href="Pictures/5f3265bb5eeb0a4a731b6e1d11dcdf02.png" xlink:type="simple" xlink:show="embed" xlink:actuate="onLoad"/></draw:frame></text:p>
      <text:p text:style-name="Text_20_body">Idée : Si vous n'avez pas créé de catégorie spécifique pour classer vos questions, laissez la catégorie par Défaut. Si vous souhaitez en savoir plus sur le classement des questions, reportez-vous à la documentation : <text:a xlink:type="simple" xlink:href="https://pedagowiki.unicaen.fr/doku.php?id=moodle4:test:banque_questions" text:style-name="Internet_20_link" text:visited-style-name="Visited_20_Internet_20_Link">Créer et gérer une banque de questions</text:a>.</text:p>
      <text:h text:style-name="Heading_20_2" text:outline-level="2"><text:bookmark-start text:name="__RefHeading___donnez_un_nom_a_la_question_4"/><text:bookmark-start text:name="donnez_un_nom_a_la_question"/>Donnez un nom à la question<text:bookmark-end text:name="__RefHeading___donnez_un_nom_a_la_question_4"/><text:bookmark-end text:name="donnez_un_nom_a_la_question"/></text:h>
      <text:p text:style-name="Text_20_body"><draw:frame draw:style-name="mediacenter" draw:name="5" text:anchor-type="paragraph" draw:z-index="5" svg:width="35.612916666667cm" style:rel-width="100%" svg:height="5.8472916666667cm" style:rel-height="scale"><draw:image xlink:href="Pictures/2284013bf2a9ce64800ebb02dc2b412b.png" xlink:type="simple" xlink:show="embed" xlink:actuate="onLoad"/></draw:frame></text:p>
      <text:h text:style-name="Heading_20_2" text:outline-level="2"><text:bookmark-start text:name="__RefHeading___redigez_la_consigne_5"/><text:bookmark-start text:name="redigez_la_consigne"/>Rédigez la consigne<text:bookmark-end text:name="__RefHeading___redigez_la_consigne_5"/><text:bookmark-end text:name="redigez_la_consigne"/></text:h>
      <text:p text:style-name="Text_20_body"><draw:frame draw:style-name="mediacenter" draw:name="6" text:anchor-type="paragraph" draw:z-index="6" svg:width="39.713958333333cm" style:rel-width="100%" svg:height="13.943541666667cm" style:rel-height="scale"><draw:image xlink:href="Pictures/9ea00e7b004717502ae224a0bc8300f3.png" xlink:type="simple" xlink:show="embed" xlink:actuate="onLoad"/></draw:frame></text:p>
      <text:h text:style-name="Heading_20_2" text:outline-level="2"><text:bookmark-start text:name="__RefHeading___indiquez_le_nombre_de_points_6"/><text:bookmark-start text:name="indiquez_le_nombre_de_points"/>Indiquez le nombre de points<text:bookmark-end text:name="__RefHeading___indiquez_le_nombre_de_points_6"/><text:bookmark-end text:name="indiquez_le_nombre_de_points"/></text:h>
      <text:p text:style-name="Text_20_body">Il s’agit du nombre de points que la question permettra d’obtenir dans le futur test.
<draw:frame draw:style-name="mediacenter" draw:name="7" text:anchor-type="paragraph" draw:z-index="7" svg:width="10.583333333333cm" style:rel-width="100%" svg:height="2.5730122324159cm" style:rel-height="scale"><draw:image xlink:href="Pictures/c7eeee7f405a07a9dec42f1f0f011c33.png" xlink:type="simple" xlink:show="embed" xlink:actuate="onLoad"/></draw:frame></text:p>
      <text:h text:style-name="Heading_20_2" text:outline-level="2"><text:bookmark-start text:name="__RefHeading___choisissez_le_format_de_la_reponse_7"/><text:bookmark-start text:name="choisissez_le_format_de_la_reponse"/>Choisissez le format de la réponse<text:bookmark-end text:name="__RefHeading___choisissez_le_format_de_la_reponse_7"/><text:bookmark-end text:name="choisissez_le_format_de_la_reponse"/></text:h>
      <text:p text:style-name="Text_20_body"><draw:frame draw:style-name="mediacenter" draw:name="8" text:anchor-type="paragraph" draw:z-index="8" svg:width="15.875cm" style:rel-width="100%" svg:height="5.8775951557093cm" style:rel-height="scale"><draw:image xlink:href="Pictures/ca04015a6869d487b350b9e309a73868.png" xlink:type="simple" xlink:show="embed" xlink:actuate="onLoad"/></draw:frame></text:p>
      <text:p text:style-name="Text_20_body">Comment choisir le format de réponse ? </text:p>
      <table:table table:style-name="Table">
        <table:table-column/>
        <table:table-column/>
        <table:table-column/>
        <table:table-row>
          <table:table-cell office:value-type="string" table:style-name="tablecell">
            <text:p text:style-name="tablealignleft">Besoin</text:p>
          </table:table-cell>
          <table:table-cell office:value-type="string" table:style-name="tablecell">
            <text:p text:style-name="tablealignleft">Particularité</text:p>
          </table:table-cell>
          <table:table-cell office:value-type="string" table:style-name="tablecell">
            <text:p text:style-name="tablealignleft">Format à choisir</text:p>
          </table:table-cell>
        </table:table-row>
        <table:table-row>
          <table:table-cell office:value-type="string" table:style-name="tablecell">
            <text:p text:style-name="tablealignleft">Écriture en ligne</text:p>
          </table:table-cell>
          <table:table-cell office:value-type="string" table:style-name="tablecell">
            <text:p text:style-name="tablealignleft">Sans mise en forme particulière</text:p>
          </table:table-cell>
          <table:table-cell office:value-type="string" table:style-name="tablecell">
            <text:p text:style-name="tablealignleft"><text:span text:style-name="Strong_20_Emphasis">Texte pur</text:span></text:p>
          </table:table-cell>
        </table:table-row>
        <table:table-row>
          <table:table-cell office:value-type="string" table:style-name="tablecell">
            <text:p text:style-name="tablealignleft"> </text:p>
          </table:table-cell>
          <table:table-cell office:value-type="string" table:style-name="tablecell">
            <text:p text:style-name="tablealignleft">Avec possibilité de mise en forme (dont intégration de caractères spéciaux, d’image et de lien URL, éditeur d’équation, écriture en HTML, etc.</text:p>
          </table:table-cell>
          <table:table-cell office:value-type="string" table:style-name="tablecell">
            <text:p text:style-name="tablealignleft"><text:span text:style-name="Strong_20_Emphasis">Éditeur WYSIWYG</text:span></text:p>
          </table:table-cell>
        </table:table-row>
        <table:table-row>
          <table:table-cell office:value-type="string" table:style-name="tablecell">
            <text:p text:style-name="tablealignleft"> </text:p>
          </table:table-cell>
          <table:table-cell office:value-type="string" table:style-name="tablecell">
            <text:p text:style-name="tablealignleft">Avec alignement vertical des caractères, en colonnes</text:p>
          </table:table-cell>
          <table:table-cell office:value-type="string" table:style-name="tablecell">
            <text:p text:style-name="tablealignleft"><text:span text:style-name="Strong_20_Emphasis">Texte pur, police monospace</text:span></text:p>
          </table:table-cell>
        </table:table-row>
        <table:table-row>
          <table:table-cell office:value-type="string" table:style-name="tablecell">
            <text:p text:style-name="tablealignleft">Écriture en ligne et/ou dépôt(s) de document(s)</text:p>
          </table:table-cell>
          <table:table-cell office:value-type="string" table:style-name="tablecell">
            <text:p text:style-name="tablealignleft"> </text:p>
          </table:table-cell>
          <table:table-cell office:value-type="string" table:style-name="tablecell">
            <text:p text:style-name="tablealignleft"><text:span text:style-name="Strong_20_Emphasis">Éditeur WYSIWYG</text:span>, <text:span text:style-name="Strong_20_Emphasis">Éditeur WYSIWYG avec sélecteur de fichier</text:span>, <text:span text:style-name="Strong_20_Emphasis">Texte pur</text:span>, <text:span text:style-name="Strong_20_Emphasis">Texte pur (police monospace)</text:span></text:p>
          </table:table-cell>
        </table:table-row>
        <table:table-row>
          <table:table-cell office:value-type="string" table:style-name="tablecell">
            <text:p text:style-name="tablealignleft">Dépôt(s) de document(s)</text:p>
          </table:table-cell>
          <table:table-cell office:value-type="string" table:style-name="tablecell">
            <text:p text:style-name="tablealignleft"> </text:p>
          </table:table-cell>
          <table:table-cell office:value-type="string" table:style-name="tablecell">
            <text:p text:style-name="tablealignleft"><text:span text:style-name="Strong_20_Emphasis">Pas de texte en ligne</text:span></text:p>
          </table:table-cell>
        </table:table-row>
      </table:table>
      <text:list text:style-name="List_20_1" text:continue-numbering="false">
        <text:list-item>
          <text:p text:style-name="LastListParagraph_List_20_1_Content_First"> Indiquer  si l’étudiant doit saisir ou non du texte.</text:p>
        </text:list-item>
      </text:list>
      <text:p text:style-name="Text_20_body"><draw:frame draw:style-name="mediacenter" draw:name="9" text:anchor-type="paragraph" draw:z-index="9" svg:width="15.875cm" style:rel-width="100%" svg:height="2.6584928229665cm" style:rel-height="scale"><draw:image xlink:href="Pictures/d61c5087776bfc122de21b392702f5e2.png" xlink:type="simple" xlink:show="embed" xlink:actuate="onLoad"/></draw:frame></text:p>
      <text:list text:style-name="List_20_1" text:continue-numbering="false">
        <text:list-item>
          <text:p text:style-name="LastListParagraph_List_20_1_Content_First"> Indiquer le nombre de lignes à afficher</text:p>
        </text:list-item>
      </text:list>
      <text:p text:style-name="Text_20_body"><draw:frame draw:style-name="mediacenter" draw:name="10" text:anchor-type="paragraph" draw:z-index="10" svg:width="10.583333333333cm" svg:height="6.6097374847375cm"><draw:image xlink:href="Pictures/63c2f3a0efa9ade0e62c6113195007ee.png" xlink:type="simple" xlink:show="embed" xlink:actuate="onLoad"/></draw:frame></text:p>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11" text:anchor-type="as-char" draw:z-index="11"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 Le nombre de ligne indiqué n’est pas bloquant. Il s’agit juste de donner un ordre d’idée aux étudiant de la taille de la réponse attendue. </text:p>
          </table:table-cell>
        </table:table-row>
      </table:table>
      <text:list text:style-name="List_20_1" text:continue-numbering="false">
        <text:list-item>
          <text:p text:style-name="LastListParagraph_List_20_1_Content_First"> Si besoin, proposer un modèle de réponse attendue aux étudiants :</text:p>
        </text:list-item>
      </text:list>
      <text:p text:style-name="Text_20_body"><draw:frame draw:style-name="mediacenter" draw:name="12" text:anchor-type="paragraph" draw:z-index="12" svg:width="15.875cm" style:rel-width="100%" svg:height="4.6531967213115cm" style:rel-height="scale"><draw:image xlink:href="Pictures/3b02e7f55e0c939e5821c31bc5ee644c.png" xlink:type="simple" xlink:show="embed" xlink:actuate="onLoad"/></draw:frame></text:p>
      <text:p text:style-name="Text_20_body">Le modèle sera affiché directement dans la zone d’écriture de l’étudiant :</text:p>
      <text:p text:style-name="Text_20_body"><draw:frame draw:style-name="mediacenter" draw:name="13" text:anchor-type="paragraph" draw:z-index="13" svg:width="10.583333333333cm" style:rel-width="100%" svg:height="6.3609671848014cm" style:rel-height="scale"><draw:image xlink:href="Pictures/c5ddb32bad291033740af8e7d0b61a6a.png" xlink:type="simple" xlink:show="embed" xlink:actuate="onLoad"/></draw:frame></text:p>
      <text:p text:style-name="Horizontal_20_Line"/>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Pour aller plus loinL'éditeur de texte intégré à Moodle offre de nombreuses fonctionnalités, retrouvez tous nos tutoriels sur le sujet en allant à la page : <text:a xlink:type="simple" xlink:href="https://pedagowiki.unicaen.fr/doku.php?id=moodle4:outils" text:style-name="Internet_20_link" text:visited-style-name="Visited_20_Internet_20_Link">Boîte à outils de l'éditeur de texte</text:a></text:p>
          </table:table-cell>
        </table:table-row>
      </table:table>
      <text:h text:style-name="Heading_20_2" text:outline-level="2"><text:bookmark-start text:name="__RefHeading___si_besoin_vous_pouvez_permettre_d_inclure_des_annexes_8"/><text:bookmark-start text:name="si_besoin_vous_pouvez_permettre_d_inclure_des_annexes"/>Si besoin, vous pouvez permettre d’inclure des annexes<text:bookmark-end text:name="__RefHeading___si_besoin_vous_pouvez_permettre_d_inclure_des_annexes_8"/><text:bookmark-end text:name="si_besoin_vous_pouvez_permettre_d_inclure_des_annexes"/></text:h>
      <table:table table:style-name="PluginODTAutoStyle_Table_21">
        <table:table-column table:style-name="odt_auto_style_table_column_6_1"/>
        <table:table-column table:style-name="odt_auto_style_table_column_6_2"/>
        <table:table-row>
          <table:table-cell office:value-type="string" table:style-name="PluginODTAutoStyle_TableCell_22">
            <text:p text:style-name="PluginODTAutoStyle_Paragraph_23"><draw:frame draw:style-name="media" draw:name="15" text:anchor-type="as-char" draw:z-index="15" svg:width="1.27cm" svg:height="1.27cm"><draw:image xlink:href="Pictures/4b7a93005e7b6c8454ed2fda3fee80a9.png" xlink:type="simple" xlink:show="embed" xlink:actuate="onLoad"/></draw:frame></text:p>
          </table:table-cell>
          <table:table-cell office:value-type="string" table:style-name="PluginODTAutoStyle_TableCell_24">
            <text:p text:style-name="PluginODTAutoStyle_Paragraph_25"> Il est obligatoire de préciser les options d’annexes pour le format de réponse : « Pas de texte en ligne ». </text:p>
          </table:table-cell>
        </table:table-row>
      </table:table>
      <text:list text:style-name="List_20_1" text:continue-numbering="false">
        <text:list-item>
          <text:p text:style-name="LastListParagraph_List_20_1_Content_First"> Dans « Permettre des annexes », sélectionnez le nombre d’annexe(s) acceptée(s) :</text:p>
        </text:list-item>
      </text:list>
      <text:p text:style-name="Text_20_body"><draw:frame draw:style-name="mediacenter" draw:name="16" text:anchor-type="paragraph" draw:z-index="16" svg:width="10.583333333333cm" svg:height="3.9981481481481cm"><draw:image xlink:href="Pictures/596133c30bfb0f2f1fd15880a20e4fa2.png" xlink:type="simple" xlink:show="embed" xlink:actuate="onLoad"/></draw:frame></text:p>
      <text:list text:style-name="List_20_1" text:continue-numbering="false">
        <text:list-item>
          <text:p text:style-name="LastListParagraph_List_20_1_Content_First"> Si besoin, précisez le type de fichier autorisé à déposer :</text:p>
        </text:list-item>
      </text:list>
      <text:p text:style-name="Text_20_body"><draw:frame draw:style-name="mediacenter" draw:name="17" text:anchor-type="paragraph" draw:z-index="17" svg:width="10.583333333333cm" style:rel-width="100%" svg:height="1.8886318572373cm" style:rel-height="scale"><draw:image xlink:href="Pictures/b34590ce10abb211061d5ad8d18a1e09.png" xlink:type="simple" xlink:show="embed" xlink:actuate="onLoad"/></draw:frame></text:p>
      <text:h text:style-name="Heading_20_2" text:outline-level="2"><text:bookmark-start text:name="__RefHeading___vous_pouvez_laisser_des_informations_pour_les_correcteurs_par_exempleattendus_criteres_d_evaluation_etc_9"/><text:bookmark-start text:name="vous_pouvez_laisser_des_informations_pour_les_correcteurs_par_exempleattendus_criteres_d_evaluation_etc"/>Vous pouvez laisser des informations pour les correcteurs (par exemple : attendus, critères d’évaluation, etc.)<text:bookmark-end text:name="__RefHeading___vous_pouvez_laisser_des_informations_pour_les_correcteurs_par_exempleattendus_criteres_d_evaluation_etc_9"/><text:bookmark-end text:name="vous_pouvez_laisser_des_informations_pour_les_correcteurs_par_exempleattendus_criteres_d_evaluation_etc"/></text:h>
      <text:p text:style-name="Text_20_body"><draw:frame draw:style-name="mediacenter" draw:name="18" text:anchor-type="paragraph" draw:z-index="18" svg:width="10.583333333333cm" style:rel-width="100%" svg:height="3.1294060052219cm" style:rel-height="scale"><draw:image xlink:href="Pictures/9546bb189c153100c382c5092fc66692.png" xlink:type="simple" xlink:show="embed" xlink:actuate="onLoad"/></draw:frame></text:p>
      <table:table table:style-name="PluginODTAutoStyle_Table_26">
        <table:table-column table:style-name="odt_auto_style_table_column_7_1"/>
        <table:table-column table:style-name="odt_auto_style_table_column_7_2"/>
        <table:table-row>
          <table:table-cell office:value-type="string" table:style-name="PluginODTAutoStyle_TableCell_27">
            <text:p text:style-name="PluginODTAutoStyle_Paragraph_28"><draw:frame draw:style-name="media" draw:name="19" text:anchor-type="as-char" draw:z-index="19"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 Les informations de l’évaluateur ne sont pas données aux étudiants. Il n’y a que les usagers ayant le rôle enseignant qui y ont accès durant la correction. </text:p>
          </table:table-cell>
        </table:table-row>
      </table:table>
      <text:h text:style-name="Heading_20_2" text:outline-level="2"><text:bookmark-start text:name="__RefHeading___previsualisez_la_question_10"/><text:bookmark-start text:name="previsualisez_la_question"/>Prévisualisez la question<text:bookmark-end text:name="__RefHeading___previsualisez_la_question_10"/><text:bookmark-end text:name="previsualisez_la_question"/></text:h>
      <text:list text:style-name="List_20_1" text:continue-numbering="false">
        <text:list-item>
          <text:p text:style-name="LastListParagraph_List_20_1_Content_First"> Cliquer sur “Enregistrer les modifications et continuer” : </text:p>
        </text:list-item>
      </text:list>
      <text:p text:style-name="Text_20_body"><draw:frame draw:style-name="mediacenter" draw:name="20" text:anchor-type="paragraph" draw:z-index="20" svg:width="10.583333333333cm" svg:height="2.8644972451791cm"><draw:image xlink:href="Pictures/ab92537d78da5d6b01762acbb13d265a.png" xlink:type="simple" xlink:show="embed" xlink:actuate="onLoad"/></draw:frame></text:p>
      <text:list text:style-name="List_20_1" text:continue-numbering="false">
        <text:list-item>
          <text:p text:style-name="LastListParagraph_List_20_1_Content_First"> Cliquer sur “Aperçu” :</text:p>
        </text:list-item>
      </text:list>
      <text:p text:style-name="Text_20_body"><draw:frame draw:style-name="mediacenter" draw:name="21" text:anchor-type="paragraph" draw:z-index="21" svg:width="10.583333333333cm" svg:height="2.8644972451791cm"><draw:image xlink:href="Pictures/6c13b5b98fc68d60ffda1c07532b7252.png" xlink:type="simple" xlink:show="embed" xlink:actuate="onLoad"/></draw:frame></text:p>
      <text:list text:style-name="List_20_1" text:continue-numbering="false">
        <text:list-item>
          <text:p text:style-name="LastListParagraph_List_20_1_Content_First"> La question apparait dans une fenêtre surgissante :</text:p>
        </text:list-item>
      </text:list>
      <text:p text:style-name="Text_20_body"><draw:frame draw:style-name="mediacenter" draw:name="22" text:anchor-type="paragraph" draw:z-index="22" svg:width="10.583333333333cm" style:rel-width="100%" svg:height="6.3609671848014cm" style:rel-height="scale"><draw:image xlink:href="Pictures/c5ddb32bad291033740af8e7d0b61a6a.png" xlink:type="simple" xlink:show="embed" xlink:actuate="onLoad"/></draw:frame></text:p>
      <text:h text:style-name="Heading_20_2" text:outline-level="2"><text:bookmark-start text:name="__RefHeading___corriger_une_question_de_type_composition_11"/><text:bookmark-start text:name="corriger_une_question_de_type_composition"/>Corriger une question de type "Composition"<text:bookmark-end text:name="__RefHeading___corriger_une_question_de_type_composition_11"/><text:bookmark-end text:name="corriger_une_question_de_type_composition"/></text:h>
      <text:list text:style-name="List_20_1" text:continue-numbering="false">
        <text:list-item>
          <text:p text:style-name="List_20_1_Content_First"> <text:a xlink:type="simple" xlink:href="https://pedagowiki.unicaen.fr/doku.php?id=moodle4:test:composition_correction" text:style-name="Internet_20_link" text:visited-style-name="Visited_20_Internet_20_Link">Corriger une question de type composition pour l'ensemble d'une promotion</text:a></text:p>
        </text:list-item>
        <text:list-item>
          <text:p text:style-name="List_20_1_Content_Last"> <text:a xlink:type="simple" xlink:href="https://pedagowiki.unicaen.fr/doku.php?id=moodle4:test:correction_composition" text:style-name="Internet_20_link" text:visited-style-name="Visited_20_Internet_20_Link">Corriger une question de type composition pour un étudiant en particulier</text:a></text:p>
        </text:list-item>
      </text:list>
      <text:h text:style-name="Heading_20_2" text:outline-level="2"><text:bookmark-start text:name="__RefHeading___detection_du_plagiat_dans_une_question_composition_12"/><text:bookmark-start text:name="detection_du_plagiat_dans_une_question_composition"/>Détection du plagiat dans une question "Composition"<text:bookmark-end text:name="__RefHeading___detection_du_plagiat_dans_une_question_composition_12"/><text:bookmark-end text:name="detection_du_plagiat_dans_une_question_composition"/></text:h>
      <text:p text:style-name="Text_20_body">La détection des similitudes est disponible dans les questions de type composition à l'aide du logiciel COMPILATIO qui s'active dans les paramètres du test : </text:p>
      <text:p text:style-name="Text_20_body"><draw:frame draw:style-name="mediacenter" draw:name="23" text:anchor-type="paragraph" draw:z-index="23" svg:width="15.875cm" svg:height="1.4142538975501cm"><draw:image xlink:href="Pictures/bd6428109ddc18a7727790b4cdaa15e4.png" xlink:type="simple" xlink:show="embed" xlink:actuate="onLoad"/></draw:frame></text:p>
      <text:p text:style-name="Text_20_body">Pour en savoir plus, voir la page dédiée : <text:a xlink:type="simple" xlink:href="https://pedagowiki.unicaen.fr/doku.php?id=compilatio" text:style-name="Internet_20_link" text:visited-style-name="Visited_20_Internet_20_Link">Compilatio est un outil qui permet d'analyser des documents et de détecter le plagi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1::47:27</meta:creation-date>
    <dc:creator>Generated</dc:creator>
    <dc:date>2026-09-16T21::47:27</dc:date>
    <dc:language>en-US</dc:language>
    <meta:editing-cycles>1</meta:editing-cycles>
    <meta:editing-duration>PT0S</meta:editing-duration>
    <dc:title>moodle4:test:choix_questions:composition</dc:title>
  </office:meta>
</office:document-meta>
</file>