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bbb7f9223d4a2a824995982645a56637.png"/>
  <manifest:file-entry manifest:media-type="image/png" manifest:full-path="Pictures/f2152a48c44204756dab57dc34b53047.png"/>
  <manifest:file-entry manifest:media-type="image/png" manifest:full-path="Pictures/3698a4e66d9b69d799d15731547e8b7c.png"/>
  <manifest:file-entry manifest:media-type="image/png" manifest:full-path="Pictures/2109eef154ed32c91211b59383267a25.png"/>
  <manifest:file-entry manifest:media-type="image/png" manifest:full-path="Pictures/3eec7c9e8a0113f2180ca9b6912eed4d.png"/>
  <manifest:file-entry manifest:media-type="image/png" manifest:full-path="Pictures/5cfa44cae28c11deec08f6fd423802cf.png"/>
  <manifest:file-entry manifest:media-type="image/png" manifest:full-path="Pictures/0514eaf3c6654bde49794ac5d3b738c5.png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table-cell-properties fo:padding="0.3cm" fo:border="0.002cm solid #000000"/>
    </style:style>
    <style:style style:name="PluginODTAutoStyle_Paragraph_25" style:family="paragraph">
      <style:paragraph-properties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table-cell-properties fo:padding="0.3cm" fo:border="0.002cm solid #000000"/>
    </style:style>
    <style:style style:name="PluginODTAutoStyle_Paragraph_30" style:family="paragraph">
      <style:paragraph-properties fo:padding="0.3cm"/>
    </style:style>
    <style:style style:name="PluginODTAutoStyle_Table_31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32" style:family="table-cell">
      <style:paragraph-properties fo:text-align="center"/>
      <style:table-cell-properties fo:padding="0.1cm" fo:border="0.002cm solid #000000"/>
    </style:style>
    <style:style style:name="PluginODTAutoStyle_Paragraph_33" style:family="paragraph">
      <style:paragraph-properties fo:text-align="center" fo:padding="0.1cm"/>
    </style:style>
    <style:style style:name="PluginODTAutoStyle_TableCell_34" style:family="table-cell">
      <style:table-cell-properties fo:padding="0.3cm" fo:border="0.002cm solid #000000"/>
    </style:style>
    <style:style style:name="PluginODTAutoStyle_Paragraph_3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test:banque_questions"/><text:bookmark-start text:name="__RefHeading___creer_une_question_dans_la_banque_de_questions_1"/><text:bookmark-start text:name="creer_une_question_dans_la_banque_de_questions"/>Créer une question dans la banque de questions<text:bookmark-end text:name="__RefHeading___creer_une_question_dans_la_banque_de_questions_1"/><text:bookmark-end text:name="creer_une_question_dans_la_banque_de_questions"/></text:h>
      <text:p text:style-name="Text_20_body"><text:span text:style-name="Strong_20_Emphasis">La banque de question permet de centraliser les différentes questions à utiliser dans l'activité <text:a xlink:type="simple" xlink:href="https://pedagowiki.unicaen.fr/doku.php?id=moodle4:test" text:style-name="Internet_20_link" text:visited-style-name="Visited_20_Internet_20_Link">TEST</text:a></text:span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Si vous avez besoin de conseil pour choisir les types de questions, n’hésitez pas à vous reporter à la documentation :<text:a xlink:type="simple" xlink:href="https://pedagowiki.unicaen.fr/doku.php?id=moodle4:test:choix_questions" text:style-name="Internet_20_link" text:visited-style-name="Visited_20_Internet_20_Link">Choisir les types de question dans Moodle</text:a>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Pour les questions de type :  <text:span text:style-name="Strong_20_Emphasis">Choix multiple</text:span>, <text:span text:style-name="Strong_20_Emphasis">Réponse courte</text:span>, <text:span text:style-name="Strong_20_Emphasis">Glisser-déposer sur texte</text:span>, <text:span text:style-name="Strong_20_Emphasis">Sélectionner les mots manquant</text:span>, </text:p>
            <text:p text:style-name="Text_20_body">Moodle conserve dorénavant en mémoire vos derniers paramétrages courants, c'est-à-dire : </text:p>
            <text:list text:style-name="List_20_1" text:continue-numbering="false">
              <text:list-item>
                <text:p text:style-name="List_20_1_Content_First"> Note par défaut </text:p>
              </text:list-item>
              <text:list-item>
                <text:p text:style-name="List_20_1_Content"> Plusieurs réponses ou une seule ? </text:p>
              </text:list-item>
              <text:list-item>
                <text:p text:style-name="List_20_1_Content"> Mélanger les réponses possibles ?</text:p>
              </text:list-item>
              <text:list-item>
                <text:p text:style-name="List_20_1_Content"> Numéroter les choix ? </text:p>
              </text:list-item>
              <text:list-item>
                <text:p text:style-name="List_20_1_Content_Last"> Afficher les instructions standards.</text:p>
              </text:list-item>
            </text:list>
          </table:table-cell>
        </table:table-row>
      </table:table>
      <text:h text:style-name="Heading_20_2" text:outline-level="2"><text:bookmark-start text:name="__RefHeading___etape_1acceder_a_la_banque_de_question_2"/><text:bookmark-start text:name="etape_1acceder_a_la_banque_de_question"/>Étape 1 : Accéder à la banque de question<text:bookmark-end text:name="__RefHeading___etape_1acceder_a_la_banque_de_question_2"/><text:bookmark-end text:name="etape_1acceder_a_la_banque_de_question"/></text:h>
      <text:p text:style-name="Text_20_body"><text:span text:style-name="underline">Soit depuis l'espace de cours</text:span></text:p>
      <text:list text:style-name="List_20_1" text:continue-numbering="false">
        <text:list-item>
          <text:p text:style-name="LastListParagraph_List_20_1_Content_First"> En haut de l'espace de cours, cliquez sur “<text:span text:style-name="Strong_20_Emphasis">Plus…</text:span>” :</text:p>
        </text:list-item>
      </text:list>
      <text:p text:style-name="Text_20_body"><draw:frame draw:style-name="mediacenter" draw:name="2" text:anchor-type="paragraph" draw:z-index="2" svg:width="19.076458333333cm" style:rel-width="100%" svg:height="3.5983333333333cm" style:rel-height="scale"><draw:image xlink:href="Pictures/f2152a48c44204756dab57dc34b53047.png" xlink:type="simple" xlink:show="embed" xlink:actuate="onLoad"/></draw:frame></text:p>
      <text:p text:style-name="Text_20_body"><text:span text:style-name="underline">Soit depuis un test</text:span></text:p>
      <text:list text:style-name="List_20_1" text:continue-numbering="false">
        <text:list-item>
          <text:p text:style-name="LastListParagraph_List_20_1_Content_First"> Cliquer sur le test, puis sur “<text:span text:style-name="Strong_20_Emphasis">Banque de questions</text:span>*” en haut de l'activité Test :</text:p>
        </text:list-item>
      </text:list>
      <text:p text:style-name="Text_20_body"><draw:frame draw:style-name="mediacenter" draw:name="3" text:anchor-type="paragraph" draw:z-index="3" svg:width="17.039166666667cm" style:rel-width="100%" svg:height="7.0908333333333cm" style:rel-height="scale"><draw:image xlink:href="Pictures/3698a4e66d9b69d799d15731547e8b7c.png" xlink:type="simple" xlink:show="embed" xlink:actuate="onLoad"/></draw:frame></text:p>
      <text:h text:style-name="Heading_20_2" text:outline-level="2"><text:bookmark-start text:name="__RefHeading___etape_2cliquer_sur_creer_une_question_3"/><text:bookmark-start text:name="etape_2cliquer_sur_creer_une_question"/>Étape 2 : cliquer sur "Créer une question"<text:bookmark-end text:name="__RefHeading___etape_2cliquer_sur_creer_une_question_3"/><text:bookmark-end text:name="etape_2cliquer_sur_creer_une_question"/></text:h>
      <text:p text:style-name="Text_20_body"><draw:frame draw:style-name="mediacenter" draw:name="4" text:anchor-type="paragraph" draw:z-index="4" svg:width="24.315208333333cm" style:rel-width="100%" svg:height="12.144375cm" style:rel-height="scale"><draw:image xlink:href="Pictures/2109eef154ed32c91211b59383267a25.png" xlink:type="simple" xlink:show="embed" xlink:actuate="onLoad"/></draw:frame></text:p>
      <text:h text:style-name="Heading_20_2" text:outline-level="2"><text:bookmark-start text:name="__RefHeading___etape_3choisir_le_type_de_question_souhaite_et_cliquer_sur_ajouter_4"/><text:bookmark-start text:name="etape_3choisir_le_type_de_question_souhaite_et_cliquer_sur_ajouter"/>Étape 3 : Choisir le type de question souhaité et cliquer sur "Ajouter"<text:bookmark-end text:name="__RefHeading___etape_3choisir_le_type_de_question_souhaite_et_cliquer_sur_ajouter_4"/><text:bookmark-end text:name="etape_3choisir_le_type_de_question_souhaite_et_cliquer_sur_ajouter"/></text:h>
      <text:p text:style-name="Text_20_body"><draw:frame draw:style-name="mediacenter" draw:name="5" text:anchor-type="paragraph" draw:z-index="5" svg:width="14.499166666667cm" svg:height="16.801041666667cm"><draw:image xlink:href="Pictures/3eec7c9e8a0113f2180ca9b6912eed4d.png" xlink:type="simple" xlink:show="embed" xlink:actuate="onLoad"/></draw:frame></text:p>
      <text:p text:style-name="Text_20_body">L'interface de paramétrage de la question s'ouvre. 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6" text:anchor-type="as-char" draw:z-index="6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Pour obtenir de l'aide dans le choix du type de question, reportez-vous à la documentation : <text:a xlink:type="simple" xlink:href="https://pedagowiki.unicaen.fr/doku.php?id=moodle:test:choix_questions" text:style-name="Internet_20_link" text:visited-style-name="Visited_20_Internet_20_Link">Choisir les types de question dans Moodle</text:a></text:p>
          </table:table-cell>
        </table:table-row>
      </table:table>
      <text:h text:style-name="Heading_20_2" text:outline-level="2"><text:bookmark-start text:name="__RefHeading___etape_4choisir_la_categorie_dans_laquelle_sera_rangee_la_question_5"/><text:bookmark-start text:name="etape_4choisir_la_categorie_dans_laquelle_sera_rangee_la_question"/>Étape 4 : Choisir la catégorie dans laquelle sera rangée la question<text:bookmark-end text:name="__RefHeading___etape_4choisir_la_categorie_dans_laquelle_sera_rangee_la_question_5"/><text:bookmark-end text:name="etape_4choisir_la_categorie_dans_laquelle_sera_rangee_la_question"/></text:h>
      <text:list text:style-name="List_20_1" text:continue-numbering="false">
        <text:list-item>
          <text:p text:style-name="LastListParagraph_List_20_1_Content_First"> Tout en haut de l'interface de création d'une question, vous pouvez choisir la catégorie dans laquelle vous souhaitez enregistrer la question : </text:p>
        </text:list-item>
      </text:list>
      <text:p text:style-name="Text_20_body"><draw:frame draw:style-name="mediacenter" draw:name="7" text:anchor-type="paragraph" draw:z-index="7" svg:width="20.663958333333cm" style:rel-width="100%" svg:height="13.467291666667cm" style:rel-height="scale"><draw:image xlink:href="Pictures/5cfa44cae28c11deec08f6fd423802cf.png" xlink:type="simple" xlink:show="embed" xlink:actuate="onLoad"/></draw:frame></text:p>
      <text:h text:style-name="Heading_20_2" text:outline-level="2"><text:bookmark-start text:name="__RefHeading___etape_5parametrer_la_question_et_enregistrer_6"/><text:bookmark-start text:name="etape_5parametrer_la_question_et_enregistrer"/>Étape 5 : Paramétrer la question et enregistrer<text:bookmark-end text:name="__RefHeading___etape_5parametrer_la_question_et_enregistrer_6"/><text:bookmark-end text:name="etape_5parametrer_la_question_et_enregistrer"/></text:h>
      <text:list text:style-name="List_20_1" text:continue-numbering="false">
        <text:list-item>
          <text:p text:style-name="LastListParagraph_List_20_1_Content_First"> Vous devez ensuite compléter les différents champs et options proposées.</text:p>
        </text:list-item>
      </text:list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8" text:anchor-type="as-char" draw:z-index="8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Copiez et collez le contenu de la question à partir d'un fichier <text:span text:style-name="Strong_20_Emphasis">PDF</text:span> ou à partir du <text:span text:style-name="Strong_20_Emphasis">bloc-notes</text:span> plutôt que d'un fichier Word, Open Office ou autre, qui peuvent insérer du code indésirable.</text:p>
          </table:table-cell>
        </table:table-row>
      </table:table>
      <table:table table:style-name="PluginODTAutoStyle_Table_21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22">
            <text:p text:style-name="PluginODTAutoStyle_Paragraph_23"><draw:frame draw:style-name="media" draw:name="9" text:anchor-type="as-char" draw:z-index="9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24">
            <text:p text:style-name="PluginODTAutoStyle_Paragraph_25">Pour une information plus complète sur la conception de chaque type de question, se reporter à la documentation : <text:a xlink:type="simple" xlink:href="https://pedagowiki.unicaen.fr/doku.php?id=moodle:test:parametrer_question" text:style-name="Internet_20_link" text:visited-style-name="Visited_20_Internet_20_Link">Comment paramétrer les différents types de question</text:a> qui donne accès à tous les liens utiles.</text:p>
          </table:table-cell>
        </table:table-row>
      </table:table>
      <text:list text:style-name="List_20_1" text:continue-numbering="false">
        <text:list-item>
          <text:p text:style-name="LastListParagraph_List_20_1_Content_First"> Une fois tous les champs complétés et options choisies, n'oubliez pas de cliquer sur “<text:span text:style-name="Strong_20_Emphasis">Enregistrer</text:span>”.</text:p>
        </text:list-item>
      </text:list>
      <table:table table:style-name="PluginODTAutoStyle_Table_26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27">
            <text:p text:style-name="PluginODTAutoStyle_Paragraph_28"><draw:frame draw:style-name="media" draw:name="10" text:anchor-type="as-char" draw:z-index="1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29">
            <text:p text:style-name="PluginODTAutoStyle_Paragraph_30">Astuce : c'est une des premières fois où vous paramétrez une question, n’hésitez pas à faire défiler et cliquer sur “Enregistrer les modifications et continuer” pour sauvegarder le paramétrage que vous avez déjà réalisé.
<draw:frame draw:style-name="mediacenter" draw:name="11" text:anchor-type="paragraph" draw:z-index="11" svg:width="5.5297916666667cm" svg:height="2.06375cm"><draw:image xlink:href="Pictures/0514eaf3c6654bde49794ac5d3b738c5.png" xlink:type="simple" xlink:show="embed" xlink:actuate="onLoad"/></draw:frame>
</text:p>
          </table:table-cell>
        </table:table-row>
      </table:table>
      <table:table table:style-name="PluginODTAutoStyle_Table_31">
        <table:table-column table:style-name="odt_auto_style_table_column_7_1"/>
        <table:table-column table:style-name="odt_auto_style_table_column_7_2"/>
        <table:table-row>
          <table:table-cell office:value-type="string" table:style-name="PluginODTAutoStyle_TableCell_32">
            <text:p text:style-name="PluginODTAutoStyle_Paragraph_33"><draw:frame draw:style-name="media" draw:name="12" text:anchor-type="as-char" draw:z-index="12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34">
            <text:p text:style-name="PluginODTAutoStyle_Paragraph_35">Cette question est ajoutée dans la liste des questions de sa catégorie dans votre banque de questions. Par défaut, la question est enregistrée dans le dossier racine du cours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table-cell-properties fo:padding="0.3cm" fo:border="0.002cm solid #000000"/>
    </style:style>
    <style:style style:name="PluginODTAutoStyle_Paragraph_25" style:family="paragraph">
      <style:paragraph-properties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table-cell-properties fo:padding="0.3cm" fo:border="0.002cm solid #000000"/>
    </style:style>
    <style:style style:name="PluginODTAutoStyle_Paragraph_30" style:family="paragraph">
      <style:paragraph-properties fo:padding="0.3cm"/>
    </style:style>
    <style:style style:name="PluginODTAutoStyle_Table_31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32" style:family="table-cell">
      <style:paragraph-properties fo:text-align="center"/>
      <style:table-cell-properties fo:padding="0.1cm" fo:border="0.002cm solid #000000"/>
    </style:style>
    <style:style style:name="PluginODTAutoStyle_Paragraph_33" style:family="paragraph">
      <style:paragraph-properties fo:text-align="center" fo:padding="0.1cm"/>
    </style:style>
    <style:style style:name="PluginODTAutoStyle_TableCell_34" style:family="table-cell">
      <style:table-cell-properties fo:padding="0.3cm" fo:border="0.002cm solid #000000"/>
    </style:style>
    <style:style style:name="PluginODTAutoStyle_Paragraph_3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21::51:40</meta:creation-date>
    <dc:creator>Generated</dc:creator>
    <dc:date>2026-09-16T21::51:40</dc:date>
    <dc:language>en-US</dc:language>
    <meta:editing-cycles>1</meta:editing-cycles>
    <meta:editing-duration>PT0S</meta:editing-duration>
    <dc:title>moodle4:test:banque_questions</dc:title>
  </office:meta>
</office:document-meta>
</file>