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18e432b68e1e0f1cc1c99f411d8e3a6.png"/>
  <manifest:file-entry manifest:media-type="image/png" manifest:full-path="Pictures/147544e2bca6064f2038f32ed9e5901b.png"/>
  <manifest:file-entry manifest:media-type="image/png" manifest:full-path="Pictures/5ad24ea9cfd131c7a217923eae44fd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odle4:tableau_bord"/><text:bookmark-start text:name="__RefHeading___le_tableau_de_bord_1"/><text:bookmark-start text:name="le_tableau_de_bord"/>Le tableau de bord<text:bookmark-end text:name="__RefHeading___le_tableau_de_bord_1"/><text:bookmark-end text:name="le_tableau_de_bord"/></text:h>
      <text:p text:style-name="Text_20_body"><draw:frame draw:style-name="media" draw:name="0" text:anchor-type="as-char" draw:z-index="0" svg:width="37.914791666667cm" style:rel-width="100%" svg:height="22.992291666667cm" style:rel-height="scale"><draw:image xlink:href="Pictures/518e432b68e1e0f1cc1c99f411d8e3a6.png" xlink:type="simple" xlink:show="embed" xlink:actuate="onLoad"/></draw:frame></text:p>
      <text:h text:style-name="Heading_20_3" text:outline-level="3"><text:bookmark-start text:name="__RefHeading___navigation_2"/><text:bookmark-start text:name="navigation"/>Navigation<text:bookmark-end text:name="__RefHeading___navigation_2"/><text:bookmark-end text:name="navigation"/></text:h>
      <text:h text:style-name="Heading_20_4" text:outline-level="4"><text:bookmark-start text:name="__RefHeading___partie_gauche_3"/><text:bookmark-start text:name="partie_gauche"/>Partie gauche<text:bookmark-end text:name="__RefHeading___partie_gauche_3"/><text:bookmark-end text:name="partie_gauche"/></text:h>
      <text:p text:style-name="Text_20_body">La partie gauche de la barre de navigation contient :</text:p>
      <text:list text:style-name="List_20_1" text:continue-numbering="false">
        <text:list-item>
          <text:p text:style-name="List_20_1_Content_First"> l'<text:span text:style-name="Strong_20_Emphasis">icône</text:span>: cliquer sur celle-ci permet de revenir au tableau de bord <text:a xlink:type="simple" xlink:href="https://ecampus.unicaen.fr/my/" text:style-name="Internet_20_link" text:visited-style-name="Visited_20_Internet_20_Link">https://ecampus.unicaen.fr/my/</text:a>,</text:p>
        </text:list-item>
        <text:list-item>
          <text:p text:style-name="List_20_1_Content"> le lien <text:span text:style-name="Strong_20_Emphasis"><text:a xlink:type="simple" xlink:href="https://pedagowiki.unicaen.fr/doku.php?id=moodle4:mes_cours" text:style-name="Internet_20_link" text:visited-style-name="Visited_20_Internet_20_Link">Mes cours</text:a></text:span>,</text:p>
        </text:list-item>
        <text:list-item>
          <text:p text:style-name="List_20_1_Content"> le lien <text:span text:style-name="Strong_20_Emphasis">Administration du site</text:span> pour les utilisateurs qui assurent un rôle d'enseignant ou de gestionnaire,</text:p>
        </text:list-item>
        <text:list-item>
          <text:p text:style-name="List_20_1_Content"> le lien <text:span text:style-name="Strong_20_Emphasis">Tous les cours</text:span>,</text:p>
        </text:list-item>
        <text:list-item>
          <text:p text:style-name="List_20_1_Content"> la rubrique <text:span text:style-name="Strong_20_Emphasis">Outils</text:span>,</text:p>
        </text:list-item>
        <text:list-item>
          <text:p text:style-name="List_20_1_Content_Last"> la rubrique <text:span text:style-name="Strong_20_Emphasis">Assistance</text:span>.</text:p>
        </text:list-item>
      </text:list>
      <text:h text:style-name="Heading_20_4" text:outline-level="4"><text:bookmark-start text:name="__RefHeading___partie_droite_4"/><text:bookmark-start text:name="partie_droite"/>Partie droite<text:bookmark-end text:name="__RefHeading___partie_droite_4"/><text:bookmark-end text:name="partie_droite"/></text:h>
      <text:p text:style-name="Text_20_body">La partie droite de la barre de navigation permet d'accéder à divers outils.</text:p>
      <text:p text:style-name="Text_20_body"><text:span text:style-name="Strong_20_Emphasis"><text:a xlink:type="simple" xlink:href="https://pedagowiki.unicaen.fr/doku.php?id=moodle4:moteur_de_recherche_global" text:style-name="Internet_20_link" text:visited-style-name="Visited_20_Internet_20_Link">Moteur de recherche</text:a></text:span> d'espaces de cours<text:span text:style-name="Strong_20_Emphasis"><text:a xlink:type="simple" xlink:href="https://pedagowiki.unicaen.fr/doku.php?id=moodle4:gerer_notifications" text:style-name="Internet_20_link" text:visited-style-name="Visited_20_Internet_20_Link">Notifications</text:a></text:span><text:span text:style-name="Strong_20_Emphasis"><text:a xlink:type="simple" xlink:href="https://pedagowiki.unicaen.fr/doku.php?id=moodle4:messagerie" text:style-name="Internet_20_link" text:visited-style-name="Visited_20_Internet_20_Link">Messagerie</text:a></text:span><text:span text:style-name="Strong_20_Emphasis"><text:a xlink:type="simple" xlink:href="https://pedagowiki.unicaen.fr/doku.php?id=moodle4:profil" text:style-name="Internet_20_link" text:visited-style-name="Visited_20_Internet_20_Link">Profil</text:a></text:span>, notes, calendrier, messages personnel, fichiers personnels, rapports, préférences, langue, déconnexion</text:p>
      <text:h text:style-name="Heading_20_3" text:outline-level="3"><text:bookmark-start text:name="__RefHeading___le_titre_5"/><text:bookmark-start text:name="le_titre"/>Le titre<text:bookmark-end text:name="__RefHeading___le_titre_5"/><text:bookmark-end text:name="le_titre"/></text:h>
      <text:p text:style-name="Text_20_body"><draw:frame draw:style-name="media" draw:name="1" text:anchor-type="as-char" draw:z-index="1" svg:width="9.1545833333333cm" svg:height="1.2435416666667cm"><draw:image xlink:href="Pictures/147544e2bca6064f2038f32ed9e5901b.png" xlink:type="simple" xlink:show="embed" xlink:actuate="onLoad"/></draw:frame>
Le titre <text:span text:style-name="Strong_20_Emphasis">Tableau de bord</text:span> est remplacé par un message d'accueil après une reconnexion.</text:p>
      <text:h text:style-name="Heading_20_3" text:outline-level="3"><text:bookmark-start text:name="__RefHeading___le_bloc_cours_consultes_recemment_6"/><text:bookmark-start text:name="le_bloc_cours_consultes_recemment"/>Le bloc Cours consultés récemment<text:bookmark-end text:name="__RefHeading___le_bloc_cours_consultes_recemment_6"/><text:bookmark-end text:name="le_bloc_cours_consultes_recemment"/></text:h>
      <text:p text:style-name="Text_20_body">Ce bloc affiche uniquement les espaces de cours consultés récemment. Pour avoir une vue d'ensemble des espaces de cours auxquels vous êtes inscrit.e, affichez la page  <text:a xlink:type="simple" xlink:href="https://pedagowiki.unicaen.fr/doku.php?id=moodle4:mes_cours" text:style-name="Internet_20_link" text:visited-style-name="Visited_20_Internet_20_Link">Mes cours</text:a> ou votre <text:a xlink:type="simple" xlink:href="https://pedagowiki.unicaen.fr/doku.php?id=moodle4:profil" text:style-name="Internet_20_link" text:visited-style-name="Visited_20_Internet_20_Link">profil</text:a>.</text:p>
      <text:h text:style-name="Heading_20_3" text:outline-level="3"><text:bookmark-start text:name="__RefHeading___le_bloc_dates_importantes_7"/><text:bookmark-start text:name="le_bloc_dates_importantes"/>Le bloc Dates importantes<text:bookmark-end text:name="__RefHeading___le_bloc_dates_importantes_7"/><text:bookmark-end text:name="le_bloc_dates_importantes"/></text:h>
      <text:p text:style-name="Text_20_body">Ce bloc fournit un aperçu des échéances et des actions requises pour chaque activité (comme soumettre un devoir), triées par date ou par cours.</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2" text:anchor-type="as-char" draw:z-index="2"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Pour en savoir plus, se reporter à la page dédiée à ce bloc : <text:a xlink:type="simple" xlink:href="https://pedagowiki.unicaen.fr/doku.php?id=moodle4:calendrier_et_dates_importantes#dates_20importantes" text:style-name="Internet_20_link" text:visited-style-name="Visited_20_Internet_20_Link">Dates importantes</text:a></text:p>
          </table:table-cell>
        </table:table-row>
      </table:table>
      <text:h text:style-name="Heading_20_3" text:outline-level="3"><text:bookmark-start text:name="__RefHeading___le_bloc_calendrier_8"/><text:bookmark-start text:name="le_bloc_calendrier"/>Le bloc Calendrier<text:bookmark-end text:name="__RefHeading___le_bloc_calendrier_8"/><text:bookmark-end text:name="le_bloc_calendrier"/></text:h>
      <text:p text:style-name="Text_20_body">Ce bloc indique les dates importantes de différents types d’événements et d’activités afin d’aider les apprenants dans leur organisation.
Celles-ci sont signalées par des points sur les jours concernés, avec le détail des actions et des échéances par jour.
Le calendrier peut être affiché en grand format sur la page principale du tableau de bord (par un clic sur le lien Calendrier complet) ou caché en fermant le tiroir des blocs (croix dans le coin supérieur droit du tableau de bord).</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3" text:anchor-type="as-char" draw:z-index="3"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Pour en savoir plus, se reporter à la page dédiée à ce bloc : <text:a xlink:type="simple" xlink:href="https://pedagowiki.unicaen.fr/doku.php?id=moodle4:calendrier_et_dates_importantes#calendrier" text:style-name="Internet_20_link" text:visited-style-name="Visited_20_Internet_20_Link">Calendrier</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2::58:45</meta:creation-date>
    <dc:creator>Generated</dc:creator>
    <dc:date>2026-09-17T02::58:45</dc:date>
    <dc:language>en-US</dc:language>
    <meta:editing-cycles>1</meta:editing-cycles>
    <meta:editing-duration>PT0S</meta:editing-duration>
    <dc:title>moodle4:tableau_bord</dc:title>
  </office:meta>
</office:document-meta>
</file>