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b8cbf98a6f6875ce790499652bbac9.png"/>
  <manifest:file-entry manifest:media-type="image/png" manifest:full-path="Pictures/1a6b7f73ab0dcee3adb7c9621d23d9c6.png"/>
  <manifest:file-entry manifest:media-type="image/png" manifest:full-path="Pictures/0938f155488c0fbe0609e930b29e8709.png"/>
  <manifest:file-entry manifest:media-type="image/png" manifest:full-path="Pictures/177e71d79ea155f6f56fe780a88bdb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suivre_les_decrocheurs:verifier"/><text:bookmark-start text:name="__RefHeading___verifier_le_bloc_participants_1"/><text:bookmark-start text:name="verifier_le_bloc_participants"/>Vérifier le bloc « Participants »<text:bookmark-end text:name="__RefHeading___verifier_le_bloc_participants_1"/><text:bookmark-end text:name="verifier_le_bloc_participants"/></text:h>
      <text:p text:style-name="Text_20_body">Vous pouvez identifier les décrocheurs en cliquant sur « <text:span text:style-name="Strong_20_Emphasis">Participants</text:span> » dans le menu de l'espace cours.</text:p>
      <text:p text:style-name="Text_20_body"><draw:frame draw:style-name="media" draw:name="0" text:anchor-type="as-char" draw:z-index="0" svg:width="21.166666666667cm" style:rel-width="100%" svg:height="14.097249508841cm" style:rel-height="scale"><draw:image xlink:href="Pictures/bdb8cbf98a6f6875ce790499652bbac9.png" xlink:type="simple" xlink:show="embed" xlink:actuate="onLoad"/></draw:frame></text:p>
      <text:p text:style-name="Text_20_body">Cliquez sur « Dernier accès au cours » et vous obtiendrez la liste des participants qui ne se sont jamais connectés </text:p>
      <text:p text:style-name="Text_20_body"><draw:frame draw:style-name="media" draw:name="1" text:anchor-type="as-char" draw:z-index="1" svg:width="26.458333333333cm" style:rel-width="100%" svg:height="11.974367660343cm" style:rel-height="scale"><draw:image xlink:href="Pictures/1a6b7f73ab0dcee3adb7c9621d23d9c6.png" xlink:type="simple" xlink:show="embed" xlink:actuate="onLoad"/></draw:frame></text:p>
      <text:p text:style-name="Text_20_body">Il est aussi possible de sélectionner les inscrits avec des filtres :</text:p>
      <text:p text:style-name="Text_20_body"><draw:frame draw:style-name="media" draw:name="2" text:anchor-type="as-char" draw:z-index="2" svg:width="15.875cm" style:rel-width="100%" svg:height="4.9733062330623cm" style:rel-height="scale"><draw:image xlink:href="Pictures/0938f155488c0fbe0609e930b29e8709.png" xlink:type="simple" xlink:show="embed" xlink:actuate="onLoad"/></draw:frame></text:p>
      <text:p text:style-name="Text_20_body">Dans l'exemple ci-dessus : seuls les inscrits à ce cours qui sont inactifs sur ce cours depuis plus de 4 semaines apparaîtront.
Ce filtre peut concerner différents paramètres de l'inscrit :</text:p>
      <text:list text:style-name="List_20_1" text:continue-numbering="false">
        <text:list-item>
          <text:p text:style-name="List_20_1_Content_First"> son rôle (étudiant, enseignant, tuteur, …)</text:p>
        </text:list-item>
        <text:list-item>
          <text:p text:style-name="List_20_1_Content"> son statut (Actif/Inactif)</text:p>
        </text:list-item>
        <text:list-item>
          <text:p text:style-name="List_20_1_Content"> la méthode par laquelle il a été inscrit</text:p>
        </text:list-item>
        <text:list-item>
          <text:p text:style-name="List_20_1_Content_Last"> son temps d'inactivité (en jours, en semaine, en mois)</text:p>
        </text:list-item>
      </text:list>
      <text:p text:style-name="Text_20_body">Plusieurs filtres peuvent être définis en même temps sur la liste. Dans l'exemple ci-dessous on sélectionne les “étudiants” qui sont “inactifs depuis plus de 4 semaines” :</text:p>
      <text:p text:style-name="Text_20_body"><draw:frame draw:style-name="media" draw:name="3" text:anchor-type="as-char" draw:z-index="3" svg:width="26.458333333333cm" style:rel-width="100%" svg:height="7.1902251290265cm" style:rel-height="scale"><draw:image xlink:href="Pictures/177e71d79ea155f6f56fe780a88bdb4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9:58</meta:creation-date>
    <dc:creator>Generated</dc:creator>
    <dc:date>2026-09-16T02::39:58</dc:date>
    <dc:language>en-US</dc:language>
    <meta:editing-cycles>1</meta:editing-cycles>
    <meta:editing-duration>PT0S</meta:editing-duration>
    <dc:title>moodle4:suivre_les_decrocheurs:verifier</dc:title>
  </office:meta>
</office:document-meta>
</file>