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eb8ccdbae20b8814745cc29a18e20de.png"/>
  <manifest:file-entry manifest:media-type="image/png" manifest:full-path="Pictures/fb25562ee700f6dcc85a7b5bbc428378.png"/>
  <manifest:file-entry manifest:media-type="image/png" manifest:full-path="Pictures/2d0d1b1dd3c04b990324cbfd657ab4ee.png"/>
  <manifest:file-entry manifest:media-type="image/png" manifest:full-path="Pictures/5ad24ea9cfd131c7a217923eae44fdf2.png"/>
  <manifest:file-entry manifest:media-type="image/png" manifest:full-path="Pictures/7842d6db5f028cc8d5070866304297b6.png"/>
  <manifest:file-entry manifest:media-type="image/png" manifest:full-path="Pictures/4b7a93005e7b6c8454ed2fda3fee80a9.png"/>
  <manifest:file-entry manifest:media-type="image/png" manifest:full-path="Pictures/fbc1058759d6911e90b13899cb46f09c.png"/>
  <manifest:file-entry manifest:media-type="image/jpeg" manifest:full-path="Pictures/fbfa5b94060ccee7e5892a1fb7680dc3.jpg"/>
  <manifest:file-entry manifest:media-type="image/png" manifest:full-path="Pictures/4d9de14627b5ecdc7e052a5c14c899f0.png"/>
  <manifest:file-entry manifest:media-type="image/png" manifest:full-path="Pictures/78c7f7217b966ae83edb654435bc85db.png"/>
  <manifest:file-entry manifest:media-type="image/png" manifest:full-path="Pictures/3f458ace026a56ab6656343469d0c3af.png"/>
  <manifest:file-entry manifest:media-type="image/png" manifest:full-path="Pictures/a5cbe4964bbe3cadcdd333d065077f54.png"/>
  <manifest:file-entry manifest:media-type="image/png" manifest:full-path="Pictures/0d8b76deb05826869f124db92ecda50d.png"/>
  <manifest:file-entry manifest:media-type="image/png" manifest:full-path="Pictures/57d2eed5446af76778823979d02477bb.png"/>
  <manifest:file-entry manifest:media-type="image/png" manifest:full-path="Pictures/6c5004f5b98e5f8c3aa8632d31aff6a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suivre_les_decrocheurs:observer"/><text:bookmark-start text:name="__RefHeading___observer_les_achevements_d_activites_1"/><text:bookmark-start text:name="observer_les_achevements_d_activites"/>Observer les achèvements d’activités<text:bookmark-end text:name="__RefHeading___observer_les_achevements_d_activites_1"/><text:bookmark-end text:name="observer_les_achevements_d_activites"/></text:h>
      <text:p text:style-name="Text_20_body">Le paramétrage par défaut des achèvements d’activités est celui pour lequel « <text:span text:style-name="Strong_20_Emphasis">Les participants peuvent marquer manuellement cette activité comme terminée</text:span> ». Ainsi, les étudiants voient un bouton en face de chaque activité. Ils pourront cliquer d'eux-mêmes le bouton corerspondant à l’activité lorsqu’ils considèrent qu’elle est terminée.</text:p>
      <text:p text:style-name="Text_20_body"><draw:frame draw:style-name="media" draw:name="0" text:anchor-type="as-char" draw:z-index="0" svg:width="31.75cm" style:rel-width="100%" svg:height="5.7439695857368cm" style:rel-height="scale"><draw:image xlink:href="Pictures/2eb8ccdbae20b8814745cc29a18e20de.png" xlink:type="simple" xlink:show="embed" xlink:actuate="onLoad"/></draw:frame></text:p>
      <text:h text:style-name="Heading_20_2" text:outline-level="2"><text:bookmark-start text:name="__RefHeading___acceder_au_tableau_de_suivi_des_achevements_d_activites_2"/><text:bookmark-start text:name="acceder_au_tableau_de_suivi_des_achevements_d_activites"/>Accéder au tableau de suivi des achèvements d'activités<text:bookmark-end text:name="__RefHeading___acceder_au_tableau_de_suivi_des_achevements_d_activites_2"/><text:bookmark-end text:name="acceder_au_tableau_de_suivi_des_achevements_d_activites"/></text:h>
      <text:p text:style-name="Text_20_body">Lorsque vos achèvements d’activités sont réglés, vous pouvez accéder au tableau de suivi des achèvements.</text:p>
      <text:list text:style-name="List_20_1" text:continue-numbering="false">
        <text:list-item>
          <text:p text:style-name="LastListParagraph_List_20_1_Content_First"> Cliquer sur “<text:span text:style-name="Strong_20_Emphasis">Rapports</text:span>” : </text:p>
        </text:list-item>
      </text:list>
      <text:list text:style-name="List_20_1" text:continue-numbering="false">
        <text:list-item>
          <text:p text:style-name="LastListParagraph_List_20_1_Content_First"> Cliquer sur « <text:span text:style-name="Strong_20_Emphasis">Achèvement d’activités</text:span> »</text:p>
        </text:list-item>
      </text:list>
      <text:p text:style-name="Text_20_body"><draw:frame draw:style-name="media" draw:name="1" text:anchor-type="as-char" draw:z-index="1" svg:width="21.166666666667cm" style:rel-width="100%" svg:height="10.842012043925cm" style:rel-height="scale"><draw:image xlink:href="Pictures/fb25562ee700f6dcc85a7b5bbc428378.png" xlink:type="simple" xlink:show="embed" xlink:actuate="onLoad"/></draw:frame></text:p>
      <text:list text:style-name="List_20_1" text:continue-numbering="false">
        <text:list-item>
          <text:p text:style-name="LastListParagraph_List_20_1_Content_First"> Vous accédez alors à un tableau listant vos étudiants et les activités :</text:p>
        </text:list-item>
      </text:list>
      <text:p text:style-name="Text_20_body"><draw:frame draw:style-name="mediacenter" draw:name="2" text:anchor-type="paragraph" draw:z-index="2" svg:width="23.521458333333cm" style:rel-width="100%" svg:height="14.843125cm" style:rel-height="scale"><draw:image xlink:href="Pictures/2d0d1b1dd3c04b990324cbfd657ab4ee.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3" text:anchor-type="as-char" draw:z-index="3"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Les cases ont la même apparence que pour les étudiants, en trait plein pour l'achèvement coché manuellement, en traits pointillés pour l'achèvement automatisé.</text:p>
          </table:table-cell>
        </table:table-row>
      </table:table>
      <text:p text:style-name="Text_20_body"><text:span text:style-name="Strong_20_Emphasis">Afin de faciliter la consultation de ce rapport d'achèvement, vous pouvez filtrer notamment par type d'activité ou par ordre du cours/alphabétique :</text:span></text:p>
      <text:p text:style-name="Text_20_body"><draw:frame draw:style-name="media" draw:name="4" text:anchor-type="as-char" draw:z-index="4" svg:width="26.458333333333cm" style:rel-width="100%" svg:height="12.522055007784cm" style:rel-height="scale"><draw:image xlink:href="Pictures/7842d6db5f028cc8d5070866304297b6.png" xlink:type="simple" xlink:show="embed" xlink:actuate="onLoad"/></draw:frame></text:p>
      <text:h text:style-name="Heading_20_2" text:outline-level="2"><text:bookmark-start text:name="__RefHeading___automatiser_l_achevement_d_activite_3"/><text:bookmark-start text:name="automatiser_l_achevement_d_activite"/>Automatiser l'achèvement d'activité<text:bookmark-end text:name="__RefHeading___automatiser_l_achevement_d_activite_3"/><text:bookmark-end text:name="automatiser_l_achevement_d_activite"/></text:h>
      <text:p text:style-name="Text_20_body">Pour chaque activité de votre espace de cours, il est possible de définir des conditions d'achèvements d’activités automatisées. Pour cela, nous vous invitons à suivre les étapes ci-dessous.</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5" text:anchor-type="as-char" draw:z-index="5"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L'automatisation doit être mise en place idéalement au moment de la création de l'activité ou du dépôt de la ressource, <text:span text:style-name="underline">avant qu'un étudiant ait coché son achèvement manuellement</text:span>. Sinon, il faudra supprimer les achèvements déjà validés pour pouvoir mettre en place l'automatisation comme dans l'exemple ci-dessous :
<draw:frame draw:style-name="mediacenter" draw:name="6" text:anchor-type="paragraph" draw:z-index="6" svg:width="17.541875cm" style:rel-width="100%" svg:height="5.318125cm" style:rel-height="scale"><draw:image xlink:href="Pictures/fbc1058759d6911e90b13899cb46f09c.png" xlink:type="simple" xlink:show="embed" xlink:actuate="onLoad"/></draw:frame>
</text:p>
          </table:table-cell>
        </table:table-row>
      </table:table>
      <text:h text:style-name="Heading_20_3" text:outline-level="3"><text:bookmark-start text:name="__RefHeading___etape_1choisir_la_modalite_d_achevement_d_activite_automatisee_4"/><text:bookmark-start text:name="etape_1choisir_la_modalite_d_achevement_d_activite_automatisee"/>Étape 1 : Choisir la modalité d’achèvement d'activité automatisée<text:bookmark-end text:name="__RefHeading___etape_1choisir_la_modalite_d_achevement_d_activite_automatisee_4"/><text:bookmark-end text:name="etape_1choisir_la_modalite_d_achevement_d_activite_automatisee"/></text:h>
      <text:p text:style-name="Text_20_body">Si vous choisissez la modalité d'achèvement d'activité automatisée, alors la case se cochera automatiquement lorsque les conditions que vous aurez choisies seront validées. Les étudiants ne pourront plus cocher manuellement la case comme par défaut.</text:p>
      <text:list text:style-name="List_20_1" text:continue-numbering="false">
        <text:list-item>
          <text:p text:style-name="LastListParagraph_List_20_1_Content_First"> Accéder aux « <text:span text:style-name="Strong_20_Emphasis">Paramètres</text:span> » de votre activité :</text:p>
        </text:list-item>
      </text:list>
      <text:p text:style-name="Text_20_body"><draw:frame draw:style-name="mediacenter" draw:name="7" text:anchor-type="paragraph" draw:z-index="7" svg:width="15.875cm" style:rel-width="100%" svg:height="3.2960259529603cm" style:rel-height="scale"><draw:image xlink:href="Pictures/fbfa5b94060ccee7e5892a1fb7680dc3.jpg" xlink:type="simple" xlink:show="embed" xlink:actuate="onLoad"/></draw:frame></text:p>
      <text:list text:style-name="List_20_1" text:continue-numbering="false">
        <text:list-item>
          <text:p text:style-name="LastListParagraph_List_20_1_Content_First"> Cliquer sur le volet “<text:span text:style-name="Strong_20_Emphasis">Achèvement d'activité</text:span>” :</text:p>
        </text:list-item>
      </text:list>
      <text:p text:style-name="Text_20_body"><draw:frame draw:style-name="mediacenter" draw:name="8" text:anchor-type="paragraph" draw:z-index="8" svg:width="7.14375cm" svg:height="3.5983333333333cm"><draw:image xlink:href="Pictures/4d9de14627b5ecdc7e052a5c14c899f0.png" xlink:type="simple" xlink:show="embed" xlink:actuate="onLoad"/></draw:frame></text:p>
      <text:list text:style-name="List_20_1" text:continue-numbering="false">
        <text:list-item>
          <text:p text:style-name="LastListParagraph_List_20_1_Content_First"> Choisir la modalité “<text:span text:style-name="Strong_20_Emphasis">Afficher l’activité comme terminée dès que les conditions sont remplies</text:span>” : </text:p>
        </text:list-item>
      </text:list>
      <text:p text:style-name="Text_20_body"><draw:frame draw:style-name="media" draw:name="9" text:anchor-type="as-char" draw:z-index="9" svg:width="21.166666666667cm" style:rel-width="100%" svg:height="4.0536360644949cm" style:rel-height="scale"><draw:image xlink:href="Pictures/78c7f7217b966ae83edb654435bc85db.png" xlink:type="simple" xlink:show="embed" xlink:actuate="onLoad"/></draw:frame></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10" text:anchor-type="as-char" draw:z-index="10" svg:width="1.27cm" svg:height="1.27cm"><draw:image xlink:href="Pictures/3f458ace026a56ab6656343469d0c3af.png" xlink:type="simple" xlink:show="embed" xlink:actuate="onLoad"/></draw:frame></text:p>
          </table:table-cell>
          <table:table-cell office:value-type="string" table:style-name="PluginODTAutoStyle_TableCell_14">
            <text:p text:style-name="PluginODTAutoStyle_Paragraph_15">Selon la modalité choisie, l’affiché ne sera pas tout à fait le même : 
<draw:frame draw:style-name="mediacenter" draw:name="11" text:anchor-type="paragraph" draw:z-index="11" svg:width="12.276666666667cm" svg:height="4.8683333333333cm"><draw:image xlink:href="Pictures/a5cbe4964bbe3cadcdd333d065077f54.png" xlink:type="simple" xlink:show="embed" xlink:actuate="onLoad"/></draw:frame>
Avec la modalité automatisée, la petite case change d'apparence et devient en pointillé. Il n'est plus possible de la cocher manuellement.
</text:p>
          </table:table-cell>
        </table:table-row>
      </table:table>
      <text:h text:style-name="Heading_20_3" text:outline-level="3"><text:bookmark-start text:name="__RefHeading___etape_2choisir_la_ou_les_condition_s_d_achevement_d_activite_souhaitee_s_5"/><text:bookmark-start text:name="etape_2choisir_la_ou_les_condition_s_d_achevement_d_activite_souhaitee_s"/>Étape 2 : Choisir la (ou les) condition(s) d'achèvement d'activité souhaitée(s)<text:bookmark-end text:name="__RefHeading___etape_2choisir_la_ou_les_condition_s_d_achevement_d_activite_souhaitee_s_5"/><text:bookmark-end text:name="etape_2choisir_la_ou_les_condition_s_d_achevement_d_activite_souhaitee_s"/></text:h>
      <text:p text:style-name="Text_20_body">Chaque activité ne permet pas les mêmes conditions. Voici quelques exemples des conditions disponibles :</text:p>
      <text:list text:style-name="List_20_1" text:continue-numbering="false">
        <text:list-item>
          <text:p text:style-name="LastListParagraph_List_20_1_Content_First"> Pour toutes les activités et ressources, la condition d’<text:span text:style-name="Strong_20_Emphasis">affichage requis</text:span> est disponible (l'étudiant doit cliquer au moins une fois sur l'activité pour déclencher l'achèvement d'activité).</text:p>
        </text:list-item>
      </text:list>
      <text:p text:style-name="Text_20_body"><draw:frame draw:style-name="mediacenter" draw:name="12" text:anchor-type="paragraph" draw:z-index="12" svg:width="15.451666666667cm" svg:height="1.3758333333333cm"><draw:image xlink:href="Pictures/0d8b76deb05826869f124db92ecda50d.png" xlink:type="simple" xlink:show="embed" xlink:actuate="onLoad"/></draw:frame></text:p>
      <text:list text:style-name="List_20_1" text:continue-numbering="false">
        <text:list-item>
          <text:p text:style-name="LastListParagraph_List_20_1_Content_First"> Pour une activité de type “Test” ou tout autre activité d'évaluation, on peut conditionner l'achèvement au fait de recevoir une <text:span text:style-name="Strong_20_Emphasis">note</text:span>.</text:p>
        </text:list-item>
      </text:list>
      <text:p text:style-name="Text_20_body"><draw:frame draw:style-name="mediacenter" draw:name="13" text:anchor-type="paragraph" draw:z-index="13" svg:width="18.653125cm" style:rel-width="100%" svg:height="8.5989583333333cm" style:rel-height="scale"><draw:image xlink:href="Pictures/57d2eed5446af76778823979d02477bb.png" xlink:type="simple" xlink:show="embed" xlink:actuate="onLoad"/></draw:frame></text:p>
      <text:list text:style-name="List_20_1" text:continue-numbering="false">
        <text:list-item>
          <text:p text:style-name="List_20_1_Content_First"> Pour des activités comme “Devoir”, “Forum”, “Glossaire”…, on peut conditionner l'achèvement au fait d'avoir participé en apportant au moins une <text:span text:style-name="Strong_20_Emphasis">contribution</text:span> ou en ayant effectué au moins un <text:span text:style-name="Strong_20_Emphasis">dépôt</text:span>.</text:p>
        </text:list-item>
        <text:list-item>
          <text:p text:style-name="List_20_1_Content_Last"> Pour des activités comme “Sondage”, “Questionnaire” ou “Consultation”, on peut conditionner l'achèvement au fait de <text:span text:style-name="Strong_20_Emphasis">répondre à la question ou à l'enquête</text:span>. </text:p>
        </text:list-item>
      </text:list>
      <text:p text:style-name="Text_20_body">Les étudiants verront les conditions et si l'activité est terminée. Pour en savoir plus sur l'affichage étudiant, reportez vous à la page suivante : <text:a xlink:type="simple" xlink:href="https://pedagowiki.unicaen.fr/doku.php?id=moodle:suivre_les_decrocheurs:affichage-des-conditions-achevement" text:style-name="Internet_20_link" text:visited-style-name="Visited_20_Internet_20_Link">Affichage de l'achèvement des activités pour les étudiants</text:a></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4" text:anchor-type="as-char" draw:z-index="14" svg:width="1.27cm" svg:height="1.27cm"><draw:image xlink:href="Pictures/4b7a93005e7b6c8454ed2fda3fee80a9.png" xlink:type="simple" xlink:show="embed" xlink:actuate="onLoad"/></draw:frame></text:p>
          </table:table-cell>
          <table:table-cell office:value-type="string" table:style-name="PluginODTAutoStyle_TableCell_19">
            <text:p text:style-name="PluginODTAutoStyle_Paragraph_20">Si vous sélectionnez <text:span text:style-name="Strong_20_Emphasis">plusieurs conditions</text:span>, elles devront être <text:span text:style-name="Strong_20_Emphasis">toutes validées</text:span> pour déclencher l’achèvement d’activité.</text:p>
          </table:table-cell>
        </table:table-row>
      </table:table>
      <text:h text:style-name="Heading_20_3" text:outline-level="3"><text:bookmark-start text:name="__RefHeading___etape_3cliquer_sur_enregistrer_6"/><text:bookmark-start text:name="etape_3cliquer_sur_enregistrer"/>Étape 3 : Cliquer sur "Enregistrer"<text:bookmark-end text:name="__RefHeading___etape_3cliquer_sur_enregistrer_6"/><text:bookmark-end text:name="etape_3cliquer_sur_enregistrer"/></text:h>
      <text:p text:style-name="Text_20_body"><draw:frame draw:style-name="mediacenter" draw:name="15" text:anchor-type="paragraph" draw:z-index="15" svg:width="12.3825cm" svg:height="1.825625cm"><draw:image xlink:href="Pictures/6c5004f5b98e5f8c3aa8632d31aff6a2.png" xlink:type="simple" xlink:show="embed" xlink:actuate="onLoad"/></draw:frame></text:p>
      <text:h text:style-name="Heading_20_1" text:outline-level="1"><text:bookmark-start text:name="__RefHeading___pour_aller_plus_loin_7"/><text:bookmark-start text:name="pour_aller_plus_loin"/>Pour aller plus loin<text:bookmark-end text:name="__RefHeading___pour_aller_plus_loin_7"/><text:bookmark-end text:name="pour_aller_plus_loin"/></text:h>
      <text:p text:style-name="Text_20_body">Pour en savoir plus sur les conditions d'achèvement dans l'activité test, n’hésitez pas à consulter la page : <text:a xlink:type="simple" xlink:href="https://pedagowiki.unicaen.fr/doku.php?id=moodle:test:parametrages" text:style-name="Internet_20_link" text:visited-style-name="Visited_20_Internet_20_Link">Découvrir les principaux paramétrages avancés d'un test</text:a></text:p>
      <text:p text:style-name="Text_20_body">Vous pouvez aussi vous reporter à la documentation officielle de Moodle : <text:a xlink:type="simple" xlink:href="https://docs.moodle.org/3x/fr/Ach%C3%A8vement_des_activit%C3%A9s" text:style-name="Internet_20_link" text:visited-style-name="Visited_20_Internet_20_Link">Suivi d'achèveme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3::28:55</meta:creation-date>
    <dc:creator>Generated</dc:creator>
    <dc:date>2026-09-17T13::28:55</dc:date>
    <dc:language>en-US</dc:language>
    <meta:editing-cycles>1</meta:editing-cycles>
    <meta:editing-duration>PT0S</meta:editing-duration>
    <dc:title>moodle4:suivre_les_decrocheurs:observer</dc:title>
  </office:meta>
</office:document-meta>
</file>